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Pictures/100002010000012C0000012BE8E9C008A995642D.png" manifest:media-type="image/png"/>
  <manifest:file-entry manifest:full-path="Pictures/100001A100000545000006D22C5BB0F84AAAADCE.svg" manifest:media-type="image/svg+xml"/>
  <manifest:file-entry manifest:full-path="Pictures/100001A100000545000006D2ADE69964652EC21D.svg" manifest:media-type="image/svg+xml"/>
  <manifest:file-entry manifest:full-path="Pictures/1000018D00000545000006D26908BE33386B7D6E.svg" manifest:media-type="image/svg+xml"/>
  <manifest:file-entry manifest:full-path="Pictures/1000018500000545000006D2732B2FEA656DCB44.svg" manifest:media-type="image/svg+xml"/>
  <manifest:file-entry manifest:full-path="Pictures/100002010000003200000041D6B111D0B597C686.png" manifest:media-type="image/png"/>
  <manifest:file-entry manifest:full-path="Pictures/100002010000003200000041EA3315E3A24AF559.png" manifest:media-type="image/png"/>
  <manifest:file-entry manifest:full-path="Pictures/100002010000003200000041B50E9B04DEA2F536.png" manifest:media-type="image/png"/>
  <manifest:file-entry manifest:full-path="Pictures/1000017700000545000006D27FFB1DC8C701A776.svg" manifest:media-type="image/svg+xml"/>
  <manifest:file-entry manifest:full-path="Pictures/1000018500000545000006D22B955D39C406142B.svg" manifest:media-type="image/svg+xml"/>
  <manifest:file-entry manifest:full-path="Pictures/100002010000003200000041BDE124EB2BC26444.png" manifest:media-type="image/png"/>
  <manifest:file-entry manifest:full-path="Pictures/100002010000003200000041FEEA059CFA235406.png" manifest:media-type="image/png"/>
  <manifest:file-entry manifest:full-path="Pictures/1000020100000032000000416333C0B3C0574C07.png" manifest:media-type="image/png"/>
  <manifest:file-entry manifest:full-path="Pictures/1000017700000545000006D29D092C446C6E92D3.svg" manifest:media-type="image/svg+xml"/>
  <manifest:file-entry manifest:full-path="Pictures/1000016900000545000006D20765CCEC50616546.svg" manifest:media-type="image/svg+xml"/>
  <manifest:file-entry manifest:full-path="Pictures/1000020100000032000000419D558F48911667B6.png" manifest:media-type="image/png"/>
  <manifest:file-entry manifest:full-path="Pictures/1000019300000545000006D261B6AF11CD648CD9.svg" manifest:media-type="image/svg+xml"/>
  <manifest:file-entry manifest:full-path="Pictures/1000017700000545000006D226CDAE555CC470B7.svg" manifest:media-type="image/svg+xml"/>
  <manifest:file-entry manifest:full-path="Pictures/1000020100000032000000413C0E4E54BCBF4C68.png" manifest:media-type="image/png"/>
  <manifest:file-entry manifest:full-path="Pictures/1000018500000545000006D23B82F7702B3DBD75.svg" manifest:media-type="image/svg+xml"/>
  <manifest:file-entry manifest:full-path="Pictures/1000020100000032000000418CA1E0F170712313.png" manifest:media-type="image/png"/>
  <manifest:file-entry manifest:full-path="Pictures/1000017700000545000006D20777A4F8DDAB3FFC.svg" manifest:media-type="image/svg+xml"/>
  <manifest:file-entry manifest:full-path="Pictures/1000018500000545000006D21BD4F4FB154FA247.svg" manifest:media-type="image/svg+xml"/>
  <manifest:file-entry manifest:full-path="Pictures/100002010000003200000041C26801AFEDFE67D9.png" manifest:media-type="image/png"/>
  <manifest:file-entry manifest:full-path="Pictures/1000020100000032000000412038E1C411B67C45.png" manifest:media-type="image/png"/>
  <manifest:file-entry manifest:full-path="Pictures/1000018500000545000006D2F9A1642A30695AD0.svg" manifest:media-type="image/svg+xml"/>
  <manifest:file-entry manifest:full-path="Pictures/1000020100000032000000417F056F236D5E7C2A.png" manifest:media-type="image/png"/>
  <manifest:file-entry manifest:full-path="Pictures/1000019300000545000006D23EBBF847BB9E1C09.svg" manifest:media-type="image/svg+xml"/>
  <manifest:file-entry manifest:full-path="Pictures/1000019300000545000006D26EB01E2DE51EEC98.svg" manifest:media-type="image/svg+xml"/>
  <manifest:file-entry manifest:full-path="Pictures/10000201000000320000004114555A18F30BDEE8.png" manifest:media-type="image/png"/>
  <manifest:file-entry manifest:full-path="Pictures/100002010000003200000041CA87BE40189EF6AB.png" manifest:media-type="image/png"/>
  <manifest:file-entry manifest:full-path="Pictures/100001A100000545000006D259796081D10331AE.svg" manifest:media-type="image/svg+xml"/>
  <manifest:file-entry manifest:full-path="Pictures/100002010000003200000041008C4A67AB627FB7.png" manifest:media-type="image/png"/>
  <manifest:file-entry manifest:full-path="Pictures/100002010000003200000041C7457E6954F08223.png" manifest:media-type="image/png"/>
  <manifest:file-entry manifest:full-path="Pictures/1000017700000545000006D298A7A799A3D85F12.svg" manifest:media-type="image/svg+xml"/>
  <manifest:file-entry manifest:full-path="Pictures/1000017700000545000006D2E5E15D1CF377528E.svg" manifest:media-type="image/svg+xml"/>
  <manifest:file-entry manifest:full-path="Pictures/1000020100000032000000416EF1009A8C39388F.png" manifest:media-type="image/png"/>
  <manifest:file-entry manifest:full-path="Pictures/1000018500000545000006D22493EC05EC7C746A.svg" manifest:media-type="image/svg+xml"/>
  <manifest:file-entry manifest:full-path="Pictures/1000018500000545000006D252F5ED2F61B1DCD8.svg" manifest:media-type="image/svg+xml"/>
  <manifest:file-entry manifest:full-path="Pictures/10000201000000320000004128D75E2BE4D6ED37.png" manifest:media-type="image/png"/>
  <manifest:file-entry manifest:full-path="Pictures/1000013000000545000006D2B4C831E54F8F4792.svg" manifest:media-type="image/svg+xml"/>
  <manifest:file-entry manifest:full-path="Pictures/1000020100000032000000412DFA21ED5DD808CD.png" manifest:media-type="image/png"/>
  <manifest:file-entry manifest:full-path="Pictures/10000201000000320000004134E1F1BB49DFDD1A.png" manifest:media-type="image/png"/>
  <manifest:file-entry manifest:full-path="Pictures/1000017700000545000006D24FBAB40A1648111A.svg" manifest:media-type="image/svg+xml"/>
  <manifest:file-entry manifest:full-path="Pictures/100002010000003200000041661EBF757959A9FD.png" manifest:media-type="image/png"/>
  <manifest:file-entry manifest:full-path="Pictures/1000019300000545000006D23D2E9751991796D9.svg" manifest:media-type="image/svg+xml"/>
  <manifest:file-entry manifest:full-path="Pictures/1000017700000545000006D2B178EF751F3EC2BA.svg" manifest:media-type="image/svg+xml"/>
  <manifest:file-entry manifest:full-path="Pictures/100002010000003200000041816320D83C1F579B.png" manifest:media-type="image/png"/>
  <manifest:file-entry manifest:full-path="Pictures/100002010000003200000041CFAAC186A1901351.png" manifest:media-type="image/png"/>
  <manifest:file-entry manifest:full-path="Pictures/100002010000003200000041898C9F37C97FC6E9.png" manifest:media-type="image/png"/>
  <manifest:file-entry manifest:full-path="Pictures/10000000000001900000019086093E2C623E81B0.jpg" manifest:media-type="image/jpeg"/>
  <manifest:file-entry manifest:full-path="Pictures/1000017700000545000006D207136C905818672B.svg" manifest:media-type="image/svg+xml"/>
  <manifest:file-entry manifest:full-path="Pictures/1000020100000032000000416BDC7F5C3537DD75.png" manifest:media-type="image/png"/>
  <manifest:file-entry manifest:full-path="Pictures/1000019300000545000006D2623459F4480F5D60.svg" manifest:media-type="image/svg+xml"/>
  <manifest:file-entry manifest:full-path="Pictures/100002010000003200000041B8CC5B2D92CC81BE.png" manifest:media-type="image/png"/>
  <manifest:file-entry manifest:full-path="Pictures/100002010000004E0000000FB3D0C4E1BFDBDFDC.png" manifest:media-type="image/png"/>
  <manifest:file-entry manifest:full-path="Pictures/1000019300000545000006D20B4343AB02833CCD.svg" manifest:media-type="image/svg+xml"/>
  <manifest:file-entry manifest:full-path="Pictures/10000201000000320000004125159E02A8B899BF.png" manifest:media-type="image/png"/>
  <manifest:file-entry manifest:full-path="Pictures/1000020100000032000000414B68D4FF8FE3DE87.png" manifest:media-type="image/png"/>
  <manifest:file-entry manifest:full-path="Pictures/10002D8B000008450000018D74CEF80AF9C497CE.svg" manifest:media-type="image/svg+xml"/>
  <manifest:file-entry manifest:full-path="Pictures/1000018500000545000006D290D67E757AE53B7D.svg" manifest:media-type="image/svg+xml"/>
  <manifest:file-entry manifest:full-path="Pictures/100002010000003200000041F328C5B5B64D208E.png" manifest:media-type="image/png"/>
  <manifest:file-entry manifest:full-path="Pictures/100002010000003200000041844E5F1E8511B261.png" manifest:media-type="image/png"/>
  <manifest:file-entry manifest:full-path="Pictures/1000020100000032000000410863F5885E02EEC5.png" manifest:media-type="image/png"/>
  <manifest:file-entry manifest:full-path="Pictures/100002010000003200000041B023E4C267AC10CC.png" manifest:media-type="image/png"/>
  <manifest:file-entry manifest:full-path="Pictures/1000017700000545000006D22B0667C9AEFB6F95.svg" manifest:media-type="image/svg+xml"/>
  <manifest:file-entry manifest:full-path="Pictures/1000019300000545000006D2DF5B0780BC316E4E.svg" manifest:media-type="image/svg+xml"/>
  <manifest:file-entry manifest:full-path="Pictures/100002010000003200000041117825DE4A053B12.png" manifest:media-type="image/png"/>
  <manifest:file-entry manifest:full-path="Pictures/1000020100000032000000413923319205B1A992.png" manifest:media-type="image/png"/>
  <manifest:file-entry manifest:full-path="Pictures/1000016900000545000006D2B16A876192F49800.svg" manifest:media-type="image/svg+xml"/>
  <manifest:file-entry manifest:full-path="Pictures/1000017700000545000006D202D92F25121DF23D.svg" manifest:media-type="image/svg+xml"/>
  <manifest:file-entry manifest:full-path="Pictures/1000018500000545000006D2537D2C615B1FD476.svg" manifest:media-type="image/svg+xml"/>
  <manifest:file-entry manifest:full-path="Pictures/1000020100000032000000410D4E8A4EE70C0B3F.png" manifest:media-type="image/png"/>
  <manifest:file-entry manifest:full-path="Pictures/1000018500000545000006D272A3EEA45FC3C3EA.svg" manifest:media-type="image/svg+xml"/>
  <manifest:file-entry manifest:full-path="Pictures/100002010000003200000041A938349473ABC51B.png" manifest:media-type="image/png"/>
  <manifest:file-entry manifest:full-path="Pictures/1000019300000545000006D2BF06D1DB941A73DA.svg" manifest:media-type="image/svg+xml"/>
  <manifest:file-entry manifest:full-path="manifest.rdf" manifest:media-type="application/rdf+xml"/>
  <manifest:file-entry manifest:full-path="Configurations2/" manifest:media-type="application/vnd.sun.xml.ui.configuration"/>
  <manifest:file-entry manifest:full-path="content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OpenSymbol" svg:font-family="OpenSymbol" style:font-charset="x-symbol"/>
    <style:font-face style:name="Lohit Devanagari1" svg:font-family="'Lohit Devanagari'"/>
    <style:font-face style:name="StarSymbol" svg:font-family="StarSymbol"/>
    <style:font-face style:name="Noto Mono" svg:font-family="'Noto Mono'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Arial" svg:font-family="Arial" style:font-adornments="Fett" style:font-family-generic="swiss" style:font-pitch="variable"/>
    <style:font-face style:name="Arial1" svg:font-family="Arial" style:font-adornments="Standard" style:font-family-generic="swiss" style:font-pitch="variable"/>
    <style:font-face style:name="Liberation Sans" svg:font-family="'Liberation Sans'" style:font-family-generic="swiss" style:font-pitch="variable"/>
    <style:font-face style:name="Noto Sans" svg:font-family="'Noto Sans'" style:font-adornments="Fett" style:font-family-generic="swiss" style:font-pitch="variable"/>
    <style:font-face style:name="Noto Sans1" svg:font-family="'Noto Sans'" style:font-adornments="Standard" style:font-family-generic="swiss" style:font-pitch="variable"/>
    <style:font-face style:name="Lohit Devanagari" svg:font-family="'Lohit Devanagari'" style:font-family-generic="system" style:font-pitch="variable"/>
    <style:font-face style:name="Noto Sans2" svg:font-family="'Noto Sans'" style:font-family-generic="system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Tabelle1" style:family="table">
      <style:table-properties style:width="15.988cm" fo:margin-left="0cm" fo:margin-top="0cm" fo:margin-bottom="0cm" table:align="left" style:writing-mode="lr-tb"/>
    </style:style>
    <style:style style:name="Tabelle1.A" style:family="table-column">
      <style:table-column-properties style:column-width="1.332cm"/>
    </style:style>
    <style:style style:name="Tabelle1.D" style:family="table-column">
      <style:table-column-properties style:column-width="1.334cm"/>
    </style:style>
    <style:style style:name="Tabelle1.K" style:family="table-column">
      <style:table-column-properties style:column-width="1.33cm"/>
    </style:style>
    <style:style style:name="Tabelle1.L" style:family="table-column">
      <style:table-column-properties style:column-width="1.337cm"/>
    </style:style>
    <style:style style:name="Tabelle1.1" style:family="table-row">
      <style:table-row-properties fo:keep-together="auto"/>
    </style:style>
    <style:style style:name="Tabelle1.A1" style:family="table-cell">
      <style:table-cell-properties fo:padding-left="0.009cm" fo:padding-right="0.009cm" fo:padding-top="0cm" fo:padding-bottom="0cm" fo:border="0.5pt solid #000000"/>
    </style:style>
    <style:style style:name="Tabelle9" style:family="table">
      <style:table-properties style:width="15.988cm" fo:margin-left="0cm" fo:margin-top="0cm" fo:margin-bottom="0cm" table:align="left" style:writing-mode="lr-tb"/>
    </style:style>
    <style:style style:name="Tabelle9.A" style:family="table-column">
      <style:table-column-properties style:column-width="1.332cm"/>
    </style:style>
    <style:style style:name="Tabelle9.D" style:family="table-column">
      <style:table-column-properties style:column-width="1.334cm"/>
    </style:style>
    <style:style style:name="Tabelle9.K" style:family="table-column">
      <style:table-column-properties style:column-width="1.33cm"/>
    </style:style>
    <style:style style:name="Tabelle9.L" style:family="table-column">
      <style:table-column-properties style:column-width="1.337cm"/>
    </style:style>
    <style:style style:name="Tabelle9.1" style:family="table-row">
      <style:table-row-properties fo:keep-together="auto"/>
    </style:style>
    <style:style style:name="Tabelle9.A1" style:family="table-cell">
      <style:table-cell-properties fo:padding-left="0.009cm" fo:padding-right="0.009cm" fo:padding-top="0cm" fo:padding-bottom="0cm" fo:border="0.5pt solid #000000"/>
    </style:style>
    <style:style style:name="Tabelle2" style:family="table">
      <style:table-properties style:width="16.02cm" fo:margin-top="0cm" fo:margin-bottom="0cm" table:align="left" style:writing-mode="lr-tb"/>
    </style:style>
    <style:style style:name="Tabelle2.A" style:family="table-column">
      <style:table-column-properties style:column-width="1.332cm"/>
    </style:style>
    <style:style style:name="Tabelle2.B" style:family="table-column">
      <style:table-column-properties style:column-width="1.334cm"/>
    </style:style>
    <style:style style:name="Tabelle2.L" style:family="table-column">
      <style:table-column-properties style:column-width="1.365cm"/>
    </style:style>
    <style:style style:name="Tabelle2.1" style:family="table-row">
      <style:table-row-properties fo:keep-together="auto"/>
    </style:style>
    <style:style style:name="Tabelle2.A1" style:family="table-cell">
      <style:table-cell-properties fo:padding-left="0.009cm" fo:padding-right="0.009cm" fo:padding-top="0cm" fo:padding-bottom="0cm" fo:border="0.5pt solid #000000"/>
    </style:style>
    <style:style style:name="Tabelle2.4" style:family="table-row">
      <style:table-row-properties style:min-row-height="0.115cm" fo:keep-together="auto"/>
    </style:style>
    <style:style style:name="Tabelle3" style:family="table">
      <style:table-properties style:width="16.02cm" fo:margin-top="0cm" fo:margin-bottom="0cm" table:align="left" style:writing-mode="lr-tb"/>
    </style:style>
    <style:style style:name="Tabelle3.A" style:family="table-column">
      <style:table-column-properties style:column-width="1.332cm"/>
    </style:style>
    <style:style style:name="Tabelle3.B" style:family="table-column">
      <style:table-column-properties style:column-width="1.334cm"/>
    </style:style>
    <style:style style:name="Tabelle3.L" style:family="table-column">
      <style:table-column-properties style:column-width="1.365cm"/>
    </style:style>
    <style:style style:name="Tabelle3.1" style:family="table-row">
      <style:table-row-properties fo:keep-together="auto"/>
    </style:style>
    <style:style style:name="Tabelle3.A1" style:family="table-cell">
      <style:table-cell-properties fo:padding-left="0.009cm" fo:padding-right="0.009cm" fo:padding-top="0cm" fo:padding-bottom="0cm" fo:border="0.5pt solid #000000"/>
    </style:style>
    <style:style style:name="Tabelle3.4" style:family="table-row">
      <style:table-row-properties style:min-row-height="0.115cm" fo:keep-together="auto"/>
    </style:style>
    <style:style style:name="Tabelle4" style:family="table">
      <style:table-properties style:width="15.988cm" fo:margin-top="0cm" fo:margin-bottom="0cm" table:align="center" style:writing-mode="lr-tb"/>
    </style:style>
    <style:style style:name="Tabelle4.A" style:family="table-column">
      <style:table-column-properties style:column-width="1.332cm"/>
    </style:style>
    <style:style style:name="Tabelle4.D" style:family="table-column">
      <style:table-column-properties style:column-width="1.334cm"/>
    </style:style>
    <style:style style:name="Tabelle4.K" style:family="table-column">
      <style:table-column-properties style:column-width="1.33cm"/>
    </style:style>
    <style:style style:name="Tabelle4.L" style:family="table-column">
      <style:table-column-properties style:column-width="1.337cm"/>
    </style:style>
    <style:style style:name="Tabelle4.1" style:family="table-row">
      <style:table-row-properties fo:keep-together="auto"/>
    </style:style>
    <style:style style:name="Tabelle4.A1" style:family="table-cell">
      <style:table-cell-properties fo:padding-left="0.009cm" fo:padding-right="0.009cm" fo:padding-top="0cm" fo:padding-bottom="0cm" fo:border="0.5pt solid #000000"/>
    </style:style>
    <style:style style:name="Tabelle8" style:family="table">
      <style:table-properties style:width="17cm" table:align="margins"/>
    </style:style>
    <style:style style:name="Tabelle8.A" style:family="table-column">
      <style:table-column-properties style:column-width="5.667cm" style:rel-column-width="21845*"/>
    </style:style>
    <style:style style:name="Tabelle8.A1" style:family="table-cell">
      <style:table-cell-properties fo:padding="0.097cm" fo:border="none"/>
    </style:style>
    <style:style style:name="Tabelle7" style:family="table">
      <style:table-properties style:width="14.489cm" fo:margin-top="0cm" fo:margin-bottom="0cm" table:align="center"/>
    </style:style>
    <style:style style:name="Tabelle7.A" style:family="table-column">
      <style:table-column-properties style:column-width="2.415cm"/>
    </style:style>
    <style:style style:name="Tabelle7.D" style:family="table-column">
      <style:table-column-properties style:column-width="2.417cm"/>
    </style:style>
    <style:style style:name="Tabelle7.F" style:family="table-column">
      <style:table-column-properties style:column-width="2.413cm"/>
    </style:style>
    <style:style style:name="Tabelle7.1" style:family="table-row">
      <style:table-row-properties style:min-row-height="0.002cm" fo:keep-together="auto"/>
    </style:style>
    <style:style style:name="Tabelle7.A1" style:family="table-cell">
      <style:table-cell-properties style:vertical-align="" fo:padding-left="0.191cm" fo:padding-right="0.191cm" fo:padding-top="0cm" fo:padding-bottom="0cm" fo:border="0.5pt solid #000000"/>
    </style:style>
    <style:style style:name="Tabelle10" style:family="table">
      <style:table-properties style:width="17.009cm" fo:margin-left="0cm" table:align="left"/>
    </style:style>
    <style:style style:name="Tabelle10.A" style:family="table-column">
      <style:table-column-properties style:column-width="2.173cm"/>
    </style:style>
    <style:style style:name="Tabelle10.B" style:family="table-column">
      <style:table-column-properties style:column-width="14.836cm"/>
    </style:style>
    <style:style style:name="Tabelle10.A1" style:family="table-cell">
      <style:table-cell-properties fo:padding="0.097cm" fo:border="none"/>
    </style:style>
    <style:style style:name="Tabelle10.2" style:family="table-row">
      <style:table-row-properties style:min-row-height="0.676cm"/>
    </style:style>
    <style:style style:name="Tabelle11" style:family="table">
      <style:table-properties style:width="9.303cm" fo:margin-top="0cm" fo:margin-bottom="0cm" table:align="left"/>
    </style:style>
    <style:style style:name="Tabelle11.A" style:family="table-column">
      <style:table-column-properties style:column-width="0.7cm"/>
    </style:style>
    <style:style style:name="Tabelle11.B" style:family="table-column">
      <style:table-column-properties style:column-width="2.401cm"/>
    </style:style>
    <style:style style:name="Tabelle11.1" style:family="table-row">
      <style:table-row-properties style:min-row-height="0.002cm" fo:keep-together="auto"/>
    </style:style>
    <style:style style:name="Tabelle11.A1" style:family="table-cell">
      <style:table-cell-properties style:vertical-align="" fo:padding-left="0.191cm" fo:padding-right="0.191cm" fo:padding-top="0cm" fo:padding-bottom="0cm" fo:border="0.5pt solid #000000"/>
    </style:style>
    <style:style style:name="Tabelle11.B1" style:family="table-cell">
      <style:table-cell-properties style:vertical-align="" style:border-line-width-right="0.005cm 0.005cm 0.005cm" fo:padding-left="0.191cm" fo:padding-right="0.191cm" fo:padding-top="0cm" fo:padding-bottom="0cm" fo:border-left="0.5pt solid #000000" fo:border-right="0.45pt double #000000" fo:border-top="0.5pt solid #000000" fo:border-bottom="0.5pt solid #000000"/>
    </style:style>
    <style:style style:name="Tabelle11.C1" style:family="table-cell">
      <style:table-cell-properties style:vertical-align="" style:border-line-width-left="0.005cm 0.005cm 0.005cm" fo:padding-left="0.191cm" fo:padding-right="0.191cm" fo:padding-top="0cm" fo:padding-bottom="0cm" fo:border-left="0.45pt double #000000" fo:border-right="none" fo:border-top="0.5pt solid #000000" fo:border-bottom="0.5pt solid #000000"/>
    </style:style>
    <style:style style:name="Tabelle11.D1" style:family="table-cell">
      <style:table-cell-properties style:vertical-align=""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/>
    </style:style>
    <style:style style:name="Tabelle11.B2" style:family="table-cell">
      <style:table-cell-properties style:vertical-align="" style:border-line-width-right="0.005cm 0.005cm 0.005cm" fo:padding-left="0.191cm" fo:padding-right="0.191cm" fo:padding-top="0cm" fo:padding-bottom="0cm" fo:border-left="0.5pt solid #000000" fo:border-right="0.45pt double #000000" fo:border-top="none" fo:border-bottom="0.5pt solid #000000"/>
    </style:style>
    <style:style style:name="Tabelle11.C2" style:family="table-cell">
      <style:table-cell-properties style:vertical-align="" style:border-line-width-left="0.005cm 0.005cm 0.005cm" fo:padding-left="0.191cm" fo:padding-right="0.191cm" fo:padding-top="0cm" fo:padding-bottom="0cm" fo:border-left="0.45pt double #000000" fo:border-right="none" fo:border-top="none" fo:border-bottom="0.5pt solid #000000"/>
    </style:style>
    <style:style style:name="Tabelle11.D2" style:family="table-cell">
      <style:table-cell-properties style:vertical-align="" style:border-line-width-right="0.018cm 0.018cm 0.018cm" fo:padding-left="0.191cm" fo:padding-right="0.191cm" fo:padding-top="0cm" fo:padding-bottom="0cm" fo:border-left="0.5pt solid #000000" fo:border-right="1.5pt double #000000" fo:border-top="none" fo:border-bottom="0.5pt solid #000000"/>
    </style:style>
    <style:style style:name="P1" style:family="paragraph" style:parent-style-name="Footer">
      <style:text-properties officeooo:paragraph-rsid="0010483c"/>
    </style:style>
    <style:style style:name="P2" style:family="paragraph" style:parent-style-name="Standard">
      <style:text-properties officeooo:paragraph-rsid="0010483c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/>
      <style:text-properties officeooo:paragraph-rsid="0024ba89"/>
    </style:style>
    <style:style style:name="P5" style:family="paragraph" style:parent-style-name="Standard">
      <style:paragraph-properties fo:text-align="center" style:justify-single-word="false"/>
      <style:text-properties officeooo:rsid="0027a79c" officeooo:paragraph-rsid="0027a79c"/>
    </style:style>
    <style:style style:name="P6" style:family="paragraph" style:parent-style-name="Standard">
      <style:text-properties officeooo:paragraph-rsid="0028f4b0"/>
    </style:style>
    <style:style style:name="P7" style:family="paragraph" style:parent-style-name="Standard">
      <style:text-properties fo:font-size="2pt" officeooo:paragraph-rsid="002cb03f" style:font-size-asian="1.75pt" style:font-size-complex="2pt"/>
    </style:style>
    <style:style style:name="P8" style:family="paragraph" style:parent-style-name="Standard">
      <style:text-properties officeooo:paragraph-rsid="00382e97"/>
    </style:style>
    <style:style style:name="P9" style:family="paragraph" style:parent-style-name="Table_20_Contents">
      <style:paragraph-properties fo:text-align="center" style:justify-single-word="false"/>
      <style:text-properties officeooo:rsid="0027a79c" officeooo:paragraph-rsid="0027a79c"/>
    </style:style>
    <style:style style:name="P10" style:family="paragraph" style:parent-style-name="Table_20_Contents">
      <style:paragraph-properties fo:text-align="center" style:justify-single-word="false"/>
    </style:style>
    <style:style style:name="P11" style:family="paragraph" style:parent-style-name="Table_20_Contents">
      <style:paragraph-properties fo:text-align="center" style:justify-single-word="false"/>
      <style:text-properties officeooo:paragraph-rsid="0027a79c"/>
    </style:style>
    <style:style style:name="P12" style:family="paragraph" style:parent-style-name="Table_20_Contents">
      <style:paragraph-properties fo:text-align="start" style:justify-single-word="false"/>
      <style:text-properties officeooo:rsid="00382e97" officeooo:paragraph-rsid="00382e97"/>
    </style:style>
    <style:style style:name="P13" style:family="paragraph" style:parent-style-name="Text_20_body">
      <style:text-properties fo:color="#cc0000" loext:opacity="100%" style:font-name="Noto Mono" fo:font-size="14pt" style:font-size-asian="14pt" style:font-size-complex="14pt"/>
    </style:style>
    <style:style style:name="P14" style:family="paragraph" style:parent-style-name="Text_20_body">
      <style:text-properties officeooo:paragraph-rsid="0038a450"/>
    </style:style>
    <style:style style:name="P15" style:family="paragraph" style:parent-style-name="Title">
      <style:paragraph-properties fo:break-before="page"/>
      <style:text-properties officeooo:rsid="0026a143" officeooo:paragraph-rsid="0026a143"/>
    </style:style>
    <style:style style:name="P16" style:family="paragraph" style:parent-style-name="Title">
      <style:paragraph-properties fo:break-before="page"/>
      <style:text-properties officeooo:rsid="00382e97" officeooo:paragraph-rsid="00382e97"/>
    </style:style>
    <style:style style:name="P17" style:family="paragraph" style:parent-style-name="Title">
      <style:paragraph-properties fo:break-before="page"/>
      <style:text-properties officeooo:rsid="0019ead1" officeooo:paragraph-rsid="0019ead1"/>
    </style:style>
    <style:style style:name="P18" style:family="paragraph" style:parent-style-name="Standard">
      <style:paragraph-properties fo:margin-left="0cm" fo:margin-right="0cm" style:line-height-at-least="0cm" fo:text-indent="0cm" style:auto-text-indent="false"/>
      <style:text-properties fo:background-color="transparent"/>
    </style:style>
    <style:style style:name="P19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fo:color="#cc0000" loext:opacity="100%" style:font-name="Noto Mono" officeooo:paragraph-rsid="002cb03f"/>
    </style:style>
    <style:style style:name="P20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fo:color="#cc0000" loext:opacity="100%" style:font-name="Noto Mono" fo:font-size="14pt" officeooo:paragraph-rsid="002fc8e9" fo:background-color="transparent" style:font-name-asian="Noto Sans2" style:font-size-asian="14pt" style:font-name-complex="Noto Sans2" style:font-size-complex="14pt"/>
    </style:style>
    <style:style style:name="P21" style:family="paragraph" style:parent-style-name="Standard">
      <style:paragraph-properties fo:margin-left="0cm" fo:margin-right="0cm" style:line-height-at-least="0cm" fo:text-align="end" style:justify-single-word="false" fo:text-indent="0cm" style:auto-text-indent="false">
        <style:tab-stops/>
      </style:paragraph-properties>
      <style:text-properties style:font-name="Noto Sans1" fo:font-size="11pt" fo:font-weight="bold" fo:background-color="transparent" style:font-name-asian="Noto Sans2" style:font-size-asian="11pt" style:font-weight-asian="bold" style:font-name-complex="Noto Sans2" style:font-size-complex="11pt" style:font-weight-complex="bold"/>
    </style:style>
    <style:style style:name="P22" style:family="paragraph" style:parent-style-name="Standard">
      <style:paragraph-properties fo:margin-left="0cm" fo:margin-right="0cm" style:line-height-at-least="0cm" fo:text-align="end" style:justify-single-word="false" fo:text-indent="0cm" style:auto-text-indent="false">
        <style:tab-stops/>
      </style:paragraph-properties>
      <style:text-properties style:font-name="Noto Sans1" fo:font-size="11pt" fo:font-weight="bold" officeooo:paragraph-rsid="002cb03f" fo:background-color="transparent" style:font-name-asian="Noto Sans2" style:font-size-asian="11pt" style:font-weight-asian="bold" style:font-name-complex="Noto Sans2" style:font-size-complex="11pt" style:font-weight-complex="bold"/>
    </style:style>
    <style:style style:name="P23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style:font-name="Noto Sans1" fo:font-size="11pt" fo:font-weight="bold" fo:background-color="transparent" style:font-name-asian="Noto Sans2" style:font-size-asian="11pt" style:font-weight-asian="bold" style:font-name-complex="Noto Sans2" style:font-size-complex="11pt" style:font-weight-complex="bold"/>
    </style:style>
    <style:style style:name="P24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style:font-name="Noto Sans1" fo:font-size="11pt" fo:font-weight="bold" officeooo:paragraph-rsid="002cb03f" fo:background-color="transparent" style:font-name-asian="Noto Sans2" style:font-size-asian="11pt" style:font-weight-asian="bold" style:font-name-complex="Noto Sans2" style:font-size-complex="11pt" style:font-weight-complex="bold"/>
    </style:style>
    <style:style style:name="P25" style:family="paragraph" style:parent-style-name="Standard">
      <style:paragraph-properties fo:margin-left="0cm" fo:margin-right="0cm" style:line-height-at-least="0cm" fo:text-align="end" style:justify-single-word="false" fo:text-indent="0cm" style:auto-text-indent="false">
        <style:tab-stops/>
      </style:paragraph-properties>
      <style:text-properties style:font-name="Noto Sans1" fo:font-size="11pt" fo:font-weight="normal" officeooo:paragraph-rsid="002cb03f" fo:background-color="transparent" style:font-name-asian="Noto Sans2" style:font-size-asian="11pt" style:font-weight-asian="normal" style:font-name-complex="Noto Sans2" style:font-size-complex="11pt"/>
    </style:style>
    <style:style style:name="P26" style:family="paragraph" style:parent-style-name="Standard">
      <style:paragraph-properties fo:margin-left="0cm" fo:margin-right="0cm" style:line-height-at-least="0cm" fo:text-align="end" style:justify-single-word="false" fo:text-indent="0cm" style:auto-text-indent="false">
        <style:tab-stops/>
      </style:paragraph-properties>
      <style:text-properties style:font-name="Noto Sans1" fo:font-size="11pt" fo:background-color="transparent" style:font-name-asian="Noto Sans2" style:font-size-asian="11pt" style:font-name-complex="Noto Sans2" style:font-size-complex="11pt"/>
    </style:style>
    <style:style style:name="P27" style:family="paragraph" style:parent-style-name="Standard">
      <style:paragraph-properties fo:margin-left="0cm" fo:margin-right="0cm" style:line-height-at-least="0cm" fo:text-align="end" style:justify-single-word="false" fo:text-indent="0cm" style:auto-text-indent="false">
        <style:tab-stops/>
      </style:paragraph-properties>
      <style:text-properties style:font-name="Noto Sans1" fo:font-size="11pt" officeooo:paragraph-rsid="002cb03f" fo:background-color="transparent" style:font-name-asian="Noto Sans2" style:font-size-asian="11pt" style:font-name-complex="Noto Sans2" style:font-size-complex="11pt"/>
    </style:style>
    <style:style style:name="P28" style:family="paragraph" style:parent-style-name="Standard">
      <style:paragraph-properties fo:margin-left="0cm" fo:margin-right="0cm" style:line-height-at-least="0cm" fo:text-align="end" style:justify-single-word="false" fo:text-indent="0cm" style:auto-text-indent="false">
        <style:tab-stops/>
      </style:paragraph-properties>
      <style:text-properties style:font-name="Noto Sans1" fo:font-size="11pt" officeooo:rsid="00444dc4" officeooo:paragraph-rsid="00444dc4" fo:background-color="transparent" style:font-name-asian="Noto Sans2" style:font-size-asian="11pt" style:font-name-complex="Noto Sans2" style:font-size-complex="11pt"/>
    </style:style>
    <style:style style:name="P29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fo:color="#ce181e" loext:opacity="100%" style:font-name="Noto Mono" fo:font-size="14pt" officeooo:paragraph-rsid="0038a450" fo:background-color="transparent" style:font-name-asian="Noto Sans2" style:font-size-asian="14pt" style:font-name-complex="Noto Sans2" style:font-size-complex="14pt"/>
    </style:style>
    <style:style style:name="P30" style:family="paragraph" style:parent-style-name="Standard">
      <style:paragraph-properties fo:margin-left="0cm" fo:margin-right="0cm" style:line-height-at-least="0cm" fo:text-indent="0cm" style:auto-text-indent="false">
        <style:tab-stops/>
      </style:paragraph-properties>
      <style:text-properties fo:color="#ce181e" loext:opacity="100%" style:font-name="Noto Mono" fo:font-size="11pt" fo:background-color="transparent" style:font-name-asian="Noto Sans2" style:font-size-asian="11pt" style:font-name-complex="Noto Sans2" style:font-size-complex="11pt"/>
    </style:style>
    <style:style style:name="P31" style:family="paragraph" style:parent-style-name="Standard">
      <style:paragraph-properties fo:margin-left="0cm" fo:margin-right="0cm" style:line-height-at-least="0cm" fo:text-align="start" style:justify-single-word="false" fo:text-indent="0cm" style:auto-text-indent="false">
        <style:tab-stops/>
      </style:paragraph-properties>
      <style:text-properties fo:color="#ce181e" loext:opacity="100%" style:font-name="Noto Mono" fo:font-size="11pt" officeooo:rsid="0027a79c" officeooo:paragraph-rsid="00382e97" fo:background-color="transparent" style:font-name-asian="Noto Sans2" style:font-size-asian="11pt" style:font-name-complex="Noto Sans2" style:font-size-complex="11pt"/>
    </style:style>
    <style:style style:name="P32" style:family="paragraph" style:parent-style-name="Standard">
      <style:paragraph-properties fo:margin-left="0cm" fo:margin-right="0cm" style:line-height-at-least="0cm" fo:text-indent="0cm" style:auto-text-indent="false"/>
    </style:style>
    <style:style style:name="P33" style:family="paragraph" style:parent-style-name="Standard">
      <style:paragraph-properties fo:margin-left="0cm" fo:margin-right="0cm" style:line-height-at-least="0cm" fo:text-indent="0cm" style:auto-text-indent="false"/>
      <style:text-properties officeooo:rsid="003a5f46" officeooo:paragraph-rsid="003a5f46"/>
    </style:style>
    <style:style style:name="P34" style:family="paragraph" style:parent-style-name="Standard">
      <style:paragraph-properties fo:margin-left="0cm" fo:margin-right="0cm" fo:margin-top="0cm" fo:margin-bottom="0cm" style:contextual-spacing="false" style:line-height-at-least="0cm" fo:text-align="end" style:justify-single-word="false" fo:text-indent="0cm" style:auto-text-indent="false">
        <style:tab-stops/>
      </style:paragraph-properties>
      <style:text-properties style:font-name="Noto Sans1" fo:font-size="11pt" fo:font-weight="normal" officeooo:paragraph-rsid="002cb03f" fo:background-color="transparent" style:font-name-asian="Noto Sans2" style:font-size-asian="11pt" style:font-weight-asian="normal" style:font-name-complex="Noto Sans2" style:font-size-complex="11pt"/>
    </style:style>
    <style:style style:name="P35" style:family="paragraph" style:parent-style-name="Standard">
      <style:paragraph-properties fo:margin-left="0cm" fo:margin-right="0cm" fo:margin-top="0cm" fo:margin-bottom="0cm" style:contextual-spacing="false" style:line-height-at-least="0cm" fo:text-indent="0cm" style:auto-text-indent="false">
        <style:tab-stops/>
      </style:paragraph-properties>
      <style:text-properties style:font-name="Noto Mono" fo:font-size="11pt" fo:font-weight="normal" officeooo:paragraph-rsid="002cb03f" fo:background-color="transparent" style:font-name-asian="Noto Sans2" style:font-size-asian="11pt" style:font-weight-asian="normal" style:font-name-complex="Noto Sans2" style:font-size-complex="11pt"/>
    </style:style>
    <style:style style:name="P36" style:family="paragraph" style:parent-style-name="Standard">
      <style:paragraph-properties fo:margin-left="0cm" fo:margin-right="0cm" fo:margin-top="0cm" fo:margin-bottom="0cm" style:contextual-spacing="false" style:line-height-at-least="0cm" fo:text-indent="0cm" style:auto-text-indent="false">
        <style:tab-stops/>
      </style:paragraph-properties>
      <style:text-properties fo:color="#cc0000" loext:opacity="100%" style:font-name="Noto Mono" fo:font-size="11pt" fo:font-weight="normal" officeooo:paragraph-rsid="002d9d72" fo:background-color="transparent" style:font-name-asian="Noto Sans2" style:font-size-asian="11pt" style:font-weight-asian="normal" style:font-name-complex="Noto Sans2" style:font-size-complex="11pt"/>
    </style:style>
    <style:style style:name="P37" style:family="paragraph" style:parent-style-name="Heading_20_1">
      <style:text-properties officeooo:paragraph-rsid="0038a450"/>
    </style:style>
    <style:style style:name="P38" style:family="paragraph" style:parent-style-name="Heading_20_1" style:list-style-name="">
      <style:paragraph-properties fo:text-align="start" style:justify-single-word="false" fo:orphans="2" fo:widows="2" fo:hyphenation-ladder-count="no-limit"/>
      <style:text-properties officeooo:rsid="00320a6a" officeooo:paragraph-rsid="0038a450" fo:hyphenate="true" fo:hyphenation-remain-char-count="2" fo:hyphenation-push-char-count="2" loext:hyphenation-no-caps="false"/>
    </style:style>
    <style:style style:name="P39" style:family="paragraph" style:parent-style-name="Heading_20_1">
      <style:text-properties officeooo:rsid="00320a6a" officeooo:paragraph-rsid="00320a6a"/>
    </style:style>
    <style:style style:name="P40" style:family="paragraph" style:parent-style-name="Heading_20_1">
      <style:text-properties officeooo:paragraph-rsid="00382e97"/>
    </style:style>
    <style:style style:name="P41" style:family="paragraph" style:parent-style-name="Heading_20_1">
      <style:paragraph-properties fo:break-before="page"/>
      <style:text-properties officeooo:rsid="002f1dc7" officeooo:paragraph-rsid="0038a450"/>
    </style:style>
    <style:style style:name="P42" style:family="paragraph" style:parent-style-name="Heading_20_1">
      <style:paragraph-properties fo:break-before="page"/>
      <style:text-properties officeooo:rsid="002f1dc7" officeooo:paragraph-rsid="002f1dc7"/>
    </style:style>
    <style:style style:name="P43" style:family="paragraph" style:parent-style-name="Heading_20_2">
      <style:text-properties officeooo:rsid="0028f4b0" officeooo:paragraph-rsid="0028f4b0"/>
    </style:style>
    <style:style style:name="P44" style:family="paragraph" style:parent-style-name="Heading_20_2">
      <style:text-properties officeooo:paragraph-rsid="0028f4b0"/>
    </style:style>
    <style:style style:name="P45" style:family="paragraph" style:parent-style-name="Heading_20_2">
      <style:text-properties officeooo:paragraph-rsid="0024ba89"/>
    </style:style>
    <style:style style:name="P46" style:family="paragraph" style:parent-style-name="Heading_20_2">
      <style:text-properties officeooo:rsid="0019ead1" officeooo:paragraph-rsid="0019ead1"/>
    </style:style>
    <style:style style:name="P47" style:family="paragraph" style:parent-style-name="List_20_Paragraph" style:list-style-name="WWNum1">
      <style:text-properties officeooo:paragraph-rsid="0010483c"/>
    </style:style>
    <style:style style:name="P48" style:family="paragraph" style:parent-style-name="List_20_Paragraph" style:list-style-name="WWNum1">
      <style:text-properties officeooo:paragraph-rsid="0029a436"/>
    </style:style>
    <style:style style:name="P49" style:family="paragraph" style:parent-style-name="List_20_Paragraph" style:list-style-name="L3">
      <style:text-properties officeooo:rsid="001a8305" officeooo:paragraph-rsid="001a8305"/>
    </style:style>
    <style:style style:name="P50" style:family="paragraph" style:parent-style-name="Standard" style:list-style-name="L1">
      <style:text-properties officeooo:paragraph-rsid="00382e97"/>
    </style:style>
    <style:style style:name="P51" style:family="paragraph" style:parent-style-name="Standard" style:list-style-name="L2">
      <style:text-properties officeooo:paragraph-rsid="0033b01e"/>
    </style:style>
    <style:style style:name="P52" style:family="paragraph" style:parent-style-name="Standard" style:list-style-name="L2">
      <style:text-properties officeooo:rsid="001d54d6" officeooo:paragraph-rsid="003cb488"/>
    </style:style>
    <style:style style:name="P53" style:family="paragraph" style:parent-style-name="Standard" style:list-style-name="L2">
      <style:text-properties officeooo:rsid="003f3030" officeooo:paragraph-rsid="003f3030"/>
    </style:style>
    <style:style style:name="P54" style:family="paragraph" style:parent-style-name="Standard" style:list-style-name="L2">
      <style:text-properties officeooo:rsid="001dc87a" officeooo:paragraph-rsid="0033b01e"/>
    </style:style>
    <style:style style:name="P55" style:family="paragraph" style:parent-style-name="Standard" style:list-style-name="L3"/>
    <style:style style:name="P56" style:family="paragraph" style:parent-style-name="Standard" style:list-style-name="L3">
      <style:text-properties officeooo:rsid="0019ead1" officeooo:paragraph-rsid="0019ead1"/>
    </style:style>
    <style:style style:name="P57" style:family="paragraph" style:parent-style-name="Standard" style:list-style-name="L3">
      <style:text-properties officeooo:rsid="001a8305" officeooo:paragraph-rsid="001a8305"/>
    </style:style>
    <style:style style:name="P58" style:family="paragraph" style:parent-style-name="Title" style:list-style-name="WWNum1">
      <style:paragraph-properties fo:break-before="page"/>
      <style:text-properties officeooo:rsid="002a2388" officeooo:paragraph-rsid="002a2388"/>
    </style:style>
    <style:style style:name="T1" style:family="text">
      <style:text-properties style:font-name="Noto Sans1" fo:font-size="11pt" officeooo:rsid="004739ea"/>
    </style:style>
    <style:style style:name="T2" style:family="text">
      <style:text-properties officeooo:rsid="0029a436"/>
    </style:style>
    <style:style style:name="T3" style:family="text">
      <style:text-properties officeooo:rsid="0011a15b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3cb488" style:font-weight-asian="bold" style:font-weight-complex="bold"/>
    </style:style>
    <style:style style:name="T6" style:family="text">
      <style:text-properties fo:font-weight="bold" officeooo:rsid="004af1be" style:font-weight-asian="bold" style:font-weight-complex="bold"/>
    </style:style>
    <style:style style:name="T7" style:family="text">
      <style:text-properties officeooo:rsid="0012dd88"/>
    </style:style>
    <style:style style:name="T8" style:family="text">
      <style:text-properties officeooo:rsid="0014c3ae"/>
    </style:style>
    <style:style style:name="T9" style:family="text">
      <style:text-properties officeooo:rsid="0019ead1"/>
    </style:style>
    <style:style style:name="T10" style:family="text">
      <style:text-properties text:display="none"/>
    </style:style>
    <style:style style:name="T11" style:family="text">
      <style:text-properties officeooo:rsid="001e8632"/>
    </style:style>
    <style:style style:name="T12" style:family="text">
      <style:text-properties officeooo:rsid="0027a79c"/>
    </style:style>
    <style:style style:name="T13" style:family="text">
      <style:text-properties fo:font-size="11pt" fo:background-color="transparent" loext:char-shading-value="0" style:font-name-asian="Noto Sans2" style:font-size-asian="11pt" style:font-name-complex="Noto Sans2" style:font-size-complex="11pt"/>
    </style:style>
    <style:style style:name="T14" style:family="text">
      <style:text-properties fo:font-size="11pt" officeooo:rsid="0030ed9c" fo:background-color="transparent" loext:char-shading-value="0" style:font-name-asian="Noto Sans2" style:font-size-asian="11pt" style:font-name-complex="Noto Sans2" style:font-size-complex="11pt"/>
    </style:style>
    <style:style style:name="T15" style:family="text">
      <style:text-properties officeooo:rsid="002d9d72"/>
    </style:style>
    <style:style style:name="T16" style:family="text">
      <style:text-properties officeooo:rsid="0030ed9c"/>
    </style:style>
    <style:style style:name="T17" style:family="text">
      <style:text-properties officeooo:rsid="00320a6a"/>
    </style:style>
    <style:style style:name="T18" style:family="text">
      <style:text-properties officeooo:rsid="0033b01e"/>
    </style:style>
    <style:style style:name="T19" style:family="text">
      <style:text-properties officeooo:rsid="00382e97"/>
    </style:style>
    <style:style style:name="T20" style:family="text">
      <style:text-properties officeooo:rsid="003b753c"/>
    </style:style>
    <style:style style:name="T21" style:family="text">
      <style:text-properties officeooo:rsid="003cb488"/>
    </style:style>
    <style:style style:name="T22" style:family="text">
      <style:text-properties officeooo:rsid="00418cc8"/>
    </style:style>
    <style:style style:name="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ragraph" fo:padding="0cm" fo:border="none"/>
    </style:style>
    <style:style style:name="fr2" style:family="graphic" style:parent-style-name="Frame">
      <style:graphic-properties style:wrap="parallel" style:number-wrapped-paragraphs="no-limit" style:vertical-pos="from-top" style:vertical-rel="paragraph" style:horizontal-pos="from-left" style:horizontal-rel="paragraph"/>
    </style:style>
    <style:style style:name="fr3" style:family="graphic" style:parent-style-name="Graphics">
      <style:graphic-properties fo:margin-left="0cm" fo:margin-right="0cm" fo:margin-top="0cm" fo:margin-bottom="0cm" style:run-through="foreground" style:wrap="none" style:vertical-pos="from-top" style:horizontal-pos="center" style:horizontal-rel="paragraph-content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style:style style:name="fr4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list-style style:name="L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2" text:outline-level="2">Nachricht <text:span text:style-name="T7">A</text:span></text:h>
      <table:table table:name="Tabelle1" table:style-name="Tabelle1">
        <table:table-column table:style-name="Tabelle1.A" table:number-columns-repeated="3"/>
        <table:table-column table:style-name="Tabelle1.D"/>
        <table:table-column table:style-name="Tabelle1.A" table:number-columns-repeated="2"/>
        <table:table-column table:style-name="Tabelle1.D"/>
        <table:table-column table:style-name="Tabelle1.A" table:number-columns-repeated="3"/>
        <table:table-column table:style-name="Tabelle1.K"/>
        <table:table-column table:style-name="Tabelle1.L"/>
        <table:table-row table:style-name="Tabelle1.1">
          <table:table-cell table:style-name="Tabelle1.A1" office:value-type="string">
            <text:p text:style-name="Standard"><draw:frame draw:style-name="fr4" draw:name="Bild114" text:anchor-type="as-char" svg:width="1.199cm" svg:height="1.559cm" draw:z-index="12"><draw:image xlink:href="Pictures/1000019300000545000006D2DF5B0780BC316E4E.svg" xlink:type="simple" xlink:show="embed" xlink:actuate="onLoad" draw:mime-type="image/svg+xml"/><draw:image xlink:href="Pictures/1000020100000032000000413923319205B1A992.png" xlink:type="simple" xlink:show="embed" xlink:actuate="onLoad" draw:mime-type="image/png"/></draw:frame></text:p>
          </table:table-cell>
          <table:table-cell table:style-name="Tabelle1.A1" office:value-type="string">
            <text:p text:style-name="Standard"><draw:frame draw:style-name="fr4" draw:name="Bild115" text:anchor-type="as-char" svg:width="1.199cm" svg:height="1.559cm" draw:z-index="13"><draw:image xlink:href="Pictures/1000017700000545000006D202D92F25121DF23D.svg" xlink:type="simple" xlink:show="embed" xlink:actuate="onLoad" draw:mime-type="image/svg+xml"/><draw:image xlink:href="Pictures/1000020100000032000000417F056F236D5E7C2A.png" xlink:type="simple" xlink:show="embed" xlink:actuate="onLoad" draw:mime-type="image/png"/></draw:frame></text:p>
          </table:table-cell>
          <table:table-cell table:style-name="Tabelle1.A1" office:value-type="string">
            <text:p text:style-name="Standard"><draw:frame draw:style-name="fr4" draw:name="Bild116" text:anchor-type="as-char" svg:width="1.199cm" svg:height="1.559cm" draw:z-index="14"><draw:image xlink:href="Pictures/1000019300000545000006D26EB01E2DE51EEC98.svg" xlink:type="simple" xlink:show="embed" xlink:actuate="onLoad" draw:mime-type="image/svg+xml"/><draw:image xlink:href="Pictures/100002010000003200000041B023E4C267AC10CC.png" xlink:type="simple" xlink:show="embed" xlink:actuate="onLoad" draw:mime-type="image/png"/></draw:frame></text:p>
          </table:table-cell>
          <table:table-cell table:style-name="Tabelle1.A1" office:value-type="string">
            <text:p text:style-name="Standard"><draw:frame draw:style-name="fr4" draw:name="Bild117" text:anchor-type="as-char" svg:width="1.199cm" svg:height="1.559cm" draw:z-index="15"><draw:image xlink:href="Pictures/1000018500000545000006D272A3EEA45FC3C3EA.svg" xlink:type="simple" xlink:show="embed" xlink:actuate="onLoad" draw:mime-type="image/svg+xml"/><draw:image xlink:href="Pictures/100002010000003200000041816320D83C1F579B.png" xlink:type="simple" xlink:show="embed" xlink:actuate="onLoad" draw:mime-type="image/png"/></draw:frame></text:p>
          </table:table-cell>
          <table:table-cell table:style-name="Tabelle1.A1" office:value-type="string">
            <text:p text:style-name="Standard"><draw:frame draw:style-name="fr4" draw:name="Bild118" text:anchor-type="as-char" svg:width="1.199cm" svg:height="1.559cm" draw:z-index="16"><draw:image xlink:href="Pictures/1000018500000545000006D272A3EEA45FC3C3EA.svg" xlink:type="simple" xlink:show="embed" xlink:actuate="onLoad" draw:mime-type="image/svg+xml"/><draw:image xlink:href="Pictures/100002010000003200000041816320D83C1F579B.png" xlink:type="simple" xlink:show="embed" xlink:actuate="onLoad" draw:mime-type="image/png"/></draw:frame></text:p>
          </table:table-cell>
          <table:table-cell table:style-name="Tabelle1.A1" office:value-type="string">
            <text:p text:style-name="Standard"><draw:frame draw:style-name="fr4" draw:name="Bild119" text:anchor-type="as-char" svg:width="1.199cm" svg:height="1.559cm" draw:z-index="17"><draw:image xlink:href="Pictures/1000019300000545000006D20B4343AB02833CCD.svg" xlink:type="simple" xlink:show="embed" xlink:actuate="onLoad" draw:mime-type="image/svg+xml"/><draw:image xlink:href="Pictures/100002010000003200000041844E5F1E8511B261.png" xlink:type="simple" xlink:show="embed" xlink:actuate="onLoad" draw:mime-type="image/png"/></draw:frame></text:p>
          </table:table-cell>
          <table:table-cell table:style-name="Tabelle1.A1" office:value-type="string">
            <text:p text:style-name="Standard"><draw:frame draw:style-name="fr4" draw:name="Bild120" text:anchor-type="as-char" svg:width="1.199cm" svg:height="1.559cm" draw:z-index="18"><draw:image xlink:href="Pictures/1000018500000545000006D2537D2C615B1FD476.svg" xlink:type="simple" xlink:show="embed" xlink:actuate="onLoad" draw:mime-type="image/svg+xml"/><draw:image xlink:href="Pictures/100002010000003200000041C7457E6954F08223.png" xlink:type="simple" xlink:show="embed" xlink:actuate="onLoad" draw:mime-type="image/png"/></draw:frame></text:p>
          </table:table-cell>
          <table:table-cell table:style-name="Tabelle1.A1" office:value-type="string">
            <text:p text:style-name="Standard"><draw:frame draw:style-name="fr4" draw:name="Bild121" text:anchor-type="as-char" svg:width="1.199cm" svg:height="1.559cm" draw:z-index="31"><draw:image xlink:href="Pictures/1000018500000545000006D290D67E757AE53B7D.svg" xlink:type="simple" xlink:show="embed" xlink:actuate="onLoad" draw:mime-type="image/svg+xml"/><draw:image xlink:href="Pictures/10000201000000320000004125159E02A8B899BF.png" xlink:type="simple" xlink:show="embed" xlink:actuate="onLoad" draw:mime-type="image/png"/></draw:frame></text:p>
          </table:table-cell>
          <table:table-cell table:style-name="Tabelle1.A1" office:value-type="string">
            <text:p text:style-name="Standard"><draw:frame draw:style-name="fr4" draw:name="Bild122" text:anchor-type="as-char" svg:width="1.199cm" svg:height="1.559cm" draw:z-index="32"><draw:image xlink:href="Pictures/1000018500000545000006D290D67E757AE53B7D.svg" xlink:type="simple" xlink:show="embed" xlink:actuate="onLoad" draw:mime-type="image/svg+xml"/><draw:image xlink:href="Pictures/10000201000000320000004125159E02A8B899BF.png" xlink:type="simple" xlink:show="embed" xlink:actuate="onLoad" draw:mime-type="image/png"/></draw:frame></text:p>
          </table:table-cell>
          <table:table-cell table:style-name="Tabelle1.A1" office:value-type="string">
            <text:p text:style-name="Standard"><draw:frame draw:style-name="fr4" draw:name="Bild123" text:anchor-type="as-char" svg:width="1.199cm" svg:height="1.559cm" draw:z-index="33"><draw:image xlink:href="Pictures/1000019300000545000006D2623459F4480F5D60.svg" xlink:type="simple" xlink:show="embed" xlink:actuate="onLoad" draw:mime-type="image/svg+xml"/><draw:image xlink:href="Pictures/100002010000003200000041898C9F37C97FC6E9.png" xlink:type="simple" xlink:show="embed" xlink:actuate="onLoad" draw:mime-type="image/png"/></draw:frame></text:p>
          </table:table-cell>
          <table:table-cell table:style-name="Tabelle1.A1" office:value-type="string">
            <text:p text:style-name="Standard"><draw:frame draw:style-name="fr4" draw:name="Bild124" text:anchor-type="as-char" svg:width="1.199cm" svg:height="1.559cm" draw:z-index="34"><draw:image xlink:href="Pictures/1000017700000545000006D207136C905818672B.svg" xlink:type="simple" xlink:show="embed" xlink:actuate="onLoad" draw:mime-type="image/svg+xml"/><draw:image xlink:href="Pictures/100002010000003200000041661EBF757959A9FD.png" xlink:type="simple" xlink:show="embed" xlink:actuate="onLoad" draw:mime-type="image/png"/></draw:frame></text:p>
          </table:table-cell>
          <table:table-cell table:style-name="Tabelle1.A1" office:value-type="string">
            <text:p text:style-name="Standard"/>
          </table:table-cell>
        </table:table-row>
      </table:table>
      <text:h text:style-name="P43" text:outline-level="2">Nachricht B</text:h>
      <table:table table:name="Tabelle9" table:style-name="Tabelle9">
        <table:table-column table:style-name="Tabelle9.A" table:number-columns-repeated="3"/>
        <table:table-column table:style-name="Tabelle9.D"/>
        <table:table-column table:style-name="Tabelle9.A" table:number-columns-repeated="2"/>
        <table:table-column table:style-name="Tabelle9.D"/>
        <table:table-column table:style-name="Tabelle9.A" table:number-columns-repeated="3"/>
        <table:table-column table:style-name="Tabelle9.K"/>
        <table:table-column table:style-name="Tabelle9.L"/>
        <table:table-row table:style-name="Tabelle9.1">
          <table:table-cell table:style-name="Tabelle9.A1" office:value-type="string">
            <text:p text:style-name="P6"><draw:frame draw:style-name="fr4" draw:name="Bild125" text:anchor-type="as-char" svg:width="1.199cm" svg:height="1.559cm" draw:z-index="35"><draw:image xlink:href="Pictures/1000017700000545000006D2B178EF751F3EC2BA.svg" xlink:type="simple" xlink:show="embed" xlink:actuate="onLoad" draw:mime-type="image/svg+xml"/><draw:image xlink:href="Pictures/10000201000000320000004134E1F1BB49DFDD1A.png" xlink:type="simple" xlink:show="embed" xlink:actuate="onLoad" draw:mime-type="image/png"/></draw:frame></text:p>
          </table:table-cell>
          <table:table-cell table:style-name="Tabelle9.A1" office:value-type="string">
            <text:p text:style-name="P6"><draw:frame draw:style-name="fr4" draw:name="Bild126" text:anchor-type="as-char" svg:width="1.199cm" svg:height="1.559cm" draw:z-index="36"><draw:image xlink:href="Pictures/1000019300000545000006D2623459F4480F5D60.svg" xlink:type="simple" xlink:show="embed" xlink:actuate="onLoad" draw:mime-type="image/svg+xml"/><draw:image xlink:href="Pictures/100002010000003200000041898C9F37C97FC6E9.png" xlink:type="simple" xlink:show="embed" xlink:actuate="onLoad" draw:mime-type="image/png"/></draw:frame></text:p>
          </table:table-cell>
          <table:table-cell table:style-name="Tabelle9.A1" office:value-type="string">
            <text:p text:style-name="P6"><draw:frame draw:style-name="fr5" draw:name="Bild127" text:anchor-type="as-char" svg:y="-1.559cm" svg:width="1.199cm" svg:height="1.559cm" draw:z-index="37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9.A1" office:value-type="string">
            <text:p text:style-name="P6"><draw:frame draw:style-name="fr4" draw:name="Bild128" text:anchor-type="as-char" svg:width="1.199cm" svg:height="1.559cm" draw:z-index="38"><draw:image xlink:href="Pictures/1000019300000545000006D2DF5B0780BC316E4E.svg" xlink:type="simple" xlink:show="embed" xlink:actuate="onLoad" draw:mime-type="image/svg+xml"/><draw:image xlink:href="Pictures/1000020100000032000000413923319205B1A992.png" xlink:type="simple" xlink:show="embed" xlink:actuate="onLoad" draw:mime-type="image/png"/></draw:frame></text:p>
          </table:table-cell>
          <table:table-cell table:style-name="Tabelle9.A1" office:value-type="string">
            <text:p text:style-name="P6"><draw:frame draw:style-name="fr4" draw:name="Bild129" text:anchor-type="as-char" svg:width="1.199cm" svg:height="1.559cm" draw:z-index="39"><draw:image xlink:href="Pictures/1000018500000545000006D22493EC05EC7C746A.svg" xlink:type="simple" xlink:show="embed" xlink:actuate="onLoad" draw:mime-type="image/svg+xml"/><draw:image xlink:href="Pictures/1000020100000032000000416EF1009A8C39388F.png" xlink:type="simple" xlink:show="embed" xlink:actuate="onLoad" draw:mime-type="image/png"/></draw:frame></text:p>
          </table:table-cell>
          <table:table-cell table:style-name="Tabelle9.A1" office:value-type="string">
            <text:p text:style-name="P6"><draw:frame draw:style-name="fr4" draw:name="Bild130" text:anchor-type="as-char" svg:width="1.199cm" svg:height="1.559cm" draw:z-index="40"><draw:image xlink:href="Pictures/1000017700000545000006D298A7A799A3D85F12.svg" xlink:type="simple" xlink:show="embed" xlink:actuate="onLoad" draw:mime-type="image/svg+xml"/><draw:image xlink:href="Pictures/100002010000003200000041008C4A67AB627FB7.png" xlink:type="simple" xlink:show="embed" xlink:actuate="onLoad" draw:mime-type="image/png"/></draw:frame></text:p>
          </table:table-cell>
          <table:table-cell table:style-name="Tabelle9.A1" office:value-type="string">
            <text:p text:style-name="P6"><draw:frame draw:style-name="fr4" draw:name="Bild131" text:anchor-type="as-char" svg:width="1.199cm" svg:height="1.559cm" draw:z-index="41"><draw:image xlink:href="Pictures/1000017700000545000006D207136C905818672B.svg" xlink:type="simple" xlink:show="embed" xlink:actuate="onLoad" draw:mime-type="image/svg+xml"/><draw:image xlink:href="Pictures/100002010000003200000041661EBF757959A9FD.png" xlink:type="simple" xlink:show="embed" xlink:actuate="onLoad" draw:mime-type="image/png"/></draw:frame></text:p>
          </table:table-cell>
          <table:table-cell table:style-name="Tabelle9.A1" office:value-type="string">
            <text:p text:style-name="P6"><draw:frame draw:style-name="fr4" draw:name="Bild132" text:anchor-type="as-char" svg:width="1.199cm" svg:height="1.559cm" draw:z-index="42"><draw:image xlink:href="Pictures/1000018500000545000006D22493EC05EC7C746A.svg" xlink:type="simple" xlink:show="embed" xlink:actuate="onLoad" draw:mime-type="image/svg+xml"/><draw:image xlink:href="Pictures/1000020100000032000000416EF1009A8C39388F.png" xlink:type="simple" xlink:show="embed" xlink:actuate="onLoad" draw:mime-type="image/png"/></draw:frame></text:p>
          </table:table-cell>
          <table:table-cell table:style-name="Tabelle9.A1" office:value-type="string">
            <text:p text:style-name="P6"/>
          </table:table-cell>
          <table:table-cell table:style-name="Tabelle9.A1" office:value-type="string">
            <text:p text:style-name="P6"/>
          </table:table-cell>
          <table:table-cell table:style-name="Tabelle9.A1" office:value-type="string">
            <text:p text:style-name="P6"/>
          </table:table-cell>
          <table:table-cell table:style-name="Tabelle9.A1" office:value-type="string">
            <text:p text:style-name="P6"/>
          </table:table-cell>
        </table:table-row>
      </table:table>
      <text:h text:style-name="P44" text:outline-level="2">Nachricht <text:span text:style-name="T2">C</text:span></text:h>
      <table:table table:name="Tabelle2" table:style-name="Tabelle2">
        <table:table-column table:style-name="Tabelle2.A"/>
        <table:table-column table:style-name="Tabelle2.B"/>
        <table:table-column table:style-name="Tabelle2.A" table:number-columns-repeated="3"/>
        <table:table-column table:style-name="Tabelle2.B"/>
        <table:table-column table:style-name="Tabelle2.A" table:number-columns-repeated="4"/>
        <table:table-column table:style-name="Tabelle2.B"/>
        <table:table-column table:style-name="Tabelle2.L"/>
        <table:table-row table:style-name="Tabelle2.1">
          <table:table-cell table:style-name="Tabelle2.A1" office:value-type="string">
            <text:p text:style-name="P4"><draw:frame draw:style-name="fr4" draw:name="Bild54" text:anchor-type="as-char" svg:width="1.199cm" svg:height="1.559cm" draw:z-index="43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55" text:anchor-type="as-char" svg:width="1.199cm" svg:height="1.559cm" draw:z-index="44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56" text:anchor-type="as-char" svg:width="1.199cm" svg:height="1.559cm" draw:z-index="45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57" text:anchor-type="as-char" svg:width="1.199cm" svg:height="1.559cm" draw:z-index="46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58" text:anchor-type="as-char" svg:width="1.199cm" svg:height="1.559cm" draw:z-index="47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59" text:anchor-type="as-char" svg:width="1.199cm" svg:height="1.559cm" draw:z-index="48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60" text:anchor-type="as-char" svg:width="1.199cm" svg:height="1.559cm" draw:z-index="49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61" text:anchor-type="as-char" svg:width="1.199cm" svg:height="1.559cm" draw:z-index="50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62" text:anchor-type="as-char" svg:width="1.199cm" svg:height="1.559cm" draw:z-index="51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63" text:anchor-type="as-char" svg:width="1.199cm" svg:height="1.559cm" draw:z-index="52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64" text:anchor-type="as-char" svg:width="1.199cm" svg:height="1.559cm" draw:z-index="53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65" text:anchor-type="as-char" svg:width="1.199cm" svg:height="1.559cm" draw:z-index="54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</table:table-row>
        <table:table-row table:style-name="Tabelle2.1">
          <table:table-cell table:style-name="Tabelle2.A1" office:value-type="string">
            <text:p text:style-name="P4"><draw:frame draw:style-name="fr4" draw:name="Bild66" text:anchor-type="as-char" svg:width="1.199cm" svg:height="1.559cm" draw:z-index="55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5" draw:name="Bild67" text:anchor-type="as-char" svg:y="-1.559cm" svg:width="1.199cm" svg:height="1.559cm" draw:z-index="56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68" text:anchor-type="as-char" svg:width="1.199cm" svg:height="1.559cm" draw:z-index="57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5" draw:name="Bild69" text:anchor-type="as-char" svg:y="-1.559cm" svg:width="1.199cm" svg:height="1.559cm" draw:z-index="58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70" text:anchor-type="as-char" svg:width="1.199cm" svg:height="1.559cm" draw:z-index="59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5" draw:name="Bild71" text:anchor-type="as-char" svg:y="-1.559cm" svg:width="1.199cm" svg:height="1.559cm" draw:z-index="60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72" text:anchor-type="as-char" svg:width="1.199cm" svg:height="1.559cm" draw:z-index="61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5" draw:name="Bild73" text:anchor-type="as-char" svg:y="-1.559cm" svg:width="1.199cm" svg:height="1.559cm" draw:z-index="62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74" text:anchor-type="as-char" svg:width="1.199cm" svg:height="1.559cm" draw:z-index="63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5" draw:name="Bild75" text:anchor-type="as-char" svg:y="-1.559cm" svg:width="1.199cm" svg:height="1.559cm" draw:z-index="64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76" text:anchor-type="as-char" svg:width="1.199cm" svg:height="1.559cm" draw:z-index="65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5" draw:name="Bild77" text:anchor-type="as-char" svg:y="-1.559cm" svg:width="1.199cm" svg:height="1.559cm" draw:z-index="66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</table:table-row>
        <table:table-row table:style-name="Tabelle2.1">
          <table:table-cell table:style-name="Tabelle2.A1" office:value-type="string">
            <text:p text:style-name="P4"><draw:frame draw:style-name="fr4" draw:name="Bild78" text:anchor-type="as-char" svg:width="1.199cm" svg:height="1.559cm" draw:z-index="67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79" text:anchor-type="as-char" svg:width="1.199cm" svg:height="1.559cm" draw:z-index="68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80" text:anchor-type="as-char" svg:width="1.199cm" svg:height="1.559cm" draw:z-index="69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81" text:anchor-type="as-char" svg:width="1.199cm" svg:height="1.559cm" draw:z-index="70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82" text:anchor-type="as-char" svg:width="1.199cm" svg:height="1.559cm" draw:z-index="71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83" text:anchor-type="as-char" svg:width="1.199cm" svg:height="1.559cm" draw:z-index="72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84" text:anchor-type="as-char" svg:width="1.199cm" svg:height="1.559cm" draw:z-index="73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85" text:anchor-type="as-char" svg:width="1.199cm" svg:height="1.559cm" draw:z-index="74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86" text:anchor-type="as-char" svg:width="1.199cm" svg:height="1.559cm" draw:z-index="75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87" text:anchor-type="as-char" svg:width="1.199cm" svg:height="1.559cm" draw:z-index="76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88" text:anchor-type="as-char" svg:width="1.199cm" svg:height="1.559cm" draw:z-index="77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89" text:anchor-type="as-char" svg:width="1.199cm" svg:height="1.559cm" draw:z-index="78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</table:table-row>
        <table:table-row table:style-name="Tabelle2.4">
          <table:table-cell table:style-name="Tabelle2.A1" office:value-type="string">
            <text:p text:style-name="P4"><draw:frame draw:style-name="fr4" draw:name="Bild90" text:anchor-type="as-char" svg:width="1.199cm" svg:height="1.559cm" draw:z-index="79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5" draw:name="Bild91" text:anchor-type="as-char" svg:y="-1.559cm" svg:width="1.199cm" svg:height="1.559cm" draw:z-index="80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92" text:anchor-type="as-char" svg:width="1.199cm" svg:height="1.559cm" draw:z-index="81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5" draw:name="Bild93" text:anchor-type="as-char" svg:y="-1.559cm" svg:width="1.199cm" svg:height="1.559cm" draw:z-index="82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94" text:anchor-type="as-char" svg:width="1.199cm" svg:height="1.559cm" draw:z-index="83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5" draw:name="Bild95" text:anchor-type="as-char" svg:y="-1.559cm" svg:width="1.199cm" svg:height="1.559cm" draw:z-index="84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96" text:anchor-type="as-char" svg:width="1.199cm" svg:height="1.559cm" draw:z-index="85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5" draw:name="Bild97" text:anchor-type="as-char" svg:y="-1.559cm" svg:width="1.199cm" svg:height="1.559cm" draw:z-index="86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98" text:anchor-type="as-char" svg:width="1.199cm" svg:height="1.559cm" draw:z-index="87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5" draw:name="Bild99" text:anchor-type="as-char" svg:y="-1.559cm" svg:width="1.199cm" svg:height="1.559cm" draw:z-index="88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4" draw:name="Bild100" text:anchor-type="as-char" svg:width="1.199cm" svg:height="1.559cm" draw:z-index="89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2.A1" office:value-type="string">
            <text:p text:style-name="P4"><draw:frame draw:style-name="fr5" draw:name="Bild101" text:anchor-type="as-char" svg:y="-1.559cm" svg:width="1.199cm" svg:height="1.559cm" draw:z-index="90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</table:table-row>
      </table:table>
      <text:h text:style-name="P45" text:outline-level="2">Nachricht <text:span text:style-name="T2">D</text:span></text:h>
      <table:table table:name="Tabelle3" table:style-name="Tabelle3">
        <table:table-column table:style-name="Tabelle3.A"/>
        <table:table-column table:style-name="Tabelle3.B"/>
        <table:table-column table:style-name="Tabelle3.A" table:number-columns-repeated="3"/>
        <table:table-column table:style-name="Tabelle3.B"/>
        <table:table-column table:style-name="Tabelle3.A" table:number-columns-repeated="4"/>
        <table:table-column table:style-name="Tabelle3.B"/>
        <table:table-column table:style-name="Tabelle3.L"/>
        <table:table-row table:style-name="Tabelle3.1">
          <table:table-cell table:style-name="Tabelle3.A1" office:value-type="string">
            <text:p text:style-name="P3"><draw:frame draw:style-name="fr4" draw:name="Bild1" text:anchor-type="as-char" svg:width="1.199cm" svg:height="1.559cm" draw:z-index="102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3" text:anchor-type="as-char" svg:width="1.199cm" svg:height="1.559cm" draw:z-index="103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5" text:anchor-type="as-char" svg:width="1.199cm" svg:height="1.559cm" draw:z-index="104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6" text:anchor-type="as-char" svg:width="1.199cm" svg:height="1.559cm" draw:z-index="105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9" text:anchor-type="as-char" svg:width="1.199cm" svg:height="1.559cm" draw:z-index="106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10" text:anchor-type="as-char" svg:width="1.199cm" svg:height="1.559cm" draw:z-index="107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13" text:anchor-type="as-char" svg:width="1.199cm" svg:height="1.559cm" draw:z-index="108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14" text:anchor-type="as-char" svg:width="1.199cm" svg:height="1.559cm" draw:z-index="109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17" text:anchor-type="as-char" svg:width="1.199cm" svg:height="1.559cm" draw:z-index="110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18" text:anchor-type="as-char" svg:width="1.199cm" svg:height="1.559cm" draw:z-index="111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21" text:anchor-type="as-char" svg:width="1.199cm" svg:height="1.559cm" draw:z-index="112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22" text:anchor-type="as-char" svg:width="1.199cm" svg:height="1.559cm" draw:z-index="113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</table:table-row>
        <table:table-row table:style-name="Tabelle3.1">
          <table:table-cell table:style-name="Tabelle3.A1" office:value-type="string">
            <text:p text:style-name="P3"><draw:frame draw:style-name="fr4" draw:name="Bild4" text:anchor-type="as-char" svg:width="1.199cm" svg:height="1.559cm" draw:z-index="114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5" draw:name="Bild2" text:anchor-type="as-char" svg:y="-1.559cm" svg:width="1.199cm" svg:height="1.559cm" draw:z-index="115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7" text:anchor-type="as-char" svg:width="1.199cm" svg:height="1.559cm" draw:z-index="116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5" draw:name="Bild8" text:anchor-type="as-char" svg:y="-1.559cm" svg:width="1.199cm" svg:height="1.559cm" draw:z-index="117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11" text:anchor-type="as-char" svg:width="1.199cm" svg:height="1.559cm" draw:z-index="118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5" draw:name="Bild12" text:anchor-type="as-char" svg:y="-1.559cm" svg:width="1.199cm" svg:height="1.559cm" draw:z-index="119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15" text:anchor-type="as-char" svg:width="1.199cm" svg:height="1.559cm" draw:z-index="120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5" draw:name="Bild16" text:anchor-type="as-char" svg:y="-1.559cm" svg:width="1.199cm" svg:height="1.559cm" draw:z-index="121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19" text:anchor-type="as-char" svg:width="1.199cm" svg:height="1.559cm" draw:z-index="122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5" draw:name="Bild20" text:anchor-type="as-char" svg:y="-1.559cm" svg:width="1.199cm" svg:height="1.559cm" draw:z-index="123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23" text:anchor-type="as-char" svg:width="1.199cm" svg:height="1.559cm" draw:z-index="124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5" draw:name="Bild24" text:anchor-type="as-char" svg:y="-1.559cm" svg:width="1.199cm" svg:height="1.559cm" draw:z-index="125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</table:table-row>
        <table:table-row table:style-name="Tabelle3.1">
          <table:table-cell table:style-name="Tabelle3.A1" office:value-type="string">
            <text:p text:style-name="P3"><draw:frame draw:style-name="fr4" draw:name="Bild25" text:anchor-type="as-char" svg:width="1.199cm" svg:height="1.559cm" draw:z-index="126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26" text:anchor-type="as-char" svg:width="1.199cm" svg:height="1.559cm" draw:z-index="127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27" text:anchor-type="as-char" svg:width="1.199cm" svg:height="1.559cm" draw:z-index="128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28" text:anchor-type="as-char" svg:width="1.199cm" svg:height="1.559cm" draw:z-index="129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29" text:anchor-type="as-char" svg:width="1.199cm" svg:height="1.559cm" draw:z-index="130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30" text:anchor-type="as-char" svg:width="1.199cm" svg:height="1.559cm" draw:z-index="131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31" text:anchor-type="as-char" svg:width="1.199cm" svg:height="1.559cm" draw:z-index="132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32" text:anchor-type="as-char" svg:width="1.199cm" svg:height="1.559cm" draw:z-index="133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33" text:anchor-type="as-char" svg:width="1.199cm" svg:height="1.559cm" draw:z-index="134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34" text:anchor-type="as-char" svg:width="1.199cm" svg:height="1.559cm" draw:z-index="135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35" text:anchor-type="as-char" svg:width="1.199cm" svg:height="1.559cm" draw:z-index="136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36" text:anchor-type="as-char" svg:width="1.199cm" svg:height="1.559cm" draw:z-index="138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</table:table-row>
        <table:table-row table:style-name="Tabelle3.4">
          <table:table-cell table:style-name="Tabelle3.A1" office:value-type="string">
            <text:p text:style-name="P3"><draw:frame draw:style-name="fr4" draw:name="Bild37" text:anchor-type="as-char" svg:width="1.199cm" svg:height="1.559cm" draw:z-index="139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5" draw:name="Bild38" text:anchor-type="as-char" svg:y="-1.559cm" svg:width="1.199cm" svg:height="1.559cm" draw:z-index="140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39" text:anchor-type="as-char" svg:width="1.199cm" svg:height="1.559cm" draw:z-index="141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5" draw:name="Bild40" text:anchor-type="as-char" svg:y="-1.559cm" svg:width="1.199cm" svg:height="1.559cm" draw:z-index="142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41" text:anchor-type="as-char" svg:width="1.199cm" svg:height="1.559cm" draw:z-index="143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5" draw:name="Bild42" text:anchor-type="as-char" svg:y="-1.559cm" svg:width="1.199cm" svg:height="1.559cm" draw:z-index="161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43" text:anchor-type="as-char" svg:width="1.199cm" svg:height="1.559cm" draw:z-index="162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5" draw:name="Bild44" text:anchor-type="as-char" svg:y="-1.559cm" svg:width="1.199cm" svg:height="1.559cm" draw:z-index="163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45" text:anchor-type="as-char" svg:width="1.199cm" svg:height="1.559cm" draw:z-index="164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5" draw:name="Bild46" text:anchor-type="as-char" svg:y="-1.559cm" svg:width="1.199cm" svg:height="1.559cm" draw:z-index="165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4" draw:name="Bild47" text:anchor-type="as-char" svg:width="1.199cm" svg:height="1.559cm" draw:z-index="166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  <table:table-cell table:style-name="Tabelle3.A1" office:value-type="string">
            <text:p text:style-name="P3"><draw:frame draw:style-name="fr5" draw:name="Bild48" text:anchor-type="as-char" svg:y="-1.559cm" svg:width="1.199cm" svg:height="1.559cm" draw:z-index="168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</table:table-cell>
        </table:table-row>
      </table:table>
      <text:p text:style-name="Standard"/>
      <text:p text:style-name="P15">Brailleschrift</text:p>
      <table:table table:name="Tabelle4" table:style-name="Tabelle4">
        <table:table-column table:style-name="Tabelle4.A" table:number-columns-repeated="3"/>
        <table:table-column table:style-name="Tabelle4.D"/>
        <table:table-column table:style-name="Tabelle4.A" table:number-columns-repeated="2"/>
        <table:table-column table:style-name="Tabelle4.D"/>
        <table:table-column table:style-name="Tabelle4.A" table:number-columns-repeated="3"/>
        <table:table-column table:style-name="Tabelle4.K"/>
        <table:table-column table:style-name="Tabelle4.L"/>
        <table:table-row table:style-name="Tabelle4.1">
          <table:table-cell table:style-name="Tabelle4.A1" office:value-type="string">
            <text:p text:style-name="P3"><draw:frame draw:style-name="fr5" draw:name="Bild53" text:anchor-type="as-char" svg:y="-1.559cm" svg:width="1.199cm" svg:height="1.559cm" draw:z-index="169"><draw:image xlink:href="Pictures/1000013000000545000006D2B4C831E54F8F4792.svg" xlink:type="simple" xlink:show="embed" xlink:actuate="onLoad" draw:mime-type="image/svg+xml"/><draw:image xlink:href="Pictures/10000201000000320000004114555A18F30BDEE8.png" xlink:type="simple" xlink:show="embed" xlink:actuate="onLoad" draw:mime-type="image/png"/></draw:frame></text:p>
            <text:p text:style-name="P3">(leer)</text:p>
          </table:table-cell>
          <table:table-cell table:style-name="Tabelle4.A1" office:value-type="string">
            <text:p text:style-name="P3"><draw:frame draw:style-name="fr4" draw:name="Grafik 1" text:anchor-type="as-char" svg:width="1.199cm" svg:height="1.559cm" draw:z-index="91"><draw:image xlink:href="Pictures/100001A100000545000006D259796081D10331AE.svg" xlink:type="simple" xlink:show="embed" xlink:actuate="onLoad" draw:mime-type="image/svg+xml"/><draw:image xlink:href="Pictures/100002010000003200000041CA87BE40189EF6AB.png" xlink:type="simple" xlink:show="embed" xlink:actuate="onLoad" draw:mime-type="image/png"/></draw:frame></text:p>
            <text:p text:style-name="P3"><text:span text:style-name="T11">a</text:span> / 1</text:p>
          </table:table-cell>
          <table:table-cell table:style-name="Tabelle4.A1" office:value-type="string">
            <text:p text:style-name="P3"><draw:frame draw:style-name="fr4" draw:name="Grafik 2" text:anchor-type="as-char" svg:width="1.199cm" svg:height="1.559cm" draw:z-index="92"><draw:image xlink:href="Pictures/1000019300000545000006D2BF06D1DB941A73DA.svg" xlink:type="simple" xlink:show="embed" xlink:actuate="onLoad" draw:mime-type="image/svg+xml"/><draw:image xlink:href="Pictures/100002010000003200000041CFAAC186A1901351.png" xlink:type="simple" xlink:show="embed" xlink:actuate="onLoad" draw:mime-type="image/png"/></draw:frame></text:p>
            <text:p text:style-name="P3"><text:span text:style-name="T11">b</text:span> / 2</text:p>
          </table:table-cell>
          <table:table-cell table:style-name="Tabelle4.A1" office:value-type="string">
            <text:p text:style-name="P3"><draw:frame draw:style-name="fr4" draw:name="Grafik 3" text:anchor-type="as-char" svg:width="1.199cm" svg:height="1.559cm" draw:z-index="93"><draw:image xlink:href="Pictures/1000019300000545000006D23EBBF847BB9E1C09.svg" xlink:type="simple" xlink:show="embed" xlink:actuate="onLoad" draw:mime-type="image/svg+xml"/><draw:image xlink:href="Pictures/1000020100000032000000416BDC7F5C3537DD75.png" xlink:type="simple" xlink:show="embed" xlink:actuate="onLoad" draw:mime-type="image/png"/></draw:frame></text:p>
            <text:p text:style-name="P3"><text:span text:style-name="T11">c</text:span> / 3</text:p>
          </table:table-cell>
          <table:table-cell table:style-name="Tabelle4.A1" office:value-type="string">
            <text:p text:style-name="P3"><draw:frame draw:style-name="fr4" draw:name="Grafik 4" text:anchor-type="as-char" svg:width="1.199cm" svg:height="1.559cm" draw:z-index="94"><draw:image xlink:href="Pictures/1000018500000545000006D2F9A1642A30695AD0.svg" xlink:type="simple" xlink:show="embed" xlink:actuate="onLoad" draw:mime-type="image/svg+xml"/><draw:image xlink:href="Pictures/10000201000000320000004128D75E2BE4D6ED37.png" xlink:type="simple" xlink:show="embed" xlink:actuate="onLoad" draw:mime-type="image/png"/></draw:frame></text:p>
            <text:p text:style-name="P3"><text:span text:style-name="T11">d</text:span> / 4</text:p>
          </table:table-cell>
          <table:table-cell table:style-name="Tabelle4.A1" office:value-type="string">
            <text:p text:style-name="P3"><draw:frame draw:style-name="fr4" draw:name="Grafik 5" text:anchor-type="as-char" svg:width="1.199cm" svg:height="1.559cm" draw:z-index="95"><draw:image xlink:href="Pictures/1000019300000545000006D2623459F4480F5D60.svg" xlink:type="simple" xlink:show="embed" xlink:actuate="onLoad" draw:mime-type="image/svg+xml"/><draw:image xlink:href="Pictures/100002010000003200000041898C9F37C97FC6E9.png" xlink:type="simple" xlink:show="embed" xlink:actuate="onLoad" draw:mime-type="image/png"/></draw:frame></text:p>
            <text:p text:style-name="P3"><text:span text:style-name="T11">e</text:span> / 5</text:p>
          </table:table-cell>
          <table:table-cell table:style-name="Tabelle4.A1" office:value-type="string">
            <text:p text:style-name="P3"><draw:frame draw:style-name="fr4" draw:name="Grafik 6" text:anchor-type="as-char" svg:width="1.199cm" svg:height="1.559cm" draw:z-index="96"><draw:image xlink:href="Pictures/1000018500000545000006D22493EC05EC7C746A.svg" xlink:type="simple" xlink:show="embed" xlink:actuate="onLoad" draw:mime-type="image/svg+xml"/><draw:image xlink:href="Pictures/1000020100000032000000416EF1009A8C39388F.png" xlink:type="simple" xlink:show="embed" xlink:actuate="onLoad" draw:mime-type="image/png"/></draw:frame></text:p>
            <text:p text:style-name="P3"><text:span text:style-name="T11">f</text:span> / 6</text:p>
          </table:table-cell>
          <table:table-cell table:style-name="Tabelle4.A1" office:value-type="string">
            <text:p text:style-name="P3"><draw:frame draw:style-name="fr4" draw:name="Grafik 7" text:anchor-type="as-char" svg:width="1.199cm" svg:height="1.559cm" draw:z-index="97"><draw:image xlink:href="Pictures/1000017700000545000006D24FBAB40A1648111A.svg" xlink:type="simple" xlink:show="embed" xlink:actuate="onLoad" draw:mime-type="image/svg+xml"/><draw:image xlink:href="Pictures/1000020100000032000000412DFA21ED5DD808CD.png" xlink:type="simple" xlink:show="embed" xlink:actuate="onLoad" draw:mime-type="image/png"/></draw:frame></text:p>
            <text:p text:style-name="P3"><text:span text:style-name="T11">g</text:span> / 7</text:p>
          </table:table-cell>
          <table:table-cell table:style-name="Tabelle4.A1" office:value-type="string">
            <text:p text:style-name="P3"><draw:frame draw:style-name="fr4" draw:name="Grafik 8" text:anchor-type="as-char" svg:width="1.199cm" svg:height="1.559cm" draw:z-index="98"><draw:image xlink:href="Pictures/1000018500000545000006D21BD4F4FB154FA247.svg" xlink:type="simple" xlink:show="embed" xlink:actuate="onLoad" draw:mime-type="image/svg+xml"/><draw:image xlink:href="Pictures/1000020100000032000000418CA1E0F170712313.png" xlink:type="simple" xlink:show="embed" xlink:actuate="onLoad" draw:mime-type="image/png"/></draw:frame></text:p>
            <text:p text:style-name="P3"><text:span text:style-name="T11">h</text:span> / 8</text:p>
          </table:table-cell>
          <table:table-cell table:style-name="Tabelle4.A1" office:value-type="string">
            <text:p text:style-name="P3"><draw:frame draw:style-name="fr4" draw:name="Grafik 9" text:anchor-type="as-char" svg:width="1.199cm" svg:height="1.559cm" draw:z-index="99"><draw:image xlink:href="Pictures/1000019300000545000006D26EB01E2DE51EEC98.svg" xlink:type="simple" xlink:show="embed" xlink:actuate="onLoad" draw:mime-type="image/svg+xml"/><draw:image xlink:href="Pictures/100002010000003200000041B023E4C267AC10CC.png" xlink:type="simple" xlink:show="embed" xlink:actuate="onLoad" draw:mime-type="image/png"/></draw:frame></text:p>
            <text:p text:style-name="P3"><text:span text:style-name="T11">i</text:span> / 9</text:p>
          </table:table-cell>
          <table:table-cell table:style-name="Tabelle4.A1" office:value-type="string">
            <text:p text:style-name="P3"><draw:frame draw:style-name="fr4" draw:name="Grafik 10" text:anchor-type="as-char" svg:width="1.199cm" svg:height="1.559cm" draw:z-index="100"><draw:image xlink:href="Pictures/1000018500000545000006D23B82F7702B3DBD75.svg" xlink:type="simple" xlink:show="embed" xlink:actuate="onLoad" draw:mime-type="image/svg+xml"/><draw:image xlink:href="Pictures/100002010000003200000041F328C5B5B64D208E.png" xlink:type="simple" xlink:show="embed" xlink:actuate="onLoad" draw:mime-type="image/png"/></draw:frame></text:p>
            <text:p text:style-name="P3"><text:span text:style-name="T11">j</text:span> / 0</text:p>
          </table:table-cell>
          <table:table-cell table:style-name="Tabelle4.A1" office:value-type="string">
            <text:p text:style-name="P3"><draw:frame draw:style-name="fr4" draw:name="Grafik 11" text:anchor-type="as-char" svg:width="1.199cm" svg:height="1.559cm" draw:z-index="101"><draw:image xlink:href="Pictures/1000019300000545000006D20B4343AB02833CCD.svg" xlink:type="simple" xlink:show="embed" xlink:actuate="onLoad" draw:mime-type="image/svg+xml"/><draw:image xlink:href="Pictures/100002010000003200000041844E5F1E8511B261.png" xlink:type="simple" xlink:show="embed" xlink:actuate="onLoad" draw:mime-type="image/png"/></draw:frame></text:p>
            <text:p text:style-name="P3">k</text:p>
          </table:table-cell>
        </table:table-row>
        <table:table-row table:style-name="Tabelle4.1">
          <table:table-cell table:style-name="Tabelle4.A1" office:value-type="string">
            <text:p text:style-name="P3"><draw:frame draw:style-name="fr4" draw:name="Grafik 12" text:anchor-type="as-char" svg:width="1.199cm" svg:height="1.559cm" draw:z-index="19"><draw:image xlink:href="Pictures/1000018500000545000006D272A3EEA45FC3C3EA.svg" xlink:type="simple" xlink:show="embed" xlink:actuate="onLoad" draw:mime-type="image/svg+xml"/><draw:image xlink:href="Pictures/100002010000003200000041816320D83C1F579B.png" xlink:type="simple" xlink:show="embed" xlink:actuate="onLoad" draw:mime-type="image/png"/></draw:frame></text:p>
            <text:p text:style-name="P3">l</text:p>
          </table:table-cell>
          <table:table-cell table:style-name="Tabelle4.A1" office:value-type="string">
            <text:p text:style-name="P3"><draw:frame draw:style-name="fr4" draw:name="Grafik 13" text:anchor-type="as-char" svg:width="1.199cm" svg:height="1.559cm" draw:z-index="20"><draw:image xlink:href="Pictures/1000018500000545000006D290D67E757AE53B7D.svg" xlink:type="simple" xlink:show="embed" xlink:actuate="onLoad" draw:mime-type="image/svg+xml"/><draw:image xlink:href="Pictures/10000201000000320000004125159E02A8B899BF.png" xlink:type="simple" xlink:show="embed" xlink:actuate="onLoad" draw:mime-type="image/png"/></draw:frame></text:p>
            <text:p text:style-name="P3">m</text:p>
          </table:table-cell>
          <table:table-cell table:style-name="Tabelle4.A1" office:value-type="string">
            <text:p text:style-name="P3"><draw:frame draw:style-name="fr4" draw:name="Grafik 14" text:anchor-type="as-char" svg:width="1.199cm" svg:height="1.559cm" draw:z-index="21"><draw:image xlink:href="Pictures/1000017700000545000006D207136C905818672B.svg" xlink:type="simple" xlink:show="embed" xlink:actuate="onLoad" draw:mime-type="image/svg+xml"/><draw:image xlink:href="Pictures/100002010000003200000041661EBF757959A9FD.png" xlink:type="simple" xlink:show="embed" xlink:actuate="onLoad" draw:mime-type="image/png"/></draw:frame></text:p>
            <text:p text:style-name="P3">n</text:p>
          </table:table-cell>
          <table:table-cell table:style-name="Tabelle4.A1" office:value-type="string">
            <text:p text:style-name="P3"><draw:frame draw:style-name="fr4" draw:name="Grafik 15" text:anchor-type="as-char" svg:width="1.199cm" svg:height="1.559cm" draw:z-index="22"><draw:image xlink:href="Pictures/1000018500000545000006D2537D2C615B1FD476.svg" xlink:type="simple" xlink:show="embed" xlink:actuate="onLoad" draw:mime-type="image/svg+xml"/><draw:image xlink:href="Pictures/100002010000003200000041C7457E6954F08223.png" xlink:type="simple" xlink:show="embed" xlink:actuate="onLoad" draw:mime-type="image/png"/></draw:frame></text:p>
            <text:p text:style-name="P3">o</text:p>
          </table:table-cell>
          <table:table-cell table:style-name="Tabelle4.A1" office:value-type="string">
            <text:p text:style-name="P3"><draw:frame draw:style-name="fr4" draw:name="Grafik 16" text:anchor-type="as-char" svg:width="1.199cm" svg:height="1.559cm" draw:z-index="23"><draw:image xlink:href="Pictures/1000017700000545000006D226CDAE555CC470B7.svg" xlink:type="simple" xlink:show="embed" xlink:actuate="onLoad" draw:mime-type="image/svg+xml"/><draw:image xlink:href="Pictures/1000020100000032000000412038E1C411B67C45.png" xlink:type="simple" xlink:show="embed" xlink:actuate="onLoad" draw:mime-type="image/png"/></draw:frame></text:p>
            <text:p text:style-name="P3">p</text:p>
          </table:table-cell>
          <table:table-cell table:style-name="Tabelle4.A1" office:value-type="string">
            <text:p text:style-name="P3"><draw:frame draw:style-name="fr4" draw:name="Grafik 17" text:anchor-type="as-char" svg:width="1.199cm" svg:height="1.559cm" draw:z-index="24"><draw:image xlink:href="Pictures/1000016900000545000006D20765CCEC50616546.svg" xlink:type="simple" xlink:show="embed" xlink:actuate="onLoad" draw:mime-type="image/svg+xml"/><draw:image xlink:href="Pictures/1000020100000032000000416333C0B3C0574C07.png" xlink:type="simple" xlink:show="embed" xlink:actuate="onLoad" draw:mime-type="image/png"/></draw:frame></text:p>
            <text:p text:style-name="P3">q</text:p>
          </table:table-cell>
          <table:table-cell table:style-name="Tabelle4.A1" office:value-type="string">
            <text:p text:style-name="P3"><draw:frame draw:style-name="fr4" draw:name="Grafik 18" text:anchor-type="as-char" svg:width="1.199cm" svg:height="1.559cm" draw:z-index="25"><draw:image xlink:href="Pictures/1000017700000545000006D29D092C446C6E92D3.svg" xlink:type="simple" xlink:show="embed" xlink:actuate="onLoad" draw:mime-type="image/svg+xml"/><draw:image xlink:href="Pictures/100002010000003200000041C26801AFEDFE67D9.png" xlink:type="simple" xlink:show="embed" xlink:actuate="onLoad" draw:mime-type="image/png"/></draw:frame></text:p>
            <text:p text:style-name="P3">r</text:p>
          </table:table-cell>
          <table:table-cell table:style-name="Tabelle4.A1" office:value-type="string">
            <text:p text:style-name="P3"><draw:frame draw:style-name="fr4" draw:name="Grafik 19" text:anchor-type="as-char" svg:width="1.199cm" svg:height="1.559cm" draw:z-index="26"><draw:image xlink:href="Pictures/1000018500000545000006D252F5ED2F61B1DCD8.svg" xlink:type="simple" xlink:show="embed" xlink:actuate="onLoad" draw:mime-type="image/svg+xml"/><draw:image xlink:href="Pictures/100002010000003200000041FEEA059CFA235406.png" xlink:type="simple" xlink:show="embed" xlink:actuate="onLoad" draw:mime-type="image/png"/></draw:frame></text:p>
            <text:p text:style-name="P3">s</text:p>
          </table:table-cell>
          <table:table-cell table:style-name="Tabelle4.A1" office:value-type="string">
            <text:p text:style-name="P3"><draw:frame draw:style-name="fr4" draw:name="Grafik 20" text:anchor-type="as-char" svg:width="1.199cm" svg:height="1.559cm" draw:z-index="27"><draw:image xlink:href="Pictures/1000017700000545000006D20777A4F8DDAB3FFC.svg" xlink:type="simple" xlink:show="embed" xlink:actuate="onLoad" draw:mime-type="image/svg+xml"/><draw:image xlink:href="Pictures/100002010000003200000041BDE124EB2BC26444.png" xlink:type="simple" xlink:show="embed" xlink:actuate="onLoad" draw:mime-type="image/png"/></draw:frame></text:p>
            <text:p text:style-name="P3">t</text:p>
          </table:table-cell>
          <table:table-cell table:style-name="Tabelle4.A1" office:value-type="string">
            <text:p text:style-name="P3"><draw:frame draw:style-name="fr4" draw:name="Grafik 21" text:anchor-type="as-char" svg:width="1.199cm" svg:height="1.559cm" draw:z-index="28"><draw:image xlink:href="Pictures/1000018500000545000006D22B955D39C406142B.svg" xlink:type="simple" xlink:show="embed" xlink:actuate="onLoad" draw:mime-type="image/svg+xml"/><draw:image xlink:href="Pictures/1000020100000032000000410863F5885E02EEC5.png" xlink:type="simple" xlink:show="embed" xlink:actuate="onLoad" draw:mime-type="image/png"/></draw:frame></text:p>
            <text:p text:style-name="P3">u</text:p>
          </table:table-cell>
          <table:table-cell table:style-name="Tabelle4.A1" office:value-type="string">
            <text:p text:style-name="P3"><draw:frame draw:style-name="fr4" draw:name="Grafik 22" text:anchor-type="as-char" svg:width="1.199cm" svg:height="1.559cm" draw:z-index="29"><draw:image xlink:href="Pictures/1000017700000545000006D2E5E15D1CF377528E.svg" xlink:type="simple" xlink:show="embed" xlink:actuate="onLoad" draw:mime-type="image/svg+xml"/><draw:image xlink:href="Pictures/1000020100000032000000410D4E8A4EE70C0B3F.png" xlink:type="simple" xlink:show="embed" xlink:actuate="onLoad" draw:mime-type="image/png"/></draw:frame></text:p>
            <text:p text:style-name="P3">v</text:p>
          </table:table-cell>
          <table:table-cell table:style-name="Tabelle4.A1" office:value-type="string">
            <text:p text:style-name="P3"><draw:frame draw:style-name="fr4" draw:name="Grafik 26" text:anchor-type="as-char" svg:width="1.199cm" svg:height="1.559cm" draw:z-index="30"><draw:image xlink:href="Pictures/1000017700000545000006D202D92F25121DF23D.svg" xlink:type="simple" xlink:show="embed" xlink:actuate="onLoad" draw:mime-type="image/svg+xml"/><draw:image xlink:href="Pictures/1000020100000032000000417F056F236D5E7C2A.png" xlink:type="simple" xlink:show="embed" xlink:actuate="onLoad" draw:mime-type="image/png"/></draw:frame></text:p>
            <text:p text:style-name="P3">w</text:p>
          </table:table-cell>
        </table:table-row>
        <table:table-row table:style-name="Tabelle4.1">
          <table:table-cell table:style-name="Tabelle4.A1" office:value-type="string">
            <text:p text:style-name="P3"><draw:frame draw:style-name="fr4" draw:name="Grafik 27" text:anchor-type="as-char" svg:width="1.199cm" svg:height="1.559cm" draw:z-index="144"><draw:image xlink:href="Pictures/1000017700000545000006D27FFB1DC8C701A776.svg" xlink:type="simple" xlink:show="embed" xlink:actuate="onLoad" draw:mime-type="image/svg+xml"/><draw:image xlink:href="Pictures/100002010000003200000041A938349473ABC51B.png" xlink:type="simple" xlink:show="embed" xlink:actuate="onLoad" draw:mime-type="image/png"/></draw:frame></text:p>
            <text:p text:style-name="P3">x</text:p>
          </table:table-cell>
          <table:table-cell table:style-name="Tabelle4.A1" office:value-type="string">
            <text:p text:style-name="P3"><draw:frame draw:style-name="fr4" draw:name="Grafik 28" text:anchor-type="as-char" svg:width="1.199cm" svg:height="1.559cm" draw:z-index="145"><draw:image xlink:href="Pictures/1000016900000545000006D2B16A876192F49800.svg" xlink:type="simple" xlink:show="embed" xlink:actuate="onLoad" draw:mime-type="image/svg+xml"/><draw:image xlink:href="Pictures/100002010000003200000041EA3315E3A24AF559.png" xlink:type="simple" xlink:show="embed" xlink:actuate="onLoad" draw:mime-type="image/png"/></draw:frame></text:p>
            <text:p text:style-name="P3">y</text:p>
          </table:table-cell>
          <table:table-cell table:style-name="Tabelle4.A1" office:value-type="string">
            <text:p text:style-name="P3"><draw:frame draw:style-name="fr4" draw:name="Grafik 29" text:anchor-type="as-char" svg:width="1.199cm" svg:height="1.559cm" draw:z-index="146"><draw:image xlink:href="Pictures/1000017700000545000006D22B0667C9AEFB6F95.svg" xlink:type="simple" xlink:show="embed" xlink:actuate="onLoad" draw:mime-type="image/svg+xml"/><draw:image xlink:href="Pictures/1000020100000032000000414B68D4FF8FE3DE87.png" xlink:type="simple" xlink:show="embed" xlink:actuate="onLoad" draw:mime-type="image/png"/></draw:frame></text:p>
            <text:p text:style-name="P3">z</text:p>
          </table:table-cell>
          <table:table-cell table:style-name="Tabelle4.A1" office:value-type="string">
            <text:p text:style-name="P3"><draw:frame draw:style-name="fr4" draw:name="Grafik 23" text:anchor-type="as-char" svg:width="1.199cm" svg:height="1.559cm" draw:z-index="147"><draw:image xlink:href="Pictures/1000018500000545000006D2732B2FEA656DCB44.svg" xlink:type="simple" xlink:show="embed" xlink:actuate="onLoad" draw:mime-type="image/svg+xml"/><draw:image xlink:href="Pictures/100002010000003200000041B8CC5B2D92CC81BE.png" xlink:type="simple" xlink:show="embed" xlink:actuate="onLoad" draw:mime-type="image/png"/></draw:frame></text:p>
            <text:p text:style-name="P3">ä</text:p>
          </table:table-cell>
          <table:table-cell table:style-name="Tabelle4.A1" office:value-type="string">
            <text:p text:style-name="P3"><draw:frame draw:style-name="fr4" draw:name="Grafik 24" text:anchor-type="as-char" svg:width="1.199cm" svg:height="1.559cm" draw:z-index="148"><draw:image xlink:href="Pictures/1000018D00000545000006D26908BE33386B7D6E.svg" xlink:type="simple" xlink:show="embed" xlink:actuate="onLoad" draw:mime-type="image/svg+xml"/><draw:image xlink:href="Pictures/1000020100000032000000413C0E4E54BCBF4C68.png" xlink:type="simple" xlink:show="embed" xlink:actuate="onLoad" draw:mime-type="image/png"/></draw:frame></text:p>
            <text:p text:style-name="P3">ö</text:p>
          </table:table-cell>
          <table:table-cell table:style-name="Tabelle4.A1" office:value-type="string">
            <text:p text:style-name="P3"><draw:frame draw:style-name="fr4" draw:name="Grafik 25" text:anchor-type="as-char" svg:width="1.199cm" svg:height="1.559cm" draw:z-index="149"><draw:image xlink:href="Pictures/1000017700000545000006D298A7A799A3D85F12.svg" xlink:type="simple" xlink:show="embed" xlink:actuate="onLoad" draw:mime-type="image/svg+xml"/><draw:image xlink:href="Pictures/100002010000003200000041008C4A67AB627FB7.png" xlink:type="simple" xlink:show="embed" xlink:actuate="onLoad" draw:mime-type="image/png"/></draw:frame></text:p>
            <text:p text:style-name="P3">ü</text:p>
          </table:table-cell>
          <table:table-cell table:style-name="Tabelle4.A1" office:value-type="string">
            <text:p text:style-name="P3"><draw:frame draw:style-name="fr4" draw:name="Grafik 242" text:anchor-type="as-char" svg:width="1.199cm" svg:height="1.559cm" draw:z-index="150"><draw:image xlink:href="Pictures/100001A100000545000006D2ADE69964652EC21D.svg" xlink:type="simple" xlink:show="embed" xlink:actuate="onLoad" draw:mime-type="image/svg+xml"/><draw:image xlink:href="Pictures/100002010000003200000041B50E9B04DEA2F536.png" xlink:type="simple" xlink:show="embed" xlink:actuate="onLoad" draw:mime-type="image/png"/></draw:frame></text:p>
            <text:p text:style-name="P3">.</text:p>
          </table:table-cell>
          <table:table-cell table:style-name="Tabelle4.A1" office:value-type="string">
            <text:p text:style-name="P3"><draw:frame draw:style-name="fr4" draw:name="Grafik 244" text:anchor-type="as-char" svg:width="1.199cm" svg:height="1.559cm" draw:z-index="157"><draw:image xlink:href="Pictures/100001A100000545000006D22C5BB0F84AAAADCE.svg" xlink:type="simple" xlink:show="embed" xlink:actuate="onLoad" draw:mime-type="image/svg+xml"/><draw:image xlink:href="Pictures/100002010000003200000041117825DE4A053B12.png" xlink:type="simple" xlink:show="embed" xlink:actuate="onLoad" draw:mime-type="image/png"/></draw:frame></text:p>
            <text:p text:style-name="P3">,</text:p>
          </table:table-cell>
          <table:table-cell table:style-name="Tabelle4.A1" office:value-type="string">
            <text:p text:style-name="P3"><draw:frame draw:style-name="fr4" draw:name="Bild52" text:anchor-type="as-char" svg:width="1.199cm" svg:height="1.559cm" draw:z-index="170"><draw:image xlink:href="Pictures/1000019300000545000006D261B6AF11CD648CD9.svg" xlink:type="simple" xlink:show="embed" xlink:actuate="onLoad" draw:mime-type="image/svg+xml"/><draw:image xlink:href="Pictures/100002010000003200000041D6B111D0B597C686.png" xlink:type="simple" xlink:show="embed" xlink:actuate="onLoad" draw:mime-type="image/png"/></draw:frame></text:p>
            <text:p text:style-name="P3">-</text:p>
          </table:table-cell>
          <table:table-cell table:style-name="Tabelle4.A1" office:value-type="string">
            <text:p text:style-name="P3"><draw:frame draw:style-name="fr4" draw:name="Grafik 247" text:anchor-type="as-char" svg:width="1.199cm" svg:height="1.559cm" draw:z-index="167"><draw:image xlink:href="Pictures/1000019300000545000006D23D2E9751991796D9.svg" xlink:type="simple" xlink:show="embed" xlink:actuate="onLoad" draw:mime-type="image/svg+xml"/><draw:image xlink:href="Pictures/1000020100000032000000419D558F48911667B6.png" xlink:type="simple" xlink:show="embed" xlink:actuate="onLoad" draw:mime-type="image/png"/></draw:frame></text:p>
            <text:p text:style-name="P3">?</text:p>
          </table:table-cell>
          <table:table-cell table:style-name="Tabelle4.A1" office:value-type="string">
            <text:p text:style-name="P3"><draw:frame draw:style-name="fr4" draw:name="Bild102" text:anchor-type="as-char" svg:width="1.199cm" svg:height="1.559cm" draw:z-index="171"><draw:image xlink:href="Pictures/1000019300000545000006D2DF5B0780BC316E4E.svg" xlink:type="simple" xlink:show="embed" xlink:actuate="onLoad" draw:mime-type="image/svg+xml"/><draw:image xlink:href="Pictures/1000020100000032000000413923319205B1A992.png" xlink:type="simple" xlink:show="embed" xlink:actuate="onLoad" draw:mime-type="image/png"/></draw:frame></text:p>
            <text:p text:style-name="P5">$</text:p>
          </table:table-cell>
          <table:table-cell table:style-name="Tabelle4.A1" office:value-type="string">
            <text:p text:style-name="P3"><draw:frame draw:style-name="fr4" draw:name="Grafik 246" text:anchor-type="as-char" svg:width="1.199cm" svg:height="1.559cm" draw:z-index="137"><draw:image xlink:href="Pictures/1000017700000545000006D2B178EF751F3EC2BA.svg" xlink:type="simple" xlink:show="embed" xlink:actuate="onLoad" draw:mime-type="image/svg+xml"/><draw:image xlink:href="Pictures/10000201000000320000004134E1F1BB49DFDD1A.png" xlink:type="simple" xlink:show="embed" xlink:actuate="onLoad" draw:mime-type="image/png"/></draw:frame></text:p>
            <text:p text:style-name="P3">#</text:p>
          </table:table-cell>
        </table:table-row>
      </table:table>
      <text:p text:style-name="P2"/>
      <text:p text:style-name="Standard">In der Brailleschrift werden für die Ziffern die gleichen Muster wie für die Buchstaben a bis j verwendet. Eine Zahl wird markiert, indem man ihr ein Hashtag-Zeichen # voranstellt.</text:p>
      <text:p text:style-name="Standard"/>
      <text:p text:style-name="Standard">Auf eine ähnliche <text:span text:style-name="T12">W</text:span>eise werden Grossbuchstaben dargestellt. Ein Dollarzeichen $ bedeutet, dass der nächste Buchstabe gross geschrieben wird.</text:p>
      <text:p text:style-name="Standard"/>
      <table:table table:name="Tabelle8" table:style-name="Tabelle8">
        <table:table-column table:style-name="Tabelle8.A" table:number-columns-repeated="3"/>
        <table:table-row table:style-name="TableLine105553180213504">
          <table:table-cell table:style-name="Tabelle8.A1" office:value-type="string">
            <text:p text:style-name="P10"><draw:frame draw:style-name="fr4" draw:name="Bild103" text:anchor-type="as-char" svg:width="1.199cm" svg:height="1.559cm" draw:z-index="151"><draw:image xlink:href="Pictures/1000017700000545000006D24FBAB40A1648111A.svg" xlink:type="simple" xlink:show="embed" xlink:actuate="onLoad" draw:mime-type="image/svg+xml"/><draw:image xlink:href="Pictures/1000020100000032000000412DFA21ED5DD808CD.png" xlink:type="simple" xlink:show="embed" xlink:actuate="onLoad" draw:mime-type="image/png"/></draw:frame><draw:frame draw:style-name="fr4" draw:name="Bild104" text:anchor-type="as-char" svg:width="1.199cm" svg:height="1.559cm" draw:z-index="152"><draw:image xlink:href="Pictures/1000019300000545000006D2623459F4480F5D60.svg" xlink:type="simple" xlink:show="embed" xlink:actuate="onLoad" draw:mime-type="image/svg+xml"/><draw:image xlink:href="Pictures/100002010000003200000041898C9F37C97FC6E9.png" xlink:type="simple" xlink:show="embed" xlink:actuate="onLoad" draw:mime-type="image/png"/></draw:frame><draw:frame draw:style-name="fr4" draw:name="Bild105" text:anchor-type="as-char" svg:width="1.199cm" svg:height="1.559cm" draw:z-index="153"><draw:image xlink:href="Pictures/1000018500000545000006D21BD4F4FB154FA247.svg" xlink:type="simple" xlink:show="embed" xlink:actuate="onLoad" draw:mime-type="image/svg+xml"/><draw:image xlink:href="Pictures/1000020100000032000000418CA1E0F170712313.png" xlink:type="simple" xlink:show="embed" xlink:actuate="onLoad" draw:mime-type="image/png"/></draw:frame></text:p>
            <text:p text:style-name="P9">geh</text:p>
          </table:table-cell>
          <table:table-cell table:style-name="Tabelle8.A1" office:value-type="string">
            <text:p text:style-name="P11"><draw:frame draw:style-name="fr4" draw:name="Bild109" text:anchor-type="as-char" svg:width="1.199cm" svg:height="1.559cm" draw:z-index="172"><draw:image xlink:href="Pictures/1000017700000545000006D2B178EF751F3EC2BA.svg" xlink:type="simple" xlink:show="embed" xlink:actuate="onLoad" draw:mime-type="image/svg+xml"/><draw:image xlink:href="Pictures/10000201000000320000004134E1F1BB49DFDD1A.png" xlink:type="simple" xlink:show="embed" xlink:actuate="onLoad" draw:mime-type="image/png"/></draw:frame><draw:frame draw:style-name="fr4" draw:name="Bild106" text:anchor-type="as-char" svg:width="1.199cm" svg:height="1.559cm" draw:z-index="154"><draw:image xlink:href="Pictures/1000017700000545000006D24FBAB40A1648111A.svg" xlink:type="simple" xlink:show="embed" xlink:actuate="onLoad" draw:mime-type="image/svg+xml"/><draw:image xlink:href="Pictures/1000020100000032000000412DFA21ED5DD808CD.png" xlink:type="simple" xlink:show="embed" xlink:actuate="onLoad" draw:mime-type="image/png"/></draw:frame><draw:frame draw:style-name="fr4" draw:name="Bild107" text:anchor-type="as-char" svg:width="1.199cm" svg:height="1.559cm" draw:z-index="155"><draw:image xlink:href="Pictures/1000019300000545000006D2623459F4480F5D60.svg" xlink:type="simple" xlink:show="embed" xlink:actuate="onLoad" draw:mime-type="image/svg+xml"/><draw:image xlink:href="Pictures/100002010000003200000041898C9F37C97FC6E9.png" xlink:type="simple" xlink:show="embed" xlink:actuate="onLoad" draw:mime-type="image/png"/></draw:frame><draw:frame draw:style-name="fr4" draw:name="Bild108" text:anchor-type="as-char" svg:width="1.199cm" svg:height="1.559cm" draw:z-index="156"><draw:image xlink:href="Pictures/1000018500000545000006D21BD4F4FB154FA247.svg" xlink:type="simple" xlink:show="embed" xlink:actuate="onLoad" draw:mime-type="image/svg+xml"/><draw:image xlink:href="Pictures/1000020100000032000000418CA1E0F170712313.png" xlink:type="simple" xlink:show="embed" xlink:actuate="onLoad" draw:mime-type="image/png"/></draw:frame></text:p>
            <text:p text:style-name="P9">758</text:p>
          </table:table-cell>
          <table:table-cell table:style-name="Tabelle8.A1" office:value-type="string">
            <text:p text:style-name="P11"><draw:frame draw:style-name="fr5" draw:name="Bild113" text:anchor-type="as-char" svg:y="-1.559cm" svg:width="1.199cm" svg:height="1.559cm" draw:z-index="173"><draw:image xlink:href="Pictures/1000019300000545000006D2DF5B0780BC316E4E.svg" xlink:type="simple" xlink:show="embed" xlink:actuate="onLoad" draw:mime-type="image/svg+xml"/><draw:image xlink:href="Pictures/1000020100000032000000413923319205B1A992.png" xlink:type="simple" xlink:show="embed" xlink:actuate="onLoad" draw:mime-type="image/png"/></draw:frame><draw:frame draw:style-name="fr4" draw:name="Bild110" text:anchor-type="as-char" svg:width="1.199cm" svg:height="1.559cm" draw:z-index="158"><draw:image xlink:href="Pictures/1000017700000545000006D24FBAB40A1648111A.svg" xlink:type="simple" xlink:show="embed" xlink:actuate="onLoad" draw:mime-type="image/svg+xml"/><draw:image xlink:href="Pictures/1000020100000032000000412DFA21ED5DD808CD.png" xlink:type="simple" xlink:show="embed" xlink:actuate="onLoad" draw:mime-type="image/png"/></draw:frame><draw:frame draw:style-name="fr4" draw:name="Bild111" text:anchor-type="as-char" svg:width="1.199cm" svg:height="1.559cm" draw:z-index="159"><draw:image xlink:href="Pictures/1000019300000545000006D2623459F4480F5D60.svg" xlink:type="simple" xlink:show="embed" xlink:actuate="onLoad" draw:mime-type="image/svg+xml"/><draw:image xlink:href="Pictures/100002010000003200000041898C9F37C97FC6E9.png" xlink:type="simple" xlink:show="embed" xlink:actuate="onLoad" draw:mime-type="image/png"/></draw:frame><draw:frame draw:style-name="fr4" draw:name="Bild112" text:anchor-type="as-char" svg:width="1.199cm" svg:height="1.559cm" draw:z-index="160"><draw:image xlink:href="Pictures/1000018500000545000006D21BD4F4FB154FA247.svg" xlink:type="simple" xlink:show="embed" xlink:actuate="onLoad" draw:mime-type="image/svg+xml"/><draw:image xlink:href="Pictures/1000020100000032000000418CA1E0F170712313.png" xlink:type="simple" xlink:show="embed" xlink:actuate="onLoad" draw:mime-type="image/png"/></draw:frame></text:p>
            <text:p text:style-name="P9">Geh</text:p>
          </table:table-cell>
        </table:table-row>
      </table:table>
      <text:p text:style-name="Standard"/>
      <text:h text:style-name="Heading_20_1" text:outline-level="1"><text:span text:style-name="T12">A</text:span>ufgaben</text:h>
      <text:p text:style-name="P2">Halten Sie Ihre Antworten schriftlich fest.</text:p>
      <text:list xml:id="list1375901309" text:style-name="WWNum1">
        <text:list-item>
          <text:p text:style-name="P47"><text:span text:style-name="T2">Übersetzen</text:span> Sie die Nachricht <text:span text:style-name="T7">A.</text:span></text:p>
        </text:list-item>
        <text:list-item>
          <text:p text:style-name="P48"><text:span text:style-name="T2">Übersetzen</text:span> Sie die Nachricht <text:span text:style-name="T2">B.</text:span></text:p>
        </text:list-item>
        <text:list-item>
          <text:p text:style-name="P47">Internetrecherche: Wer hat die Blindenschrift erfunden und wieso?</text:p>
        </text:list-item>
        <text:list-item>
          <text:p text:style-name="P47">Schreiben <text:span text:style-name="T8">Sie bei Nachricht C</text:span> «Ich bin XX Jahre alt.» <text:span text:style-name="T7">in Blindenschrift.</text:span></text:p>
        </text:list-item>
        <text:list-item>
          <text:p text:style-name="P47">Verfassen Sie <text:span text:style-name="T7">bei Nachricht D </text:span>eine kurze eigene Nachricht, welche später von jemand anderem entziffert werden kann.</text:p>
        </text:list-item>
        <text:list-item>
          <text:p text:style-name="P47">Warum werden Felder mit sechs Punkten verwendet? Würden vier Punkte ausreichen? Oder fünf Punkte?</text:p>
        </text:list-item>
        <text:list-item>
          <text:p text:style-name="P47">Wie viele unterschiedliche Zeichen kann man mit zwei, drei, vier, fünf und sechs Punkten darstellen?</text:p>
        </text:list-item>
      </text:list>
      <text:h text:style-name="P41" text:outline-level="1">Nachricht A</text:h>
      <text:p text:style-name="P29">010001 011101 011000 101010 101010 100010 100110 110010 110010 100100 110110</text:p>
      <text:h text:style-name="P37" text:outline-level="1">Nachricht B</text:h>
      <text:p text:style-name="P29">010111 100100 000000 111000 101101 110110 111000</text:p>
      <text:h text:style-name="P37" text:outline-level="1">Nachricht <text:span text:style-name="T17">C</text:span></text:h>
      <text:p text:style-name="P14"/>
      <text:p text:style-name="P14"/>
      <text:p text:style-name="P14"/>
      <text:p text:style-name="P14"/>
      <text:p text:style-name="P14"/>
      <text:p text:style-name="P14"/>
      <text:h text:style-name="P38" text:outline-level="1">Nachricht D</text:h>
      <text:p text:style-name="P16">Hexacode</text:p>
      <text:p text:style-name="P18"/>
      <table:table table:name="Tabelle7" table:style-name="Tabelle7">
        <table:table-column table:style-name="Tabelle7.A" table:number-columns-repeated="3"/>
        <table:table-column table:style-name="Tabelle7.D"/>
        <table:table-column table:style-name="Tabelle7.A"/>
        <table:table-column table:style-name="Tabelle7.F"/>
        <table:table-row table:style-name="Tabelle7.1">
          <table:table-cell table:style-name="Tabelle7.A1" office:value-type="string">
            <text:p text:style-name="P21">Zeichen</text:p>
          </table:table-cell>
          <table:table-cell table:style-name="Tabelle7.A1" office:value-type="string">
            <text:p text:style-name="P23">Code</text:p>
          </table:table-cell>
          <table:table-cell table:style-name="Tabelle7.A1" office:value-type="string">
            <text:p text:style-name="P21">Zeichen</text:p>
          </table:table-cell>
          <table:table-cell table:style-name="Tabelle7.A1" office:value-type="string">
            <text:p text:style-name="P23">Code</text:p>
          </table:table-cell>
          <table:table-cell table:style-name="Tabelle7.A1" office:value-type="string">
            <text:p text:style-name="P21">Zeichen</text:p>
          </table:table-cell>
          <table:table-cell table:style-name="Tabelle7.A1" office:value-type="string">
            <text:p text:style-name="P23">Code</text:p>
          </table:table-cell>
        </table:table-row>
        <table:table-row table:style-name="Tabelle7.1">
          <table:table-cell table:style-name="Tabelle7.A1" office:value-type="string">
            <text:p text:style-name="P26">(leer)</text:p>
          </table:table-cell>
          <table:table-cell table:style-name="Tabelle7.A1" office:value-type="string">
            <text:p text:style-name="P30">000000</text:p>
          </table:table-cell>
          <table:table-cell table:style-name="Tabelle7.A1" office:value-type="string">
            <text:p text:style-name="P26">l</text:p>
          </table:table-cell>
          <table:table-cell table:style-name="Tabelle7.A1" office:value-type="string">
            <text:p text:style-name="P30">101010</text:p>
          </table:table-cell>
          <table:table-cell table:style-name="Tabelle7.A1" office:value-type="string">
            <text:p text:style-name="P26">x</text:p>
          </table:table-cell>
          <table:table-cell table:style-name="Tabelle7.A1" office:value-type="string">
            <text:p text:style-name="P30">110011</text:p>
          </table:table-cell>
        </table:table-row>
        <table:table-row table:style-name="Tabelle7.1">
          <table:table-cell table:style-name="Tabelle7.A1" office:value-type="string">
            <text:p text:style-name="P26">a / 1</text:p>
          </table:table-cell>
          <table:table-cell table:style-name="Tabelle7.A1" office:value-type="string">
            <text:p text:style-name="P30">100000</text:p>
          </table:table-cell>
          <table:table-cell table:style-name="Tabelle7.A1" office:value-type="string">
            <text:p text:style-name="P26">m</text:p>
          </table:table-cell>
          <table:table-cell table:style-name="Tabelle7.A1" office:value-type="string">
            <text:p text:style-name="P30">110010</text:p>
          </table:table-cell>
          <table:table-cell table:style-name="Tabelle7.A1" office:value-type="string">
            <text:p text:style-name="P26">y</text:p>
          </table:table-cell>
          <table:table-cell table:style-name="Tabelle7.A1" office:value-type="string">
            <text:p text:style-name="P30">110111</text:p>
          </table:table-cell>
        </table:table-row>
        <table:table-row table:style-name="Tabelle7.1">
          <table:table-cell table:style-name="Tabelle7.A1" office:value-type="string">
            <text:p text:style-name="P26">b / 2</text:p>
          </table:table-cell>
          <table:table-cell table:style-name="Tabelle7.A1" office:value-type="string">
            <text:p text:style-name="P30">101000</text:p>
          </table:table-cell>
          <table:table-cell table:style-name="Tabelle7.A1" office:value-type="string">
            <text:p text:style-name="P26">n</text:p>
          </table:table-cell>
          <table:table-cell table:style-name="Tabelle7.A1" office:value-type="string">
            <text:p text:style-name="P30">110110</text:p>
          </table:table-cell>
          <table:table-cell table:style-name="Tabelle7.A1" office:value-type="string">
            <text:p text:style-name="P26">z</text:p>
          </table:table-cell>
          <table:table-cell table:style-name="Tabelle7.A1" office:value-type="string">
            <text:p text:style-name="P30">100111</text:p>
          </table:table-cell>
        </table:table-row>
        <table:table-row table:style-name="Tabelle7.1">
          <table:table-cell table:style-name="Tabelle7.A1" office:value-type="string">
            <text:p text:style-name="P26">c / 3</text:p>
          </table:table-cell>
          <table:table-cell table:style-name="Tabelle7.A1" office:value-type="string">
            <text:p text:style-name="P30">110000</text:p>
          </table:table-cell>
          <table:table-cell table:style-name="Tabelle7.A1" office:value-type="string">
            <text:p text:style-name="P26">o</text:p>
          </table:table-cell>
          <table:table-cell table:style-name="Tabelle7.A1" office:value-type="string">
            <text:p text:style-name="P30">100110</text:p>
          </table:table-cell>
          <table:table-cell table:style-name="Tabelle7.A1" office:value-type="string">
            <text:p text:style-name="P26">ä</text:p>
          </table:table-cell>
          <table:table-cell table:style-name="Tabelle7.A1" office:value-type="string">
            <text:p text:style-name="P30">010110</text:p>
          </table:table-cell>
        </table:table-row>
        <table:table-row table:style-name="Tabelle7.1">
          <table:table-cell table:style-name="Tabelle7.A1" office:value-type="string">
            <text:p text:style-name="P26">d / 4</text:p>
          </table:table-cell>
          <table:table-cell table:style-name="Tabelle7.A1" office:value-type="string">
            <text:p text:style-name="P30">110100</text:p>
          </table:table-cell>
          <table:table-cell table:style-name="Tabelle7.A1" office:value-type="string">
            <text:p text:style-name="P26">p</text:p>
          </table:table-cell>
          <table:table-cell table:style-name="Tabelle7.A1" office:value-type="string">
            <text:p text:style-name="P30">111010</text:p>
          </table:table-cell>
          <table:table-cell table:style-name="Tabelle7.A1" office:value-type="string">
            <text:p text:style-name="P26">ö</text:p>
          </table:table-cell>
          <table:table-cell table:style-name="Tabelle7.A1" office:value-type="string">
            <text:p text:style-name="P30">011001</text:p>
          </table:table-cell>
        </table:table-row>
        <table:table-row table:style-name="Tabelle7.1">
          <table:table-cell table:style-name="Tabelle7.A1" office:value-type="string">
            <text:p text:style-name="P26">e / 5</text:p>
          </table:table-cell>
          <table:table-cell table:style-name="Tabelle7.A1" office:value-type="string">
            <text:p text:style-name="P30">100100</text:p>
          </table:table-cell>
          <table:table-cell table:style-name="Tabelle7.A1" office:value-type="string">
            <text:p text:style-name="P26">q</text:p>
          </table:table-cell>
          <table:table-cell table:style-name="Tabelle7.A1" office:value-type="string">
            <text:p text:style-name="P30">111110</text:p>
          </table:table-cell>
          <table:table-cell table:style-name="Tabelle7.A1" office:value-type="string">
            <text:p text:style-name="P26">ü</text:p>
          </table:table-cell>
          <table:table-cell table:style-name="Tabelle7.A1" office:value-type="string">
            <text:p text:style-name="P30">101101</text:p>
          </table:table-cell>
        </table:table-row>
        <table:table-row table:style-name="Tabelle7.1">
          <table:table-cell table:style-name="Tabelle7.A1" office:value-type="string">
            <text:p text:style-name="P26">f / 6</text:p>
          </table:table-cell>
          <table:table-cell table:style-name="Tabelle7.A1" office:value-type="string">
            <text:p text:style-name="P30">111000</text:p>
          </table:table-cell>
          <table:table-cell table:style-name="Tabelle7.A1" office:value-type="string">
            <text:p text:style-name="P26">r</text:p>
          </table:table-cell>
          <table:table-cell table:style-name="Tabelle7.A1" office:value-type="string">
            <text:p text:style-name="P30">101110</text:p>
          </table:table-cell>
          <table:table-cell table:style-name="Tabelle7.A1" office:value-type="string">
            <text:p text:style-name="P26">.</text:p>
          </table:table-cell>
          <table:table-cell table:style-name="Tabelle7.A1" office:value-type="string">
            <text:p text:style-name="P30">010000</text:p>
          </table:table-cell>
        </table:table-row>
        <table:table-row table:style-name="Tabelle7.1">
          <table:table-cell table:style-name="Tabelle7.A1" office:value-type="string">
            <text:p text:style-name="P26">g / 7</text:p>
          </table:table-cell>
          <table:table-cell table:style-name="Tabelle7.A1" office:value-type="string">
            <text:p text:style-name="P30">111100</text:p>
          </table:table-cell>
          <table:table-cell table:style-name="Tabelle7.A1" office:value-type="string">
            <text:p text:style-name="P26">s</text:p>
          </table:table-cell>
          <table:table-cell table:style-name="Tabelle7.A1" office:value-type="string">
            <text:p text:style-name="P30">011010</text:p>
          </table:table-cell>
          <table:table-cell table:style-name="Tabelle7.A1" office:value-type="string">
            <text:p text:style-name="P26">,</text:p>
          </table:table-cell>
          <table:table-cell table:style-name="Tabelle7.A1" office:value-type="string">
            <text:p text:style-name="P30">001000</text:p>
          </table:table-cell>
        </table:table-row>
        <table:table-row table:style-name="Tabelle7.1">
          <table:table-cell table:style-name="Tabelle7.A1" office:value-type="string">
            <text:p text:style-name="P26">h / 8</text:p>
          </table:table-cell>
          <table:table-cell table:style-name="Tabelle7.A1" office:value-type="string">
            <text:p text:style-name="P30">101100</text:p>
          </table:table-cell>
          <table:table-cell table:style-name="Tabelle7.A1" office:value-type="string">
            <text:p text:style-name="P26">t</text:p>
          </table:table-cell>
          <table:table-cell table:style-name="Tabelle7.A1" office:value-type="string">
            <text:p text:style-name="P30">011110</text:p>
          </table:table-cell>
          <table:table-cell table:style-name="Tabelle7.A1" office:value-type="string">
            <text:p text:style-name="P26">-</text:p>
          </table:table-cell>
          <table:table-cell table:style-name="Tabelle7.A1" office:value-type="string">
            <text:p text:style-name="P30">000011</text:p>
          </table:table-cell>
        </table:table-row>
        <table:table-row table:style-name="Tabelle7.1">
          <table:table-cell table:style-name="Tabelle7.A1" office:value-type="string">
            <text:p text:style-name="P26">i / 9</text:p>
          </table:table-cell>
          <table:table-cell table:style-name="Tabelle7.A1" office:value-type="string">
            <text:p text:style-name="P30">011000</text:p>
          </table:table-cell>
          <table:table-cell table:style-name="Tabelle7.A1" office:value-type="string">
            <text:p text:style-name="P26">u</text:p>
          </table:table-cell>
          <table:table-cell table:style-name="Tabelle7.A1" office:value-type="string">
            <text:p text:style-name="P30">100011</text:p>
          </table:table-cell>
          <table:table-cell table:style-name="Tabelle7.A1" office:value-type="string">
            <text:p text:style-name="P26">?</text:p>
          </table:table-cell>
          <table:table-cell table:style-name="Tabelle7.A1" office:value-type="string">
            <text:p text:style-name="P30">001001</text:p>
          </table:table-cell>
        </table:table-row>
        <table:table-row table:style-name="Tabelle7.1">
          <table:table-cell table:style-name="Tabelle7.A1" office:value-type="string">
            <text:p text:style-name="P26">j / 0</text:p>
          </table:table-cell>
          <table:table-cell table:style-name="Tabelle7.A1" office:value-type="string">
            <text:p text:style-name="P30">011100</text:p>
          </table:table-cell>
          <table:table-cell table:style-name="Tabelle7.A1" office:value-type="string">
            <text:p text:style-name="P26">v</text:p>
          </table:table-cell>
          <table:table-cell table:style-name="Tabelle7.A1" office:value-type="string">
            <text:p text:style-name="P30">101011</text:p>
          </table:table-cell>
          <table:table-cell table:style-name="Tabelle7.A1" office:value-type="string">
            <text:p text:style-name="P26">$</text:p>
          </table:table-cell>
          <table:table-cell table:style-name="Tabelle7.A1" office:value-type="string">
            <text:p text:style-name="P30">010001</text:p>
          </table:table-cell>
        </table:table-row>
        <table:table-row table:style-name="Tabelle7.1">
          <table:table-cell table:style-name="Tabelle7.A1" office:value-type="string">
            <text:p text:style-name="P26">k</text:p>
          </table:table-cell>
          <table:table-cell table:style-name="Tabelle7.A1" office:value-type="string">
            <text:p text:style-name="P30">100010</text:p>
          </table:table-cell>
          <table:table-cell table:style-name="Tabelle7.A1" office:value-type="string">
            <text:p text:style-name="P26">w</text:p>
          </table:table-cell>
          <table:table-cell table:style-name="Tabelle7.A1" office:value-type="string">
            <text:p text:style-name="P30">011101</text:p>
          </table:table-cell>
          <table:table-cell table:style-name="Tabelle7.A1" office:value-type="string">
            <text:p text:style-name="P26">#</text:p>
          </table:table-cell>
          <table:table-cell table:style-name="Tabelle7.A1" office:value-type="string">
            <text:p text:style-name="P30">010111</text:p>
          </table:table-cell>
        </table:table-row>
      </table:table>
      <text:p text:style-name="P18"/>
      <text:p text:style-name="P8">In <text:span text:style-name="T19">Hexacode </text:span>werden für die Ziffern die gleichen Muster wie für die Buchstaben a bis j verwendet. Eine Zahl wird markiert, indem man ihr ein Hashtag-Zeichen # voranstellt.</text:p>
      <text:p text:style-name="P8"/>
      <text:p text:style-name="P8">Auf eine ähnliche <text:span text:style-name="T12">W</text:span>eise werden Grossbuchstaben dargestellt. Ein Dollarzeichen $ bedeutet, dass der nächste Buchstabe gross geschrieben wird.</text:p>
      <table:table table:name="Tabelle10" table:style-name="Tabelle10">
        <table:table-column table:style-name="Tabelle10.A"/>
        <table:table-column table:style-name="Tabelle10.B"/>
        <table:table-row table:style-name="TableLine105553180381696">
          <table:table-cell table:style-name="Tabelle10.A1" office:value-type="string">
            <text:p text:style-name="P12">geh</text:p>
          </table:table-cell>
          <table:table-cell table:style-name="Tabelle10.A1" office:value-type="string">
            <text:p text:style-name="P31">111100 100100 101100</text:p>
          </table:table-cell>
        </table:table-row>
        <table:table-row table:style-name="Tabelle10.2">
          <table:table-cell table:style-name="Tabelle10.A1" office:value-type="string">
            <text:p text:style-name="P12">578</text:p>
          </table:table-cell>
          <table:table-cell table:style-name="Tabelle10.A1" office:value-type="string">
            <text:p text:style-name="P31">010111 111100 100100 101100</text:p>
          </table:table-cell>
        </table:table-row>
        <table:table-row table:style-name="TableLine105553180382976">
          <table:table-cell table:style-name="Tabelle10.A1" office:value-type="string">
            <text:p text:style-name="P12">Geh</text:p>
          </table:table-cell>
          <table:table-cell table:style-name="Tabelle10.A1" office:value-type="string">
            <text:p text:style-name="P31">010001 111100 100100 101100</text:p>
          </table:table-cell>
        </table:table-row>
      </table:table>
      <text:h text:style-name="P40" text:outline-level="1"><text:span text:style-name="T12">A</text:span>ufgaben</text:h>
      <text:p text:style-name="P8">Halten Sie Ihre Antworten schriftlich fest.</text:p>
      <text:list xml:id="list1205732383" text:style-name="L1">
        <text:list-item>
          <text:p text:style-name="P50">Übersetzen Sie die Nachricht A.</text:p>
        </text:list-item>
        <text:list-item>
          <text:p text:style-name="P50">Übersetzen Sie die Nachricht B.</text:p>
        </text:list-item>
        <text:list-item>
          <text:p text:style-name="P50">Schreiben Sie bei Nachricht C «Ich bin XX Jahre alt.» in Hexacode</text:p>
        </text:list-item>
        <text:list-item>
          <text:p text:style-name="P50">Verfassen Sie bei Nachricht D eine kurze eigene Nachricht, welche später von jemand anderem entziffert werden kann.</text:p>
        </text:list-item>
        <text:list-item>
          <text:p text:style-name="P50">Warum werden sechs <text:span text:style-name="T19">Bit </text:span>verwendet? Würden vier <text:span text:style-name="T19">Bit </text:span>ausreichen? Oder fünf <text:span text:style-name="T19">Bit</text:span>?</text:p>
        </text:list-item>
        <text:list-item>
          <text:p text:style-name="P50">Wie viele unterschiedliche Zeichen kann man mit zwei, drei, vier, fünf und sechs <text:span text:style-name="T19">Bits </text:span>darstellen?</text:p>
        </text:list-item>
      </text:list>
      <text:h text:style-name="P42" text:outline-level="1">Nachricht A</text:h>
      <text:p text:style-name="P20">01010111 01101001 01101100 01101100 01101011 01101111 01101101 01101101 01100101 01101110</text:p>
      <text:h text:style-name="Heading_20_1" text:outline-level="1">Nachricht B</text:h>
      <text:p text:style-name="P13">00110101 00100000 01000110 01110101 01100101 01101110 01100110</text:p>
      <text:h text:style-name="Heading_20_1" text:outline-level="1">Nachricht <text:span text:style-name="T17">C</text:span></text:h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h text:style-name="P39" text:outline-level="1">Nachricht D</text:h>
      <text:list xml:id="list125909272963911" text:continue-list="list1375901309" text:style-name="WWNum1">
        <text:list-header>
          <text:p text:style-name="P58">ASCII</text:p>
        </text:list-header>
      </text:list>
      <text:p text:style-name="P32"><draw:frame draw:style-name="fr2" draw:name="Rahmen5" text:anchor-type="paragraph" svg:x="-0.125cm" svg:y="0.367cm" svg:width="9.689cm" draw:z-index="11"><draw:text-box fo:min-height="18.463cm"><table:table table:name="Tabelle11" table:style-name="Tabelle11"><table:table-column table:style-name="Tabelle11.A"/><table:table-column table:style-name="Tabelle11.B"/><table:table-column table:style-name="Tabelle11.A"/><table:table-column table:style-name="Tabelle11.B"/><table:table-column table:style-name="Tabelle11.A"/><table:table-column table:style-name="Tabelle11.B"/><table:table-row table:style-name="Tabelle11.1"><table:table-cell table:style-name="Tabelle11.A1" office:value-type="string"><text:p text:style-name="P22"/></table:table-cell><table:table-cell table:style-name="Tabelle11.B1" office:value-type="string"><text:p text:style-name="P24">Code</text:p></table:table-cell><table:table-cell table:style-name="Tabelle11.C1" office:value-type="string"><text:p text:style-name="P22"/></table:table-cell><table:table-cell table:style-name="Tabelle11.D1" office:value-type="string"><text:p text:style-name="P24">Code</text:p></table:table-cell><table:table-cell table:style-name="Tabelle11.A1" office:value-type="string"><text:p text:style-name="P22"/></table:table-cell><table:table-cell table:style-name="Tabelle11.A1" office:value-type="string"><text:p text:style-name="P24">Code</text:p></table:table-cell></table:table-row><table:table-row table:style-name="Tabelle11.1"><table:table-cell table:style-name="Tabelle11.A1" office:value-type="string"><text:p text:style-name="P25"/></table:table-cell><table:table-cell table:style-name="Tabelle11.B2" office:value-type="string"><text:p text:style-name="P19"><text:span text:style-name="T14">0</text:span><text:span text:style-name="T13">0100000</text:span></text:p></table:table-cell><table:table-cell table:style-name="Tabelle11.C2" office:value-type="string"><text:p text:style-name="P27">@</text:p></table:table-cell><table:table-cell table:style-name="Tabelle11.D2" office:value-type="string"><text:p text:style-name="P19"><text:span text:style-name="T14">0</text:span><text:span text:style-name="T13">1000000</text:span></text:p></table:table-cell><table:table-cell table:style-name="Tabelle11.A1" office:value-type="string"><text:p text:style-name="P27">\</text:p></table:table-cell><table:table-cell table:style-name="Tabelle11.A1" office:value-type="string"><text:p text:style-name="P19"><text:span text:style-name="T14">0</text:span><text:span text:style-name="T13">1100000</text:span></text:p></table:table-cell></table:table-row><table:table-row table:style-name="Tabelle11.1"><table:table-cell table:style-name="Tabelle11.A1" office:value-type="string"><text:p text:style-name="P27">!</text:p></table:table-cell><table:table-cell table:style-name="Tabelle11.B2" office:value-type="string"><text:p text:style-name="P19"><text:span text:style-name="T14">0</text:span><text:span text:style-name="T13">0100001</text:span></text:p></table:table-cell><table:table-cell table:style-name="Tabelle11.C2" office:value-type="string"><text:p text:style-name="P27">A</text:p></table:table-cell><table:table-cell table:style-name="Tabelle11.D2" office:value-type="string"><text:p text:style-name="P19"><text:span text:style-name="T14">0</text:span><text:span text:style-name="T13">1000001</text:span></text:p></table:table-cell><table:table-cell table:style-name="Tabelle11.A1" office:value-type="string"><text:p text:style-name="P27">a</text:p></table:table-cell><table:table-cell table:style-name="Tabelle11.A1" office:value-type="string"><text:p text:style-name="P19"><text:span text:style-name="T14">0</text:span><text:span text:style-name="T13">1100001</text:span></text:p></table:table-cell></table:table-row><table:table-row table:style-name="Tabelle11.1"><table:table-cell table:style-name="Tabelle11.A1" office:value-type="string"><text:p text:style-name="P27">"</text:p></table:table-cell><table:table-cell table:style-name="Tabelle11.B2" office:value-type="string"><text:p text:style-name="P19"><text:span text:style-name="T14">0</text:span><text:span text:style-name="T13">0100010</text:span></text:p></table:table-cell><table:table-cell table:style-name="Tabelle11.C2" office:value-type="string"><text:p text:style-name="P27">B</text:p></table:table-cell><table:table-cell table:style-name="Tabelle11.D2" office:value-type="string"><text:p text:style-name="P19"><text:span text:style-name="T14">0</text:span><text:span text:style-name="T13">1000010</text:span></text:p></table:table-cell><table:table-cell table:style-name="Tabelle11.A1" office:value-type="string"><text:p text:style-name="P27">b</text:p></table:table-cell><table:table-cell table:style-name="Tabelle11.A1" office:value-type="string"><text:p text:style-name="P19"><text:span text:style-name="T14">0</text:span><text:span text:style-name="T13">1100010</text:span></text:p></table:table-cell></table:table-row><table:table-row table:style-name="Tabelle11.1"><table:table-cell table:style-name="Tabelle11.A1" office:value-type="string"><text:p text:style-name="P27">#</text:p></table:table-cell><table:table-cell table:style-name="Tabelle11.B2" office:value-type="string"><text:p text:style-name="P19"><text:span text:style-name="T14">0</text:span><text:span text:style-name="T13">0100011</text:span></text:p></table:table-cell><table:table-cell table:style-name="Tabelle11.C2" office:value-type="string"><text:p text:style-name="P27">C</text:p></table:table-cell><table:table-cell table:style-name="Tabelle11.D2" office:value-type="string"><text:p text:style-name="P19"><text:span text:style-name="T14">0</text:span><text:span text:style-name="T13">1000011</text:span></text:p></table:table-cell><table:table-cell table:style-name="Tabelle11.A1" office:value-type="string"><text:p text:style-name="P27">c</text:p></table:table-cell><table:table-cell table:style-name="Tabelle11.A1" office:value-type="string"><text:p text:style-name="P19"><text:span text:style-name="T14">0</text:span><text:span text:style-name="T13">1100011</text:span></text:p></table:table-cell></table:table-row><table:table-row table:style-name="Tabelle11.1"><table:table-cell table:style-name="Tabelle11.A1" office:value-type="string"><text:p text:style-name="P27">$</text:p></table:table-cell><table:table-cell table:style-name="Tabelle11.B2" office:value-type="string"><text:p text:style-name="P19"><text:span text:style-name="T14">0</text:span><text:span text:style-name="T13">0100100</text:span></text:p></table:table-cell><table:table-cell table:style-name="Tabelle11.C2" office:value-type="string"><text:p text:style-name="P27">D</text:p></table:table-cell><table:table-cell table:style-name="Tabelle11.D2" office:value-type="string"><text:p text:style-name="P19"><text:span text:style-name="T14">0</text:span><text:span text:style-name="T13">1000100</text:span></text:p></table:table-cell><table:table-cell table:style-name="Tabelle11.A1" office:value-type="string"><text:p text:style-name="P27">d</text:p></table:table-cell><table:table-cell table:style-name="Tabelle11.A1" office:value-type="string"><text:p text:style-name="P19"><text:span text:style-name="T14">0</text:span><text:span text:style-name="T13">1100100</text:span></text:p></table:table-cell></table:table-row><table:table-row table:style-name="Tabelle11.1"><table:table-cell table:style-name="Tabelle11.A1" office:value-type="string"><text:p text:style-name="P27">%</text:p></table:table-cell><table:table-cell table:style-name="Tabelle11.B2" office:value-type="string"><text:p text:style-name="P19"><text:span text:style-name="T14">0</text:span><text:span text:style-name="T13">0100101</text:span></text:p></table:table-cell><table:table-cell table:style-name="Tabelle11.C2" office:value-type="string"><text:p text:style-name="P27">E</text:p></table:table-cell><table:table-cell table:style-name="Tabelle11.D2" office:value-type="string"><text:p text:style-name="P19"><text:span text:style-name="T14">0</text:span><text:span text:style-name="T13">1000101</text:span></text:p></table:table-cell><table:table-cell table:style-name="Tabelle11.A1" office:value-type="string"><text:p text:style-name="P27">e</text:p></table:table-cell><table:table-cell table:style-name="Tabelle11.A1" office:value-type="string"><text:p text:style-name="P19"><text:span text:style-name="T14">0</text:span><text:span text:style-name="T13">1100101</text:span></text:p></table:table-cell></table:table-row><table:table-row table:style-name="Tabelle11.1"><table:table-cell table:style-name="Tabelle11.A1" office:value-type="string"><text:p text:style-name="P27">&amp;</text:p></table:table-cell><table:table-cell table:style-name="Tabelle11.B2" office:value-type="string"><text:p text:style-name="P19"><text:span text:style-name="T14">0</text:span><text:span text:style-name="T13">0100110</text:span></text:p></table:table-cell><table:table-cell table:style-name="Tabelle11.C2" office:value-type="string"><text:p text:style-name="P27">F</text:p></table:table-cell><table:table-cell table:style-name="Tabelle11.D2" office:value-type="string"><text:p text:style-name="P19"><text:span text:style-name="T14">0</text:span><text:span text:style-name="T13">1000110</text:span></text:p></table:table-cell><table:table-cell table:style-name="Tabelle11.A1" office:value-type="string"><text:p text:style-name="P27">f</text:p></table:table-cell><table:table-cell table:style-name="Tabelle11.A1" office:value-type="string"><text:p text:style-name="P19"><text:span text:style-name="T14">0</text:span><text:span text:style-name="T13">1100110</text:span></text:p></table:table-cell></table:table-row><table:table-row table:style-name="Tabelle11.1"><table:table-cell table:style-name="Tabelle11.A1" office:value-type="string"><text:p text:style-name="P27">'</text:p></table:table-cell><table:table-cell table:style-name="Tabelle11.B2" office:value-type="string"><text:p text:style-name="P19"><text:span text:style-name="T14">0</text:span><text:span text:style-name="T13">0100111</text:span></text:p></table:table-cell><table:table-cell table:style-name="Tabelle11.C2" office:value-type="string"><text:p text:style-name="P27">G</text:p></table:table-cell><table:table-cell table:style-name="Tabelle11.D2" office:value-type="string"><text:p text:style-name="P19"><text:span text:style-name="T14">0</text:span><text:span text:style-name="T13">1000111</text:span></text:p></table:table-cell><table:table-cell table:style-name="Tabelle11.A1" office:value-type="string"><text:p text:style-name="P27">g</text:p></table:table-cell><table:table-cell table:style-name="Tabelle11.A1" office:value-type="string"><text:p text:style-name="P19"><text:span text:style-name="T14">0</text:span><text:span text:style-name="T13">1100111</text:span></text:p></table:table-cell></table:table-row><table:table-row table:style-name="Tabelle11.1"><table:table-cell table:style-name="Tabelle11.A1" office:value-type="string"><text:p text:style-name="P27">(</text:p></table:table-cell><table:table-cell table:style-name="Tabelle11.B2" office:value-type="string"><text:p text:style-name="P19"><text:span text:style-name="T14">0</text:span><text:span text:style-name="T13">0101000</text:span></text:p></table:table-cell><table:table-cell table:style-name="Tabelle11.C2" office:value-type="string"><text:p text:style-name="P27">H</text:p></table:table-cell><table:table-cell table:style-name="Tabelle11.D2" office:value-type="string"><text:p text:style-name="P19"><text:span text:style-name="T14">0</text:span><text:span text:style-name="T13">1001000</text:span></text:p></table:table-cell><table:table-cell table:style-name="Tabelle11.A1" office:value-type="string"><text:p text:style-name="P27">h</text:p></table:table-cell><table:table-cell table:style-name="Tabelle11.A1" office:value-type="string"><text:p text:style-name="P19"><text:span text:style-name="T14">0</text:span><text:span text:style-name="T13">1101000</text:span></text:p></table:table-cell></table:table-row><table:table-row table:style-name="Tabelle11.1"><table:table-cell table:style-name="Tabelle11.A1" office:value-type="string"><text:p text:style-name="P27">)</text:p></table:table-cell><table:table-cell table:style-name="Tabelle11.B2" office:value-type="string"><text:p text:style-name="P19"><text:span text:style-name="T14">0</text:span><text:span text:style-name="T13">0101001</text:span></text:p></table:table-cell><table:table-cell table:style-name="Tabelle11.C2" office:value-type="string"><text:p text:style-name="P27">I</text:p></table:table-cell><table:table-cell table:style-name="Tabelle11.D2" office:value-type="string"><text:p text:style-name="P19"><text:span text:style-name="T14">0</text:span><text:span text:style-name="T13">1001001</text:span></text:p></table:table-cell><table:table-cell table:style-name="Tabelle11.A1" office:value-type="string"><text:p text:style-name="P27">i</text:p></table:table-cell><table:table-cell table:style-name="Tabelle11.A1" office:value-type="string"><text:p text:style-name="P19"><text:span text:style-name="T14">0</text:span><text:span text:style-name="T13">1101001</text:span></text:p></table:table-cell></table:table-row><table:table-row table:style-name="Tabelle11.1"><table:table-cell table:style-name="Tabelle11.A1" office:value-type="string"><text:p text:style-name="P27">*</text:p></table:table-cell><table:table-cell table:style-name="Tabelle11.B2" office:value-type="string"><text:p text:style-name="P19"><text:span text:style-name="T14">0</text:span><text:span text:style-name="T13">0101010</text:span></text:p></table:table-cell><table:table-cell table:style-name="Tabelle11.C2" office:value-type="string"><text:p text:style-name="P27">J</text:p></table:table-cell><table:table-cell table:style-name="Tabelle11.D2" office:value-type="string"><text:p text:style-name="P19"><text:span text:style-name="T14">0</text:span><text:span text:style-name="T13">1001010</text:span></text:p></table:table-cell><table:table-cell table:style-name="Tabelle11.A1" office:value-type="string"><text:p text:style-name="P27">j</text:p></table:table-cell><table:table-cell table:style-name="Tabelle11.A1" office:value-type="string"><text:p text:style-name="P19"><text:span text:style-name="T14">0</text:span><text:span text:style-name="T13">1101010</text:span></text:p></table:table-cell></table:table-row><table:table-row table:style-name="Tabelle11.1"><table:table-cell table:style-name="Tabelle11.A1" office:value-type="string"><text:p text:style-name="P27">+</text:p></table:table-cell><table:table-cell table:style-name="Tabelle11.B2" office:value-type="string"><text:p text:style-name="P19"><text:span text:style-name="T14">0</text:span><text:span text:style-name="T13">0101011</text:span></text:p></table:table-cell><table:table-cell table:style-name="Tabelle11.C2" office:value-type="string"><text:p text:style-name="P27">K</text:p></table:table-cell><table:table-cell table:style-name="Tabelle11.D2" office:value-type="string"><text:p text:style-name="P19"><text:span text:style-name="T14">0</text:span><text:span text:style-name="T13">1001011</text:span></text:p></table:table-cell><table:table-cell table:style-name="Tabelle11.A1" office:value-type="string"><text:p text:style-name="P27">k</text:p></table:table-cell><table:table-cell table:style-name="Tabelle11.A1" office:value-type="string"><text:p text:style-name="P19"><text:span text:style-name="T14">0</text:span><text:span text:style-name="T13">1101011</text:span></text:p></table:table-cell></table:table-row><table:table-row table:style-name="Tabelle11.1"><table:table-cell table:style-name="Tabelle11.A1" office:value-type="string"><text:p text:style-name="P27">,</text:p></table:table-cell><table:table-cell table:style-name="Tabelle11.B2" office:value-type="string"><text:p text:style-name="P19"><text:span text:style-name="T14">0</text:span><text:span text:style-name="T13">0101100</text:span></text:p></table:table-cell><table:table-cell table:style-name="Tabelle11.C2" office:value-type="string"><text:p text:style-name="P27">L</text:p></table:table-cell><table:table-cell table:style-name="Tabelle11.D2" office:value-type="string"><text:p text:style-name="P19"><text:span text:style-name="T14">0</text:span><text:span text:style-name="T13">1001100</text:span></text:p></table:table-cell><table:table-cell table:style-name="Tabelle11.A1" office:value-type="string"><text:p text:style-name="P27">l</text:p></table:table-cell><table:table-cell table:style-name="Tabelle11.A1" office:value-type="string"><text:p text:style-name="P19"><text:span text:style-name="T14">0</text:span><text:span text:style-name="T13">1101100</text:span></text:p></table:table-cell></table:table-row><table:table-row table:style-name="Tabelle11.1"><table:table-cell table:style-name="Tabelle11.A1" office:value-type="string"><text:p text:style-name="P27">-</text:p></table:table-cell><table:table-cell table:style-name="Tabelle11.B2" office:value-type="string"><text:p text:style-name="P19"><text:span text:style-name="T14">0</text:span><text:span text:style-name="T13">0101101</text:span></text:p></table:table-cell><table:table-cell table:style-name="Tabelle11.C2" office:value-type="string"><text:p text:style-name="P27">M</text:p></table:table-cell><table:table-cell table:style-name="Tabelle11.D2" office:value-type="string"><text:p text:style-name="P19"><text:span text:style-name="T14">0</text:span><text:span text:style-name="T13">1001101</text:span></text:p></table:table-cell><table:table-cell table:style-name="Tabelle11.A1" office:value-type="string"><text:p text:style-name="P27">m</text:p></table:table-cell><table:table-cell table:style-name="Tabelle11.A1" office:value-type="string"><text:p text:style-name="P19"><text:span text:style-name="T14">0</text:span><text:span text:style-name="T13">1101101</text:span></text:p></table:table-cell></table:table-row><table:table-row table:style-name="Tabelle11.1"><table:table-cell table:style-name="Tabelle11.A1" office:value-type="string"><text:p text:style-name="P27">.</text:p></table:table-cell><table:table-cell table:style-name="Tabelle11.B2" office:value-type="string"><text:p text:style-name="P19"><text:span text:style-name="T14">0</text:span><text:span text:style-name="T13">0101110</text:span></text:p></table:table-cell><table:table-cell table:style-name="Tabelle11.C2" office:value-type="string"><text:p text:style-name="P27">N</text:p></table:table-cell><table:table-cell table:style-name="Tabelle11.D2" office:value-type="string"><text:p text:style-name="P19"><text:span text:style-name="T14">0</text:span><text:span text:style-name="T13">1001110</text:span></text:p></table:table-cell><table:table-cell table:style-name="Tabelle11.A1" office:value-type="string"><text:p text:style-name="P27">n</text:p></table:table-cell><table:table-cell table:style-name="Tabelle11.A1" office:value-type="string"><text:p text:style-name="P19"><text:span text:style-name="T14">0</text:span><text:span text:style-name="T13">1101110</text:span></text:p></table:table-cell></table:table-row><table:table-row table:style-name="Tabelle11.1"><table:table-cell table:style-name="Tabelle11.A1" office:value-type="string"><text:p text:style-name="P27">/</text:p></table:table-cell><table:table-cell table:style-name="Tabelle11.B2" office:value-type="string"><text:p text:style-name="P19"><text:span text:style-name="T14">0</text:span><text:span text:style-name="T13">0101111</text:span></text:p></table:table-cell><table:table-cell table:style-name="Tabelle11.C2" office:value-type="string"><text:p text:style-name="P27">O</text:p></table:table-cell><table:table-cell table:style-name="Tabelle11.D2" office:value-type="string"><text:p text:style-name="P19"><text:span text:style-name="T14">0</text:span><text:span text:style-name="T13">1001111</text:span></text:p></table:table-cell><table:table-cell table:style-name="Tabelle11.A1" office:value-type="string"><text:p text:style-name="P27">o</text:p></table:table-cell><table:table-cell table:style-name="Tabelle11.A1" office:value-type="string"><text:p text:style-name="P19"><text:span text:style-name="T14">0</text:span><text:span text:style-name="T13">1101111</text:span></text:p></table:table-cell></table:table-row><table:table-row table:style-name="Tabelle11.1"><table:table-cell table:style-name="Tabelle11.A1" office:value-type="string"><text:p text:style-name="P27">0</text:p></table:table-cell><table:table-cell table:style-name="Tabelle11.B2" office:value-type="string"><text:p text:style-name="P19"><text:span text:style-name="T14">0</text:span><text:span text:style-name="T13">0110000</text:span></text:p></table:table-cell><table:table-cell table:style-name="Tabelle11.C2" office:value-type="string"><text:p text:style-name="P27">P</text:p></table:table-cell><table:table-cell table:style-name="Tabelle11.D2" office:value-type="string"><text:p text:style-name="P19"><text:span text:style-name="T14">0</text:span><text:span text:style-name="T13">1010000</text:span></text:p></table:table-cell><table:table-cell table:style-name="Tabelle11.A1" office:value-type="string"><text:p text:style-name="P27">p</text:p></table:table-cell><table:table-cell table:style-name="Tabelle11.A1" office:value-type="string"><text:p text:style-name="P19"><text:span text:style-name="T14">0</text:span><text:span text:style-name="T13">1110000</text:span></text:p></table:table-cell></table:table-row><table:table-row table:style-name="Tabelle11.1"><table:table-cell table:style-name="Tabelle11.A1" office:value-type="string"><text:p text:style-name="P27">1</text:p></table:table-cell><table:table-cell table:style-name="Tabelle11.B2" office:value-type="string"><text:p text:style-name="P19"><text:span text:style-name="T14">0</text:span><text:span text:style-name="T13">0110001</text:span></text:p></table:table-cell><table:table-cell table:style-name="Tabelle11.C2" office:value-type="string"><text:p text:style-name="P27">Q</text:p></table:table-cell><table:table-cell table:style-name="Tabelle11.D2" office:value-type="string"><text:p text:style-name="P19"><text:span text:style-name="T14">0</text:span><text:span text:style-name="T13">1010001</text:span></text:p></table:table-cell><table:table-cell table:style-name="Tabelle11.A1" office:value-type="string"><text:p text:style-name="P27">q</text:p></table:table-cell><table:table-cell table:style-name="Tabelle11.A1" office:value-type="string"><text:p text:style-name="P19"><text:span text:style-name="T14">0</text:span><text:span text:style-name="T13">1110001</text:span></text:p></table:table-cell></table:table-row><table:table-row table:style-name="Tabelle11.1"><table:table-cell table:style-name="Tabelle11.A1" office:value-type="string"><text:p text:style-name="P27">2</text:p></table:table-cell><table:table-cell table:style-name="Tabelle11.B2" office:value-type="string"><text:p text:style-name="P19"><text:span text:style-name="T14">0</text:span><text:span text:style-name="T13">0110010</text:span></text:p></table:table-cell><table:table-cell table:style-name="Tabelle11.C2" office:value-type="string"><text:p text:style-name="P27">R</text:p></table:table-cell><table:table-cell table:style-name="Tabelle11.D2" office:value-type="string"><text:p text:style-name="P19"><text:span text:style-name="T14">0</text:span><text:span text:style-name="T13">1010010</text:span></text:p></table:table-cell><table:table-cell table:style-name="Tabelle11.A1" office:value-type="string"><text:p text:style-name="P27">r</text:p></table:table-cell><table:table-cell table:style-name="Tabelle11.A1" office:value-type="string"><text:p text:style-name="P19"><text:span text:style-name="T14">0</text:span><text:span text:style-name="T13">1110010</text:span></text:p></table:table-cell></table:table-row><table:table-row table:style-name="Tabelle11.1"><table:table-cell table:style-name="Tabelle11.A1" office:value-type="string"><text:p text:style-name="P27">3</text:p></table:table-cell><table:table-cell table:style-name="Tabelle11.B2" office:value-type="string"><text:p text:style-name="P19"><text:span text:style-name="T14">0</text:span><text:span text:style-name="T13">0110011</text:span></text:p></table:table-cell><table:table-cell table:style-name="Tabelle11.C2" office:value-type="string"><text:p text:style-name="P27">S</text:p></table:table-cell><table:table-cell table:style-name="Tabelle11.D2" office:value-type="string"><text:p text:style-name="P19"><text:span text:style-name="T14">0</text:span><text:span text:style-name="T13">1010011</text:span></text:p></table:table-cell><table:table-cell table:style-name="Tabelle11.A1" office:value-type="string"><text:p text:style-name="P27">s</text:p></table:table-cell><table:table-cell table:style-name="Tabelle11.A1" office:value-type="string"><text:p text:style-name="P19"><text:span text:style-name="T14">0</text:span><text:span text:style-name="T13">1110011</text:span></text:p></table:table-cell></table:table-row><table:table-row table:style-name="Tabelle11.1"><table:table-cell table:style-name="Tabelle11.A1" office:value-type="string"><text:p text:style-name="P27">4</text:p></table:table-cell><table:table-cell table:style-name="Tabelle11.B2" office:value-type="string"><text:p text:style-name="P19"><text:span text:style-name="T14">0</text:span><text:span text:style-name="T13">0110100</text:span></text:p></table:table-cell><table:table-cell table:style-name="Tabelle11.C2" office:value-type="string"><text:p text:style-name="P27">T</text:p></table:table-cell><table:table-cell table:style-name="Tabelle11.D2" office:value-type="string"><text:p text:style-name="P19"><text:span text:style-name="T14">0</text:span><text:span text:style-name="T13">1010100</text:span></text:p></table:table-cell><table:table-cell table:style-name="Tabelle11.A1" office:value-type="string"><text:p text:style-name="P27">t</text:p></table:table-cell><table:table-cell table:style-name="Tabelle11.A1" office:value-type="string"><text:p text:style-name="P19"><text:span text:style-name="T14">0</text:span><text:span text:style-name="T13">1110100</text:span></text:p></table:table-cell></table:table-row><table:table-row table:style-name="Tabelle11.1"><table:table-cell table:style-name="Tabelle11.A1" office:value-type="string"><text:p text:style-name="P27">5</text:p></table:table-cell><table:table-cell table:style-name="Tabelle11.B2" office:value-type="string"><text:p text:style-name="P19"><text:span text:style-name="T14">0</text:span><text:span text:style-name="T13">0110101</text:span></text:p></table:table-cell><table:table-cell table:style-name="Tabelle11.C2" office:value-type="string"><text:p text:style-name="P27">U</text:p></table:table-cell><table:table-cell table:style-name="Tabelle11.D2" office:value-type="string"><text:p text:style-name="P19"><text:span text:style-name="T14">0</text:span><text:span text:style-name="T13">1010101</text:span></text:p></table:table-cell><table:table-cell table:style-name="Tabelle11.A1" office:value-type="string"><text:p text:style-name="P27">u</text:p></table:table-cell><table:table-cell table:style-name="Tabelle11.A1" office:value-type="string"><text:p text:style-name="P19"><text:span text:style-name="T14">0</text:span><text:span text:style-name="T13">1110101</text:span></text:p></table:table-cell></table:table-row><table:table-row table:style-name="Tabelle11.1"><table:table-cell table:style-name="Tabelle11.A1" office:value-type="string"><text:p text:style-name="P27">6</text:p></table:table-cell><table:table-cell table:style-name="Tabelle11.B2" office:value-type="string"><text:p text:style-name="P19"><text:span text:style-name="T14">0</text:span><text:span text:style-name="T13">0110110</text:span></text:p></table:table-cell><table:table-cell table:style-name="Tabelle11.C2" office:value-type="string"><text:p text:style-name="P27">V</text:p></table:table-cell><table:table-cell table:style-name="Tabelle11.D2" office:value-type="string"><text:p text:style-name="P19"><text:span text:style-name="T14">0</text:span><text:span text:style-name="T13">1010110</text:span></text:p></table:table-cell><table:table-cell table:style-name="Tabelle11.A1" office:value-type="string"><text:p text:style-name="P27">v</text:p></table:table-cell><table:table-cell table:style-name="Tabelle11.A1" office:value-type="string"><text:p text:style-name="P19"><text:span text:style-name="T14">0</text:span><text:span text:style-name="T13">1110110</text:span></text:p></table:table-cell></table:table-row><table:table-row table:style-name="Tabelle11.1"><table:table-cell table:style-name="Tabelle11.A1" office:value-type="string"><text:p text:style-name="P27">7</text:p></table:table-cell><table:table-cell table:style-name="Tabelle11.B2" office:value-type="string"><text:p text:style-name="P19"><text:span text:style-name="T14">0</text:span><text:span text:style-name="T13">0110111</text:span></text:p></table:table-cell><table:table-cell table:style-name="Tabelle11.C2" office:value-type="string"><text:p text:style-name="P28">W</text:p></table:table-cell><table:table-cell table:style-name="Tabelle11.D2" office:value-type="string"><text:p text:style-name="P19"><text:span text:style-name="T14">0</text:span><text:span text:style-name="T13">1010111</text:span></text:p></table:table-cell><table:table-cell table:style-name="Tabelle11.A1" office:value-type="string"><text:p text:style-name="P27">w</text:p></table:table-cell><table:table-cell table:style-name="Tabelle11.A1" office:value-type="string"><text:p text:style-name="P19"><text:span text:style-name="T14">0</text:span><text:span text:style-name="T13">1110111</text:span></text:p></table:table-cell></table:table-row><table:table-row table:style-name="Tabelle11.1"><table:table-cell table:style-name="Tabelle11.A1" office:value-type="string"><text:p text:style-name="P27">8</text:p></table:table-cell><table:table-cell table:style-name="Tabelle11.B2" office:value-type="string"><text:p text:style-name="P19"><text:span text:style-name="T14">0</text:span><text:span text:style-name="T13">0111000</text:span></text:p></table:table-cell><table:table-cell table:style-name="Tabelle11.C2" office:value-type="string"><text:p text:style-name="P27">X</text:p></table:table-cell><table:table-cell table:style-name="Tabelle11.D2" office:value-type="string"><text:p text:style-name="P19"><text:span text:style-name="T14">0</text:span><text:span text:style-name="T13">1011000</text:span></text:p></table:table-cell><table:table-cell table:style-name="Tabelle11.A1" office:value-type="string"><text:p text:style-name="P27">x</text:p></table:table-cell><table:table-cell table:style-name="Tabelle11.A1" office:value-type="string"><text:p text:style-name="P19"><text:span text:style-name="T14">0</text:span><text:span text:style-name="T13">1111000</text:span></text:p></table:table-cell></table:table-row><table:table-row table:style-name="Tabelle11.1"><table:table-cell table:style-name="Tabelle11.A1" office:value-type="string"><text:p text:style-name="P27">9</text:p></table:table-cell><table:table-cell table:style-name="Tabelle11.B2" office:value-type="string"><text:p text:style-name="P19"><text:span text:style-name="T14">0</text:span><text:span text:style-name="T13">0111001</text:span></text:p></table:table-cell><table:table-cell table:style-name="Tabelle11.C2" office:value-type="string"><text:p text:style-name="P27">Y</text:p></table:table-cell><table:table-cell table:style-name="Tabelle11.D2" office:value-type="string"><text:p text:style-name="P19"><text:span text:style-name="T14">0</text:span><text:span text:style-name="T13">1011001</text:span></text:p></table:table-cell><table:table-cell table:style-name="Tabelle11.A1" office:value-type="string"><text:p text:style-name="P27">y</text:p></table:table-cell><table:table-cell table:style-name="Tabelle11.A1" office:value-type="string"><text:p text:style-name="P19"><text:span text:style-name="T14">0</text:span><text:span text:style-name="T13">1111001</text:span></text:p></table:table-cell></table:table-row><table:table-row table:style-name="Tabelle11.1"><table:table-cell table:style-name="Tabelle11.A1" office:value-type="string"><text:p text:style-name="P27">:</text:p></table:table-cell><table:table-cell table:style-name="Tabelle11.B2" office:value-type="string"><text:p text:style-name="P19"><text:span text:style-name="T14">0</text:span><text:span text:style-name="T13">0111010</text:span></text:p></table:table-cell><table:table-cell table:style-name="Tabelle11.C2" office:value-type="string"><text:p text:style-name="P27">Z</text:p></table:table-cell><table:table-cell table:style-name="Tabelle11.D2" office:value-type="string"><text:p text:style-name="P19"><text:span text:style-name="T14">0</text:span><text:span text:style-name="T13">1011010</text:span></text:p></table:table-cell><table:table-cell table:style-name="Tabelle11.A1" office:value-type="string"><text:p text:style-name="P27">z</text:p></table:table-cell><table:table-cell table:style-name="Tabelle11.A1" office:value-type="string"><text:p text:style-name="P19"><text:span text:style-name="T14">0</text:span><text:span text:style-name="T13">1111010</text:span></text:p></table:table-cell></table:table-row><table:table-row table:style-name="Tabelle11.1"><table:table-cell table:style-name="Tabelle11.A1" office:value-type="string"><text:p text:style-name="P27">;</text:p></table:table-cell><table:table-cell table:style-name="Tabelle11.B2" office:value-type="string"><text:p text:style-name="P19"><text:span text:style-name="T14">0</text:span><text:span text:style-name="T13">0111011</text:span></text:p></table:table-cell><table:table-cell table:style-name="Tabelle11.C2" office:value-type="string"><text:p text:style-name="P27">[</text:p></table:table-cell><table:table-cell table:style-name="Tabelle11.D2" office:value-type="string"><text:p text:style-name="P19"><text:span text:style-name="T14">0</text:span><text:span text:style-name="T13">1011011</text:span></text:p></table:table-cell><table:table-cell table:style-name="Tabelle11.A1" office:value-type="string"><text:p text:style-name="P27">{</text:p></table:table-cell><table:table-cell table:style-name="Tabelle11.A1" office:value-type="string"><text:p text:style-name="P19"><text:span text:style-name="T14">0</text:span><text:span text:style-name="T13">1111011</text:span></text:p></table:table-cell></table:table-row><table:table-row table:style-name="Tabelle11.1"><table:table-cell table:style-name="Tabelle11.A1" office:value-type="string"><text:p text:style-name="P27">&lt;</text:p></table:table-cell><table:table-cell table:style-name="Tabelle11.B2" office:value-type="string"><text:p text:style-name="P19"><text:span text:style-name="T14">0</text:span><text:span text:style-name="T13">0111100</text:span></text:p></table:table-cell><table:table-cell table:style-name="Tabelle11.C2" office:value-type="string"><text:p text:style-name="P27">\</text:p></table:table-cell><table:table-cell table:style-name="Tabelle11.D2" office:value-type="string"><text:p text:style-name="P19"><text:span text:style-name="T14">0</text:span><text:span text:style-name="T13">1011100</text:span></text:p></table:table-cell><table:table-cell table:style-name="Tabelle11.A1" office:value-type="string"><text:p text:style-name="P27">\</text:p></table:table-cell><table:table-cell table:style-name="Tabelle11.A1" office:value-type="string"><text:p text:style-name="P36"><text:span text:style-name="T16">0</text:span>1111<text:span text:style-name="T15">100</text:span></text:p></table:table-cell></table:table-row><table:table-row table:style-name="Tabelle11.1"><table:table-cell table:style-name="Tabelle11.A1" office:value-type="string"><text:p text:style-name="P27">=</text:p></table:table-cell><table:table-cell table:style-name="Tabelle11.B2" office:value-type="string"><text:p text:style-name="P19"><text:span text:style-name="T14">0</text:span><text:span text:style-name="T13">0111101</text:span></text:p></table:table-cell><table:table-cell table:style-name="Tabelle11.C2" office:value-type="string"><text:p text:style-name="P27">]</text:p></table:table-cell><table:table-cell table:style-name="Tabelle11.D2" office:value-type="string"><text:p text:style-name="P19"><text:span text:style-name="T14">0</text:span><text:span text:style-name="T13">1011101</text:span></text:p></table:table-cell><table:table-cell table:style-name="Tabelle11.A1" office:value-type="string"><text:p text:style-name="P27">}</text:p></table:table-cell><table:table-cell table:style-name="Tabelle11.A1" office:value-type="string"><text:p text:style-name="P19"><text:span text:style-name="T14">0</text:span><text:span text:style-name="T13">1111101</text:span></text:p></table:table-cell></table:table-row><table:table-row table:style-name="Tabelle11.1"><table:table-cell table:style-name="Tabelle11.A1" office:value-type="string"><text:p text:style-name="P27">&gt;</text:p></table:table-cell><table:table-cell table:style-name="Tabelle11.B2" office:value-type="string"><text:p text:style-name="P19"><text:span text:style-name="T14">0</text:span><text:span text:style-name="T13">0111110</text:span></text:p></table:table-cell><table:table-cell table:style-name="Tabelle11.C2" office:value-type="string"><text:p text:style-name="P27">^</text:p></table:table-cell><table:table-cell table:style-name="Tabelle11.D2" office:value-type="string"><text:p text:style-name="P19"><text:span text:style-name="T14">0</text:span><text:span text:style-name="T13">1011110</text:span></text:p></table:table-cell><table:table-cell table:style-name="Tabelle11.A1" office:value-type="string"><text:p text:style-name="P27">~</text:p></table:table-cell><table:table-cell table:style-name="Tabelle11.A1" office:value-type="string"><text:p text:style-name="P19"><text:span text:style-name="T14">0</text:span><text:span text:style-name="T13">1111110</text:span></text:p></table:table-cell></table:table-row><table:table-row table:style-name="Tabelle11.1"><table:table-cell table:style-name="Tabelle11.A1" office:value-type="string"><text:p text:style-name="P27">?</text:p></table:table-cell><table:table-cell table:style-name="Tabelle11.B2" office:value-type="string"><text:p text:style-name="P19"><text:span text:style-name="T14">0</text:span><text:span text:style-name="T13">0111111</text:span></text:p></table:table-cell><table:table-cell table:style-name="Tabelle11.C2" office:value-type="string"><text:p text:style-name="P27">_</text:p></table:table-cell><table:table-cell table:style-name="Tabelle11.D2" office:value-type="string"><text:p text:style-name="P19"><text:span text:style-name="T14">0</text:span><text:span text:style-name="T13">1011111</text:span></text:p></table:table-cell><table:table-cell table:style-name="Tabelle11.A1" office:value-type="string"><text:p text:style-name="P34"/></table:table-cell><table:table-cell table:style-name="Tabelle11.A1" office:value-type="string"><text:p text:style-name="P35"/></table:table-cell></table:table-row></table:table><text:p text:style-name="P7"/></draw:text-box></draw:frame></text:p>
      <text:p text:style-name="P33">ASCII ist ein weit verbreiterter Standard, um Zeichen binär darzustellen. ASCII verwendet 7 Bit für ein Zeichen. Die kleinste Datenmenge in modernen Computer ist ein Byte. So ist bei ASCII das erste Bit immer 0.</text:p>
      <text:h text:style-name="Heading_20_1" text:outline-level="1">Aufgaben</text:h>
      <text:list xml:id="list2844511310" text:style-name="L2">
        <text:list-item>
          <text:p text:style-name="P51"><text:span text:style-name="T18">Übersetzen</text:span> Sie die Nachricht <text:span text:style-name="T7">A.</text:span></text:p>
        </text:list-item>
        <text:list-item>
          <text:p text:style-name="P51"><text:span text:style-name="T18">Übersetzen</text:span> Sie die Nachricht <text:span text:style-name="T18">B.</text:span></text:p>
        </text:list-item>
        <text:list-item>
          <text:p text:style-name="P51">Schreiben <text:span text:style-name="T8">Sie bei Nachricht C</text:span> «Ich bin XX Jahre alt.» <text:span text:style-name="T7">in ASCII.</text:span></text:p>
        </text:list-item>
        <text:list-item>
          <text:p text:style-name="P52">Versuchen Sie, <text:span text:style-name="T18">ASCII</text:span> so zu erweitern, dass auch <text:span text:style-name="T18">Umlaute</text:span> dargestellt werden können.</text:p>
        </text:list-item>
        <text:list-item>
          <text:p text:style-name="P51">Verfassen Sie <text:span text:style-name="T7">bei Nachricht D </text:span>eine kurze eigene Nachricht, <text:span text:style-name="T21">die einen </text:span><text:span text:style-name="T5">Umlaut </text:span><text:span text:style-name="T6">(ä, ö oder ü) </text:span><text:span text:style-name="T21">enthält</text:span>, welche später von jemand anderem entziffert werden kann.</text:p>
        </text:list-item>
        <text:list-item>
          <text:p text:style-name="P53">Interpretieren Sie die Bitfolgen des <text:span text:style-name="T4">Leerzeichens</text:span>, <text:span text:style-name="T22">sowie der Buchstaben</text:span> <text:span text:style-name="T4">A</text:span> und <text:span text:style-name="T4">a</text:span> als binäre Zahl. Welche Werte erhalten Sie?</text:p>
        </text:list-item>
        <text:list-item>
          <text:p text:style-name="P54">Wie viele unterschiedliche Zeichen könn<text:span text:style-name="T20">t</text:span>en 7 und 8 <text:span text:style-name="T20">Bit maxmial </text:span>dargestellt werden?</text:p>
        </text:list-item>
      </text:list>
      <text:p text:style-name="P17">QR-Code</text:p>
      <text:h text:style-name="P46" text:outline-level="2"><draw:frame draw:style-name="fr1" draw:name="Rahmen4" text:anchor-type="paragraph" svg:x="9.589cm" svg:y="0.245cm" svg:width="7.28cm" draw:z-index="7"><draw:text-box fo:min-height="7.28cm"><text:p text:style-name="Illustration"><draw:frame draw:style-name="fr3" draw:name="Bild49" text:anchor-type="as-char" svg:y="-7.371cm" svg:width="7.28cm" style:rel-width="100%" svg:height="7.28cm" style:rel-height="scale" draw:z-index="8"><draw:image xlink:href="Pictures/10000000000001900000019086093E2C623E81B0.jpg" xlink:type="simple" xlink:show="embed" xlink:actuate="onLoad" draw:mime-type="image/jpeg"/></draw:frame><text:span text:style-name="T10"><text:line-break/></text:span>Nachricht</text:p></draw:text-box></draw:frame>Aufgaben</text:h>
      <text:list xml:id="list3029513441" text:style-name="L3">
        <text:list-item>
          <text:p text:style-name="P55">Entziffern Sie die <text:span text:style-name="T9">nebenstehende Nachricht.</text:span></text:p>
        </text:list-item>
        <text:list-item>
          <text:p text:style-name="P56">Recherchieren Sie zu QR-Codes: Wozu werden sie benutzt?</text:p>
        </text:list-item>
        <text:list-item>
          <text:p text:style-name="P56">Wozu dienen die drei Quadrate in den Ecken?</text:p>
        </text:list-item>
        <text:list-item>
          <text:p text:style-name="P56">Wo genau im QR-Code steckt die Nachricht?</text:p>
        </text:list-item>
        <text:list-item>
          <text:p text:style-name="P57">Öffnen Sie den QR-Code-Generator auf dem Handy (Link als QR-Code unten).</text:p>
        </text:list-item>
        <text:list-item>
          <text:p text:style-name="P57">Stellen Sie die Nachricht «Ich bin XX Jahre alt.» als QR-Code dar. Überprüfen Sie, ob das stimmt.</text:p>
        </text:list-item>
        <text:list-item>
          <text:p text:style-name="P57">Wie verändert sich der QR-Code, wenn die Nachricht länger bzw. kürzer wird?</text:p>
        </text:list-item>
        <text:list-item>
          <text:p text:style-name="P57">Können Sie einen QR-Code erzeugen, der eine Webseite öffnet?</text:p>
        </text:list-item>
        <text:list-item>
          <text:p text:style-name="P49"><draw:frame draw:style-name="fr1" draw:name="Rahmen3" text:anchor-type="paragraph" svg:x="0.986cm" svg:y="2.868cm" svg:width="5.292cm" draw:z-index="9"><draw:text-box fo:min-height="5.292cm"><text:p text:style-name="Figure"><draw:frame draw:style-name="fr3" draw:name="Bild51" text:anchor-type="as-char" svg:y="-5.583cm" svg:width="5.292cm" style:rel-width="100%" svg:height="5.292cm" style:rel-height="scale" draw:z-index="10"><draw:image xlink:href="Pictures/100002010000012C0000012BE8E9C008A995642D.png" xlink:type="simple" xlink:show="embed" xlink:actuate="onLoad" draw:mime-type="image/png"/></draw:frame><text:span text:style-name="T10"><text:line-break/></text:span>QR-Code-Generator</text:p></draw:text-box></draw:frame>Verfassen Sie eine eigene Nachricht, erstellen Sie davon einen QR-Code und schicken Sie diesen an den Lehrer/die Lehrerin.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OpenSymbol" svg:font-family="OpenSymbol" style:font-charset="x-symbol"/>
    <style:font-face style:name="Lohit Devanagari1" svg:font-family="'Lohit Devanagari'"/>
    <style:font-face style:name="StarSymbol" svg:font-family="StarSymbol"/>
    <style:font-face style:name="Noto Mono" svg:font-family="'Noto Mono'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Arial" svg:font-family="Arial" style:font-adornments="Fett" style:font-family-generic="swiss" style:font-pitch="variable"/>
    <style:font-face style:name="Arial1" svg:font-family="Arial" style:font-adornments="Standard" style:font-family-generic="swiss" style:font-pitch="variable"/>
    <style:font-face style:name="Liberation Sans" svg:font-family="'Liberation Sans'" style:font-family-generic="swiss" style:font-pitch="variable"/>
    <style:font-face style:name="Noto Sans" svg:font-family="'Noto Sans'" style:font-adornments="Fett" style:font-family-generic="swiss" style:font-pitch="variable"/>
    <style:font-face style:name="Noto Sans1" svg:font-family="'Noto Sans'" style:font-adornments="Standard" style:font-family-generic="swiss" style:font-pitch="variable"/>
    <style:font-face style:name="Lohit Devanagari" svg:font-family="'Lohit Devanagari'" style:font-family-generic="system" style:font-pitch="variable"/>
    <style:font-face style:name="Noto Sans2" svg:font-family="'Noto Sans'" style:font-family-generic="system" style:font-pitch="variable"/>
    <style:font-face style:name="Source Han Sans CN Regular" svg:font-family="'Source Han Sans CN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Noto Sans1" fo:font-family="'Noto Sans'" style:font-style-name="Standard" style:font-family-generic="swiss" style:font-pitch="variable" fo:font-size="11pt"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Source Han Sans CN Regular" style:font-family-asian="'Source Han Sans CN Regular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margin-top="0cm" fo:margin-bottom="0.212cm" style:contextual-spacing="false" fo:text-align="center" style:justify-single-word="false"/>
      <style:text-properties style:font-name="Noto Sans" fo:font-family="'Noto Sans'" style:font-style-name="Fett" style:font-family-generic="swiss" style:font-pitch="variable" fo:font-size="20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fo:margin-top="0.423cm" fo:margin-bottom="0.212cm" style:contextual-spacing="false" fo:text-align="start" style:justify-single-word="false" style:page-number="auto"/>
      <style:text-properties style:font-name="Noto Sans" fo:font-family="'Noto Sans'" style:font-style-name="Fett" style:font-family-generic="swiss" style:font-pitch="variable" fo:font-size="14pt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4cm" fo:margin-bottom="0.199cm" style:contextual-spacing="false"/>
      <style:text-properties style:font-name="Noto Sans" fo:font-family="'Noto Sans'" style:font-style-name="Fett" style:font-family-generic="swiss" style:font-pitch="variable" fo:font-size="10pt" fo:font-weight="bold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style:contextual-spacing="false"/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style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margin-top="0.106cm" fo:margin-bottom="0.106cm" style:contextual-spacing="false"/>
      <style:text-properties fo:font-size="80%" fo:font-weight="bold" style:font-size-asian="80%" style:font-weight-asian="bold" style:font-size-complex="80%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true" fo:text-indent="0cm" style:auto-text-indent="fals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TG_5f_Standard" style:display-name="ITG_Standard" style:family="paragraph" style:parent-style-name="Standard" style:class="text">
      <style:paragraph-properties fo:margin-left="0.199cm" fo:margin-right="0.199cm" fo:margin-top="0.101cm" fo:margin-bottom="0.199cm" style:contextual-spacing="false" fo:text-align="justify" style:justify-single-word="false" fo:text-indent="0cm" style:auto-text-indent="false" style:shadow="none"/>
      <style:text-properties style:font-name="Arial1" fo:font-family="Arial" style:font-style-name="Standard" style:font-family-generic="swiss" style:font-pitch="variable" fo:font-size="11pt" fo:background-color="transparent" style:font-size-asian="11pt" style:font-size-complex="11pt"/>
    </style:style>
    <style:style style:name="ITG_5f_Aufgabe_5f_Text" style:display-name="ITG_Aufgabe_Text" style:family="paragraph" style:parent-style-name="ITG_5f_Standard" style:list-style-name="Numbering_20_1" style:master-page-name="">
      <loext:graphic-properties draw:fill="none" draw:fill-color="#cfe7f5"/>
      <style:paragraph-properties fo:margin-left="1cm" fo:margin-right="0.499cm" fo:margin-top="0.101cm" fo:margin-bottom="0cm" style:contextual-spacing="false" fo:text-align="start" style:justify-single-word="false" fo:text-indent="-0.499cm" style:auto-text-indent="false" style:page-number="auto" fo:background-color="transparent" style:shadow="none" text:number-lines="true" text:line-number="1">
        <style:tab-stops/>
      </style:paragraph-properties>
      <style:text-properties fo:font-variant="normal" fo:text-transform="none" style:use-window-font-color="true" loext:opacity="0%" style:font-name="Arial" fo:font-family="Arial" style:font-style-name="Fett" style:font-family-generic="swiss" style:font-pitch="variable" fo:font-size="11pt" fo:letter-spacing="normal" fo:font-style="italic" fo:text-shadow="none" fo:font-weight="normal" fo:background-color="transparent" style:font-size-asian="13pt" style:font-style-asian="normal" style:font-size-complex="13pt" style:font-style-complex="normal"/>
    </style:style>
    <style:style style:name="Figure" style:family="paragraph" style:parent-style-name="Caption" style:class="extra"/>
    <style:style style:name="Illustration" style:family="paragraph" style:parent-style-name="Caption" style:class="extra"/>
    <style:style style:name="Frame_20_contents" style:display-name="Frame contents" style:family="paragraph" style:parent-style-name="Standard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4cm" fo:margin-right="0.4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list-style style:name="Numbering_20_1" style:display-name="Numbering 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0.099cm" fo:margin-left="0.49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0.6cm" fo:margin-left="1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1.099cm" fo:margin-left="1.49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1.6cm" fo:margin-left="2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2.099cm" fo:margin-left="2.49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2.6cm" fo:margin-left="3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3.099cm" fo:margin-left="3.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3.6cm" fo:margin-left="4.001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4.099cm" fo:margin-left="4.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4.6cm" fo:margin-left="5.001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text-properties officeooo:paragraph-rsid="0010483c"/>
    </style:style>
    <style:style style:name="MT1" style:family="text">
      <style:text-properties style:font-name="Noto Sans1" fo:font-size="11pt" officeooo:rsid="004739ea"/>
    </style:style>
    <style:style style:name="MT2" style:family="text">
      <style:text-properties officeooo:rsid="0029a436"/>
    </style:style>
    <style:style style:name="MT3" style:family="text">
      <style:text-properties officeooo:rsid="0011a15b"/>
    </style:style>
    <style:style style:name="Mfr1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  <style:page-layout style:name="Mpm1">
      <style:page-layout-properties fo:page-width="21.001cm" fo:page-height="29.7cm" style:num-format="1" style:print-orientation="portrait" fo:margin-top="1.499cm" fo:margin-bottom="1.499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Header"><text:tab/><text:tab/><text:span text:style-name="MT1">09</text:span><text:span text:style-name="MT2">.</text:span><text:span text:style-name="MT1">11</text:span><text:span text:style-name="MT2">.</text:span><text:span text:style-name="MT1">2020</text:span></text:p>
      </style:header>
      <style:footer>
        <text:p text:style-name="MP1"><draw:frame draw:style-name="Mfr1" draw:name="Bild50" text:anchor-type="as-char" svg:y="-0.342cm" svg:width="2.117cm" svg:height="0.397cm" draw:z-index="6"><draw:image xlink:href="Pictures/10002D8B000008450000018D74CEF80AF9C497CE.svg" xlink:type="simple" xlink:show="embed" xlink:actuate="onLoad" draw:mime-type="image/svg+xml"/><draw:image xlink:href="Pictures/100002010000004E0000000FB3D0C4E1BFDBDFDC.png" xlink:type="simple" xlink:show="embed" xlink:actuate="onLoad" draw:mime-type="image/png"/></draw:frame><text:s/><text:span text:style-name="MT3">Monika Eisenmann, Stefan Rothe<text:tab/><text:tab/>https://rothe.io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creation-date>2019-10-12T23:52:28.265101497</meta:creation-date>
    <dc:title>Standard Stefan</dc:title>
    <meta:editing-cycles>53</meta:editing-cycles>
    <meta:editing-duration>PT5H12M</meta:editing-duration>
    <meta:generator>LibreOffice/7.0.3.1$MacOSX_X86_64 LibreOffice_project/d7547858d014d4cf69878db179d326fc3483e082</meta:generator>
    <dc:date>2020-11-09T12:59:08.671712911</dc:date>
    <meta:document-statistic meta:table-count="9" meta:image-count="165" meta:object-count="0" meta:page-count="7" meta:paragraph-count="533" meta:word-count="934" meta:character-count="5015" meta:non-whitespace-character-count="4485"/>
    <meta:template xlink:type="simple" xlink:actuate="onRequest" xlink:title="Standard Stefan" xlink:href="../../../../../../.config/libreoffice/4/user/template/Vorlagen/Standard%20Stefan.ott" meta:date="2019-10-12T23:52:27.664529201"/>
  </office:meta>
</office:document-meta>
</file>