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DC000000DC67EC2D1C5173EF1B.png" manifest:media-type="image/png"/>
  <manifest:file-entry manifest:full-path="Pictures/100002010000003300000042F58AECB030FCBC00.png" manifest:media-type="image/png"/>
  <manifest:file-entry manifest:full-path="Pictures/100002010000003300000042847BFB6F38384584.png" manifest:media-type="image/png"/>
  <manifest:file-entry manifest:full-path="Pictures/1000018500000545000006D2F9A1642A30695AD0.svg" manifest:media-type="image/svg+xml"/>
  <manifest:file-entry manifest:full-path="Pictures/100002010000003300000042F7D21228F8631A39.png" manifest:media-type="image/png"/>
  <manifest:file-entry manifest:full-path="Pictures/1000017700000545000006D20777A4F8DDAB3FFC.svg" manifest:media-type="image/svg+xml"/>
  <manifest:file-entry manifest:full-path="Pictures/1000020100000033000000422A723F5F3488318E.png" manifest:media-type="image/png"/>
  <manifest:file-entry manifest:full-path="Pictures/100002010000003300000042F382D6FA9678E6DD.png" manifest:media-type="image/png"/>
  <manifest:file-entry manifest:full-path="Pictures/1000019300000545000006D2623459F4480F5D60.svg" manifest:media-type="image/svg+xml"/>
  <manifest:file-entry manifest:full-path="Pictures/1000013000000545000006D2B4C831E54F8F4792.svg" manifest:media-type="image/svg+xml"/>
  <manifest:file-entry manifest:full-path="Pictures/1000020100000033000000424D7EE9EE519C1D57.png" manifest:media-type="image/png"/>
  <manifest:file-entry manifest:full-path="Pictures/1000020100000033000000428AEBD229AFDAC11F.png" manifest:media-type="image/png"/>
  <manifest:file-entry manifest:full-path="Pictures/100002010000003300000042282AC1C7FC1797B7.png" manifest:media-type="image/png"/>
  <manifest:file-entry manifest:full-path="Pictures/1000020100000033000000427BC37753780ADA5E.png" manifest:media-type="image/png"/>
  <manifest:file-entry manifest:full-path="Pictures/1000017700000545000006D202D92F25121DF23D.svg" manifest:media-type="image/svg+xml"/>
  <manifest:file-entry manifest:full-path="Pictures/1000018500000545000006D22493EC05EC7C746A.svg" manifest:media-type="image/svg+xml"/>
  <manifest:file-entry manifest:full-path="Pictures/1000018500000545000006D252F5ED2F61B1DCD8.svg" manifest:media-type="image/svg+xml"/>
  <manifest:file-entry manifest:full-path="Pictures/1000017700000545000006D298A7A799A3D85F12.svg" manifest:media-type="image/svg+xml"/>
  <manifest:file-entry manifest:full-path="Pictures/10000201000000330000004221C537A25E54ACCB.png" manifest:media-type="image/png"/>
  <manifest:file-entry manifest:full-path="Pictures/100002010000003300000042100897F4A9ACCF1F.png" manifest:media-type="image/png"/>
  <manifest:file-entry manifest:full-path="Pictures/1000020100000033000000429DDD06BA03B9F7A3.png" manifest:media-type="image/png"/>
  <manifest:file-entry manifest:full-path="Pictures/1000018500000545000006D290D67E757AE53B7D.svg" manifest:media-type="image/svg+xml"/>
  <manifest:file-entry manifest:full-path="Pictures/100002010000003300000042FC4B163624E96BD6.png" manifest:media-type="image/png"/>
  <manifest:file-entry manifest:full-path="Pictures/1000018500000545000006D22B955D39C406142B.svg" manifest:media-type="image/svg+xml"/>
  <manifest:file-entry manifest:full-path="Pictures/10000201000000500000000F4E9CC975C562E390.png" manifest:media-type="image/png"/>
  <manifest:file-entry manifest:full-path="Pictures/1000019300000545000006D26EB01E2DE51EEC98.svg" manifest:media-type="image/svg+xml"/>
  <manifest:file-entry manifest:full-path="Pictures/1000000000000190000001904BA892B1B4986380.jpg" manifest:media-type="image/jpeg"/>
  <manifest:file-entry manifest:full-path="Pictures/1000016900000545000006D2B16A876192F49800.svg" manifest:media-type="image/svg+xml"/>
  <manifest:file-entry manifest:full-path="Pictures/1000017700000545000006D207136C905818672B.svg" manifest:media-type="image/svg+xml"/>
  <manifest:file-entry manifest:full-path="Pictures/1000019300000545000006D23D2E9751991796D9.svg" manifest:media-type="image/svg+xml"/>
  <manifest:file-entry manifest:full-path="Pictures/100002010000003300000042A65F96D4E2EB5833.png" manifest:media-type="image/png"/>
  <manifest:file-entry manifest:full-path="Pictures/1000019300000545000006D23EBBF847BB9E1C09.svg" manifest:media-type="image/svg+xml"/>
  <manifest:file-entry manifest:full-path="Pictures/1000018500000545000006D21BD4F4FB154FA247.svg" manifest:media-type="image/svg+xml"/>
  <manifest:file-entry manifest:full-path="Pictures/1000020100000033000000426744D39A581BF947.png" manifest:media-type="image/png"/>
  <manifest:file-entry manifest:full-path="Pictures/1000019300000545000006D2DF5B0780BC316E4E.svg" manifest:media-type="image/svg+xml"/>
  <manifest:file-entry manifest:full-path="Pictures/1000020100000033000000423171BB2007FFE853.png" manifest:media-type="image/png"/>
  <manifest:file-entry manifest:full-path="Pictures/1000017700000545000006D2B178EF751F3EC2BA.svg" manifest:media-type="image/svg+xml"/>
  <manifest:file-entry manifest:full-path="Pictures/1000020100000033000000428B0487A4E6136C8E.png" manifest:media-type="image/png"/>
  <manifest:file-entry manifest:full-path="Pictures/1000018500000545000006D2537D2C615B1FD476.svg" manifest:media-type="image/svg+xml"/>
  <manifest:file-entry manifest:full-path="Pictures/1000017700000545000006D2E5E15D1CF377528E.svg" manifest:media-type="image/svg+xml"/>
  <manifest:file-entry manifest:full-path="Pictures/1000018500000545000006D272A3EEA45FC3C3EA.svg" manifest:media-type="image/svg+xml"/>
  <manifest:file-entry manifest:full-path="Pictures/1000020100000033000000420715E2DF667AACE9.png" manifest:media-type="image/png"/>
  <manifest:file-entry manifest:full-path="Pictures/100002010000003300000042CDD15634D912560A.png" manifest:media-type="image/png"/>
  <manifest:file-entry manifest:full-path="Pictures/1000019300000545000006D20B4343AB02833CCD.svg" manifest:media-type="image/svg+xml"/>
  <manifest:file-entry manifest:full-path="Pictures/1000018500000545000006D23B82F7702B3DBD75.svg" manifest:media-type="image/svg+xml"/>
  <manifest:file-entry manifest:full-path="Pictures/10000201000000330000004280EE09CFDBAC4750.png" manifest:media-type="image/png"/>
  <manifest:file-entry manifest:full-path="Pictures/100002010000003300000042B029AD5517538103.png" manifest:media-type="image/png"/>
  <manifest:file-entry manifest:full-path="Pictures/100002010000003300000042250D4394EAA31884.png" manifest:media-type="image/png"/>
  <manifest:file-entry manifest:full-path="Pictures/10001DA600000DBF00000DBFB4211EF305652373.svg" manifest:media-type="image/svg+xml"/>
  <manifest:file-entry manifest:full-path="Pictures/100001A100000545000006D259796081D10331AE.svg" manifest:media-type="image/svg+xml"/>
  <manifest:file-entry manifest:full-path="Pictures/1000019300000545000006D2BF06D1DB941A73DA.svg" manifest:media-type="image/svg+xml"/>
  <manifest:file-entry manifest:full-path="Pictures/10002D8B000008450000018D74CEF80AF9C497CE.svg" manifest:media-type="image/svg+xml"/>
  <manifest:file-entry manifest:full-path="Pictures/100002010000003300000042A6635A24B4E1F1E9.png" manifest:media-type="image/png"/>
  <manifest:file-entry manifest:full-path="Pictures/1000020100000033000000425B8328803C4CC80A.png" manifest:media-type="image/png"/>
  <manifest:file-entry manifest:full-path="Pictures/1000017700000545000006D29D092C446C6E92D3.svg" manifest:media-type="image/svg+xml"/>
  <manifest:file-entry manifest:full-path="Pictures/1000017700000545000006D22B0667C9AEFB6F95.svg" manifest:media-type="image/svg+xml"/>
  <manifest:file-entry manifest:full-path="Pictures/10000201000000330000004262F6FCE9059383BE.png" manifest:media-type="image/png"/>
  <manifest:file-entry manifest:full-path="Pictures/1000018D00000545000006D26908BE33386B7D6E.svg" manifest:media-type="image/svg+xml"/>
  <manifest:file-entry manifest:full-path="Pictures/100001A100000545000006D2ADE69964652EC21D.svg" manifest:media-type="image/svg+xml"/>
  <manifest:file-entry manifest:full-path="Pictures/10000201000000330000004242B6A33A41D591EA.png" manifest:media-type="image/png"/>
  <manifest:file-entry manifest:full-path="Pictures/100002010000003300000042BF56D19EC978A809.png" manifest:media-type="image/png"/>
  <manifest:file-entry manifest:full-path="Pictures/1000017700000545000006D226CDAE555CC470B7.svg" manifest:media-type="image/svg+xml"/>
  <manifest:file-entry manifest:full-path="Pictures/1000020100000033000000421E2069651BE3F509.png" manifest:media-type="image/png"/>
  <manifest:file-entry manifest:full-path="Pictures/1000017700000545000006D24FBAB40A1648111A.svg" manifest:media-type="image/svg+xml"/>
  <manifest:file-entry manifest:full-path="Pictures/1000016900000545000006D20765CCEC50616546.svg" manifest:media-type="image/svg+xml"/>
  <manifest:file-entry manifest:full-path="Pictures/1000019300000545000006D261B6AF11CD648CD9.svg" manifest:media-type="image/svg+xml"/>
  <manifest:file-entry manifest:full-path="Pictures/100002010000003300000042C3804412D708DEBE.png" manifest:media-type="image/png"/>
  <manifest:file-entry manifest:full-path="Pictures/1000017700000545000006D27FFB1DC8C701A776.svg" manifest:media-type="image/svg+xml"/>
  <manifest:file-entry manifest:full-path="Pictures/100002010000003300000042D7924DFBBC25086D.png" manifest:media-type="image/png"/>
  <manifest:file-entry manifest:full-path="Pictures/100002010000003300000042D5CAB36374BAAE54.png" manifest:media-type="image/png"/>
  <manifest:file-entry manifest:full-path="Pictures/100002010000008500000085E97E1AE1E4DC93C4.png" manifest:media-type="image/png"/>
  <manifest:file-entry manifest:full-path="Pictures/1000020100000033000000426D3794F37B5B049D.png" manifest:media-type="image/png"/>
  <manifest:file-entry manifest:full-path="Pictures/10000201000000DC000000DC14E859C03C284949.png" manifest:media-type="image/png"/>
  <manifest:file-entry manifest:full-path="Pictures/100002010000003300000042086A9E14B85185E3.png" manifest:media-type="image/png"/>
  <manifest:file-entry manifest:full-path="Pictures/1000018500000545000006D2732B2FEA656DCB44.svg" manifest:media-type="image/svg+xml"/>
  <manifest:file-entry manifest:full-path="Pictures/1000020100000033000000421307EB360D577A3A.png" manifest:media-type="image/png"/>
  <manifest:file-entry manifest:full-path="Pictures/100002010000003300000042895C793C2E8CCAB7.png" manifest:media-type="image/png"/>
  <manifest:file-entry manifest:full-path="Pictures/100001A100000545000006D22C5BB0F84AAAADCE.svg" manifest:media-type="image/svg+xml"/>
  <manifest:file-entry manifest:full-path="Pictures/100002010000003300000042311F4A7D818ECE57.png" manifest:media-type="image/png"/>
  <manifest:file-entry manifest:full-path="styles.xml" manifest:media-type="text/xml"/>
  <manifest:file-entry manifest:full-path="layout-cache" manifest:media-type="application/binary"/>
  <manifest:file-entry manifest:full-path="Thumbnails/thumbnail.png" manifest:media-type="image/png"/>
  <manifest:file-entry manifest:full-path="Configurations2/" manifest:media-type="application/vnd.sun.xml.ui.configuration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StarSymbol" svg:font-family="StarSymbol"/>
    <style:font-face style:name="Noto Mono" svg:font-family="'Noto Mono'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adornments="Fett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e1" style:family="table">
      <style:table-properties style:width="15.988cm" fo:margin-left="0cm" fo:margin-top="0cm" fo:margin-bottom="0cm" table:align="left" style:writing-mode="lr-tb"/>
    </style:style>
    <style:style style:name="Tabelle1.A" style:family="table-column">
      <style:table-column-properties style:column-width="1.332cm"/>
    </style:style>
    <style:style style:name="Tabelle1.D" style:family="table-column">
      <style:table-column-properties style:column-width="1.334cm"/>
    </style:style>
    <style:style style:name="Tabelle1.K" style:family="table-column">
      <style:table-column-properties style:column-width="1.33cm"/>
    </style:style>
    <style:style style:name="Tabelle1.L" style:family="table-column">
      <style:table-column-properties style:column-width="1.337cm"/>
    </style:style>
    <style:style style:name="Tabelle1.1" style:family="table-row">
      <style:table-row-properties fo:keep-together="auto"/>
    </style:style>
    <style:style style:name="Tabelle1.A1" style:family="table-cell">
      <style:table-cell-properties fo:padding-left="0.009cm" fo:padding-right="0.009cm" fo:padding-top="0cm" fo:padding-bottom="0cm" fo:border="0.5pt solid #000000"/>
    </style:style>
    <style:style style:name="Tabelle9" style:family="table">
      <style:table-properties style:width="15.988cm" fo:margin-left="0cm" fo:margin-top="0cm" fo:margin-bottom="0cm" table:align="left" style:writing-mode="lr-tb"/>
    </style:style>
    <style:style style:name="Tabelle9.A" style:family="table-column">
      <style:table-column-properties style:column-width="1.332cm"/>
    </style:style>
    <style:style style:name="Tabelle9.D" style:family="table-column">
      <style:table-column-properties style:column-width="1.334cm"/>
    </style:style>
    <style:style style:name="Tabelle9.K" style:family="table-column">
      <style:table-column-properties style:column-width="1.33cm"/>
    </style:style>
    <style:style style:name="Tabelle9.L" style:family="table-column">
      <style:table-column-properties style:column-width="1.337cm"/>
    </style:style>
    <style:style style:name="Tabelle9.1" style:family="table-row">
      <style:table-row-properties fo:keep-together="auto"/>
    </style:style>
    <style:style style:name="Tabelle9.A1" style:family="table-cell">
      <style:table-cell-properties fo:padding-left="0.009cm" fo:padding-right="0.009cm" fo:padding-top="0cm" fo:padding-bottom="0cm" fo:border="0.5pt solid #000000"/>
    </style:style>
    <style:style style:name="Tabelle2" style:family="table">
      <style:table-properties style:width="16.02cm" fo:margin-top="0cm" fo:margin-bottom="0cm" table:align="left" style:writing-mode="lr-tb"/>
    </style:style>
    <style:style style:name="Tabelle2.A" style:family="table-column">
      <style:table-column-properties style:column-width="1.332cm"/>
    </style:style>
    <style:style style:name="Tabelle2.B" style:family="table-column">
      <style:table-column-properties style:column-width="1.334cm"/>
    </style:style>
    <style:style style:name="Tabelle2.L" style:family="table-column">
      <style:table-column-properties style:column-width="1.365cm"/>
    </style:style>
    <style:style style:name="Tabelle2.1" style:family="table-row">
      <style:table-row-properties fo:keep-together="auto"/>
    </style:style>
    <style:style style:name="Tabelle2.A1" style:family="table-cell">
      <style:table-cell-properties fo:padding-left="0.009cm" fo:padding-right="0.009cm" fo:padding-top="0cm" fo:padding-bottom="0cm" fo:border="0.5pt solid #000000"/>
    </style:style>
    <style:style style:name="Tabelle2.4" style:family="table-row">
      <style:table-row-properties style:min-row-height="0.115cm" fo:keep-together="auto"/>
    </style:style>
    <style:style style:name="Tabelle3" style:family="table">
      <style:table-properties style:width="16.02cm" fo:margin-top="0cm" fo:margin-bottom="0cm" table:align="left" style:writing-mode="lr-tb"/>
    </style:style>
    <style:style style:name="Tabelle3.A" style:family="table-column">
      <style:table-column-properties style:column-width="1.332cm"/>
    </style:style>
    <style:style style:name="Tabelle3.B" style:family="table-column">
      <style:table-column-properties style:column-width="1.334cm"/>
    </style:style>
    <style:style style:name="Tabelle3.L" style:family="table-column">
      <style:table-column-properties style:column-width="1.365cm"/>
    </style:style>
    <style:style style:name="Tabelle3.1" style:family="table-row">
      <style:table-row-properties fo:keep-together="auto"/>
    </style:style>
    <style:style style:name="Tabelle3.A1" style:family="table-cell">
      <style:table-cell-properties fo:padding-left="0.009cm" fo:padding-right="0.009cm" fo:padding-top="0cm" fo:padding-bottom="0cm" fo:border="0.5pt solid #000000"/>
    </style:style>
    <style:style style:name="Tabelle3.4" style:family="table-row">
      <style:table-row-properties style:min-row-height="0.115cm" fo:keep-together="auto"/>
    </style:style>
    <style:style style:name="Tabelle4" style:family="table">
      <style:table-properties style:width="15.988cm" fo:margin-top="0cm" fo:margin-bottom="0cm" table:align="center" style:writing-mode="lr-tb"/>
    </style:style>
    <style:style style:name="Tabelle4.A" style:family="table-column">
      <style:table-column-properties style:column-width="1.332cm"/>
    </style:style>
    <style:style style:name="Tabelle4.D" style:family="table-column">
      <style:table-column-properties style:column-width="1.334cm"/>
    </style:style>
    <style:style style:name="Tabelle4.K" style:family="table-column">
      <style:table-column-properties style:column-width="1.33cm"/>
    </style:style>
    <style:style style:name="Tabelle4.L" style:family="table-column">
      <style:table-column-properties style:column-width="1.337cm"/>
    </style:style>
    <style:style style:name="Tabelle4.1" style:family="table-row">
      <style:table-row-properties fo:keep-together="auto"/>
    </style:style>
    <style:style style:name="Tabelle4.A1" style:family="table-cell">
      <style:table-cell-properties fo:padding-left="0.009cm" fo:padding-right="0.009cm" fo:padding-top="0cm" fo:padding-bottom="0cm" fo:border="0.5pt solid #000000"/>
    </style:style>
    <style:style style:name="Tabelle8" style:family="table">
      <style:table-properties style:width="17cm" table:align="margins"/>
    </style:style>
    <style:style style:name="Tabelle8.A" style:family="table-column">
      <style:table-column-properties style:column-width="5.667cm" style:rel-column-width="21845*"/>
    </style:style>
    <style:style style:name="Tabelle8.A1" style:family="table-cell">
      <style:table-cell-properties fo:padding="0.097cm" fo:border="none"/>
    </style:style>
    <style:style style:name="Tabelle7" style:family="table">
      <style:table-properties style:width="14.489cm" fo:margin-top="0cm" fo:margin-bottom="0cm" table:align="center"/>
    </style:style>
    <style:style style:name="Tabelle7.A" style:family="table-column">
      <style:table-column-properties style:column-width="2.415cm"/>
    </style:style>
    <style:style style:name="Tabelle7.D" style:family="table-column">
      <style:table-column-properties style:column-width="2.417cm"/>
    </style:style>
    <style:style style:name="Tabelle7.F" style:family="table-column">
      <style:table-column-properties style:column-width="2.413cm"/>
    </style:style>
    <style:style style:name="Tabelle7.1" style:family="table-row">
      <style:table-row-properties style:min-row-height="0.002cm" fo:keep-together="auto"/>
    </style:style>
    <style:style style:name="Tabelle7.A1" style:family="table-cell">
      <style:table-cell-properties style:vertical-align="" fo:padding-left="0.191cm" fo:padding-right="0.191cm" fo:padding-top="0cm" fo:padding-bottom="0cm" fo:border="0.5pt solid #000000"/>
    </style:style>
    <style:style style:name="Tabelle10" style:family="table">
      <style:table-properties style:width="17.009cm" fo:margin-left="0cm" table:align="left"/>
    </style:style>
    <style:style style:name="Tabelle10.A" style:family="table-column">
      <style:table-column-properties style:column-width="2.173cm"/>
    </style:style>
    <style:style style:name="Tabelle10.B" style:family="table-column">
      <style:table-column-properties style:column-width="14.836cm"/>
    </style:style>
    <style:style style:name="Tabelle10.A1" style:family="table-cell">
      <style:table-cell-properties fo:padding="0.097cm" fo:border="none"/>
    </style:style>
    <style:style style:name="Tabelle10.2" style:family="table-row">
      <style:table-row-properties style:min-row-height="0.676cm"/>
    </style:style>
    <style:style style:name="Tabelle11" style:family="table">
      <style:table-properties style:width="9.303cm" fo:margin-top="0cm" fo:margin-bottom="0cm" table:align="left"/>
    </style:style>
    <style:style style:name="Tabelle11.A" style:family="table-column">
      <style:table-column-properties style:column-width="0.7cm"/>
    </style:style>
    <style:style style:name="Tabelle11.B" style:family="table-column">
      <style:table-column-properties style:column-width="2.401cm"/>
    </style:style>
    <style:style style:name="Tabelle11.1" style:family="table-row">
      <style:table-row-properties style:min-row-height="0.002cm" fo:keep-together="auto"/>
    </style:style>
    <style:style style:name="Tabelle11.A1" style:family="table-cell">
      <style:table-cell-properties style:vertical-align="" fo:padding-left="0.191cm" fo:padding-right="0.191cm" fo:padding-top="0cm" fo:padding-bottom="0cm" fo:border="0.5pt solid #000000"/>
    </style:style>
    <style:style style:name="Tabelle11.B1" style:family="table-cell">
      <style:table-cell-properties style:vertical-align="" style:border-line-width-right="0.005cm 0.005cm 0.005cm" fo:padding-left="0.191cm" fo:padding-right="0.191cm" fo:padding-top="0cm" fo:padding-bottom="0cm" fo:border-left="0.5pt solid #000000" fo:border-right="0.45pt double #000000" fo:border-top="0.5pt solid #000000" fo:border-bottom="0.5pt solid #000000"/>
    </style:style>
    <style:style style:name="Tabelle11.C1" style:family="table-cell">
      <style:table-cell-properties style:vertical-align="" style:border-line-width-left="0.005cm 0.005cm 0.005cm" fo:padding-left="0.191cm" fo:padding-right="0.191cm" fo:padding-top="0cm" fo:padding-bottom="0cm" fo:border-left="0.45pt double #000000" fo:border-right="none" fo:border-top="0.5pt solid #000000" fo:border-bottom="0.5pt solid #000000"/>
    </style:style>
    <style:style style:name="Tabelle11.D1" style:family="table-cell">
      <style:table-cell-properties style:vertical-align="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/>
    </style:style>
    <style:style style:name="Tabelle11.B2" style:family="table-cell">
      <style:table-cell-properties style:vertical-align="" style:border-line-width-right="0.005cm 0.005cm 0.005cm" fo:padding-left="0.191cm" fo:padding-right="0.191cm" fo:padding-top="0cm" fo:padding-bottom="0cm" fo:border-left="0.5pt solid #000000" fo:border-right="0.45pt double #000000" fo:border-top="none" fo:border-bottom="0.5pt solid #000000"/>
    </style:style>
    <style:style style:name="Tabelle11.C2" style:family="table-cell">
      <style:table-cell-properties style:vertical-align="" style:border-line-width-left="0.005cm 0.005cm 0.005cm" fo:padding-left="0.191cm" fo:padding-right="0.191cm" fo:padding-top="0cm" fo:padding-bottom="0cm" fo:border-left="0.45pt double #000000" fo:border-right="none" fo:border-top="none" fo:border-bottom="0.5pt solid #000000"/>
    </style:style>
    <style:style style:name="Tabelle11.D2" style:family="table-cell">
      <style:table-cell-properties style:vertical-align="" style:border-line-width-right="0.018cm 0.018cm 0.018cm" fo:padding-left="0.191cm" fo:padding-right="0.191cm" fo:padding-top="0cm" fo:padding-bottom="0cm" fo:border-left="0.5pt solid #000000" fo:border-right="1.5pt double #000000" fo:border-top="none" fo:border-bottom="0.5pt solid #000000"/>
    </style:style>
    <style:style style:name="Tabelle11.34" style:family="table-row">
      <style:table-row-properties style:min-row-height="0.616cm" fo:keep-together="auto"/>
    </style:style>
    <style:style style:name="Tabelle11.A3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e11.B34" style:family="table-cell">
      <style:table-cell-properties style:vertical-align="middle" style:border-line-width-right="0.005cm 0.005cm 0.005cm" fo:padding-left="0.191cm" fo:padding-right="0.191cm" fo:padding-top="0cm" fo:padding-bottom="0cm" fo:border-left="0.5pt solid #000000" fo:border-right="0.45pt double #000000" fo:border-top="none" fo:border-bottom="0.5pt solid #000000"/>
    </style:style>
    <style:style style:name="Tabelle11.C34" style:family="table-cell">
      <style:table-cell-properties style:vertical-align="middle" style:border-line-width-left="0.005cm 0.005cm 0.005cm" fo:padding-left="0.191cm" fo:padding-right="0.191cm" fo:padding-top="0cm" fo:padding-bottom="0cm" fo:border-left="0.45pt double #000000" fo:border-right="none" fo:border-top="none" fo:border-bottom="0.5pt solid #000000"/>
    </style:style>
    <style:style style:name="Tabelle11.D34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none" fo:border-bottom="0.5pt solid #000000"/>
    </style:style>
    <style:style style:name="Tabelle11.35" style:family="table-row">
      <style:table-row-properties style:min-row-height="0.577cm" fo:keep-together="auto"/>
    </style:style>
    <style:style style:name="P1" style:family="paragraph" style:parent-style-name="Footer">
      <style:text-properties officeooo:paragraph-rsid="0010483c"/>
    </style:style>
    <style:style style:name="P2" style:family="paragraph" style:parent-style-name="Standard">
      <style:text-properties officeooo:paragraph-rsid="0010483c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officeooo:paragraph-rsid="0024ba89"/>
    </style:style>
    <style:style style:name="P5" style:family="paragraph" style:parent-style-name="Standard">
      <style:paragraph-properties fo:text-align="center" style:justify-single-word="false"/>
      <style:text-properties officeooo:rsid="0027a79c" officeooo:paragraph-rsid="0027a79c"/>
    </style:style>
    <style:style style:name="P6" style:family="paragraph" style:parent-style-name="Standard">
      <style:text-properties officeooo:paragraph-rsid="0028f4b0"/>
    </style:style>
    <style:style style:name="P7" style:family="paragraph" style:parent-style-name="Standard">
      <style:text-properties fo:font-size="2pt" officeooo:paragraph-rsid="002cb03f" style:font-size-asian="1.75pt" style:font-size-complex="2pt"/>
    </style:style>
    <style:style style:name="P8" style:family="paragraph" style:parent-style-name="Standard">
      <style:text-properties officeooo:paragraph-rsid="00382e97"/>
    </style:style>
    <style:style style:name="P9" style:family="paragraph" style:parent-style-name="Table_20_Contents">
      <style:paragraph-properties fo:text-align="center" style:justify-single-word="false"/>
      <style:text-properties officeooo:rsid="0027a79c" officeooo:paragraph-rsid="0027a79c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Table_20_Contents">
      <style:paragraph-properties fo:text-align="center" style:justify-single-word="false"/>
      <style:text-properties officeooo:paragraph-rsid="0027a79c"/>
    </style:style>
    <style:style style:name="P12" style:family="paragraph" style:parent-style-name="Table_20_Contents">
      <style:paragraph-properties fo:text-align="start" style:justify-single-word="false"/>
      <style:text-properties officeooo:rsid="00382e97" officeooo:paragraph-rsid="00382e97"/>
    </style:style>
    <style:style style:name="P13" style:family="paragraph" style:parent-style-name="Text_20_body">
      <style:text-properties officeooo:paragraph-rsid="0038a450"/>
    </style:style>
    <style:style style:name="P14" style:family="paragraph" style:parent-style-name="Title">
      <style:paragraph-properties fo:break-before="page"/>
      <style:text-properties officeooo:rsid="0026a143" officeooo:paragraph-rsid="0026a143"/>
    </style:style>
    <style:style style:name="P15" style:family="paragraph" style:parent-style-name="Title">
      <style:paragraph-properties fo:break-before="page"/>
      <style:text-properties officeooo:rsid="0019ead1" officeooo:paragraph-rsid="0019ead1"/>
    </style:style>
    <style:style style:name="P16" style:family="paragraph" style:parent-style-name="Standard">
      <style:paragraph-properties fo:margin-left="0cm" fo:margin-right="0cm" style:line-height-at-least="0cm" fo:text-indent="0cm" style:auto-text-indent="false"/>
      <style:text-properties fo:background-color="transparent"/>
    </style:style>
    <style:style style:name="P17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fo:font-weight="bold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18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fo:font-weight="bold" officeooo:paragraph-rsid="002cb03f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19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20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fo:background-color="transparent" style:font-name-asian="Noto Sans2" style:font-size-asian="11pt" style:font-name-complex="Noto Sans2" style:font-size-complex="11pt"/>
    </style:style>
    <style:style style:name="P21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officeooo:paragraph-rsid="002cb03f" fo:background-color="transparent" style:font-name-asian="Noto Sans2" style:font-size-asian="11pt" style:font-name-complex="Noto Sans2" style:font-size-complex="11pt"/>
    </style:style>
    <style:style style:name="P22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officeooo:rsid="00444dc4" officeooo:paragraph-rsid="00444dc4" fo:background-color="transparent" style:font-name-asian="Noto Sans2" style:font-size-asian="11pt" style:font-name-complex="Noto Sans2" style:font-size-complex="11pt"/>
    </style:style>
    <style:style style:name="P23" style:family="paragraph" style:parent-style-name="Standard">
      <style:paragraph-properties fo:margin-left="0cm" fo:margin-right="0cm" style:line-height-at-least="0cm" fo:text-indent="0cm" style:auto-text-indent="false"/>
    </style:style>
    <style:style style:name="P24" style:family="paragraph" style:parent-style-name="Standard">
      <style:paragraph-properties fo:margin-left="0cm" fo:margin-right="0cm" style:line-height-at-least="0cm" fo:text-indent="0cm" style:auto-text-indent="false"/>
      <style:text-properties officeooo:rsid="003a5f46" officeooo:paragraph-rsid="003a5f46"/>
    </style:style>
    <style:style style:name="P25" style:family="paragraph" style:parent-style-name="Standard">
      <style:paragraph-properties fo:margin-left="0cm" fo:margin-right="0cm" fo:margin-top="0cm" fo:margin-bottom="0cm" loext:contextual-spacing="false" style:line-height-at-least="0cm" fo:text-align="end" style:justify-single-word="false" fo:text-indent="0cm" style:auto-text-indent="false">
        <style:tab-stops/>
      </style:paragraph-properties>
      <style:text-properties style:font-name="Noto Sans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26" style:family="paragraph" style:parent-style-name="Standard">
      <style:paragraph-properties fo:margin-left="0cm" fo:margin-right="0cm" fo:margin-top="0cm" fo:margin-bottom="0cm" loext:contextual-spacing="false" style:line-height-at-least="0cm" fo:text-indent="0cm" style:auto-text-indent="false">
        <style:tab-stops/>
      </style:paragraph-properties>
      <style:text-properties style:font-name="Noto Mono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27" style:family="paragraph" style:parent-style-name="Heading_20_1">
      <style:text-properties officeooo:paragraph-rsid="0038a450"/>
    </style:style>
    <style:style style:name="P28" style:family="paragraph" style:parent-style-name="Heading_20_1" style:list-style-name="">
      <style:paragraph-properties fo:text-align="start" style:justify-single-word="false" fo:orphans="2" fo:widows="2" fo:hyphenation-ladder-count="no-limit"/>
      <style:text-properties officeooo:rsid="00320a6a" officeooo:paragraph-rsid="004b32c6" fo:hyphenate="true" fo:hyphenation-remain-char-count="2" fo:hyphenation-push-char-count="2"/>
    </style:style>
    <style:style style:name="P29" style:family="paragraph" style:parent-style-name="Heading_20_1">
      <style:text-properties officeooo:rsid="00320a6a" officeooo:paragraph-rsid="0050579c"/>
    </style:style>
    <style:style style:name="P30" style:family="paragraph" style:parent-style-name="Heading_20_1">
      <style:text-properties officeooo:paragraph-rsid="00382e97"/>
    </style:style>
    <style:style style:name="P31" style:family="paragraph" style:parent-style-name="Heading_20_1">
      <style:paragraph-properties fo:break-before="page"/>
      <style:text-properties officeooo:rsid="002f1dc7" officeooo:paragraph-rsid="0038a450"/>
    </style:style>
    <style:style style:name="P32" style:family="paragraph" style:parent-style-name="Heading_20_1">
      <style:paragraph-properties fo:break-before="page"/>
      <style:text-properties officeooo:rsid="002f1dc7" officeooo:paragraph-rsid="002f1dc7"/>
    </style:style>
    <style:style style:name="P33" style:family="paragraph" style:parent-style-name="Heading_20_2">
      <style:text-properties officeooo:rsid="0028f4b0" officeooo:paragraph-rsid="0028f4b0"/>
    </style:style>
    <style:style style:name="P34" style:family="paragraph" style:parent-style-name="Heading_20_2">
      <style:text-properties officeooo:paragraph-rsid="0028f4b0"/>
    </style:style>
    <style:style style:name="P35" style:family="paragraph" style:parent-style-name="Heading_20_2">
      <style:text-properties officeooo:paragraph-rsid="0024ba89"/>
    </style:style>
    <style:style style:name="P36" style:family="paragraph" style:parent-style-name="Heading_20_2">
      <style:text-properties officeooo:rsid="0019ead1" officeooo:paragraph-rsid="0019ead1"/>
    </style:style>
    <style:style style:name="P37" style:family="paragraph" style:parent-style-name="List_20_Paragraph" style:list-style-name="WWNum1">
      <style:text-properties officeooo:paragraph-rsid="0010483c"/>
    </style:style>
    <style:style style:name="P38" style:family="paragraph" style:parent-style-name="List_20_Paragraph" style:list-style-name="WWNum1">
      <style:text-properties officeooo:paragraph-rsid="0029a436"/>
    </style:style>
    <style:style style:name="P39" style:family="paragraph" style:parent-style-name="List_20_Paragraph" style:list-style-name="WWNum1">
      <style:text-properties officeooo:paragraph-rsid="0051294d"/>
    </style:style>
    <style:style style:name="P40" style:family="paragraph" style:parent-style-name="List_20_Paragraph" style:list-style-name="L3">
      <style:text-properties officeooo:rsid="001a8305" officeooo:paragraph-rsid="001a8305"/>
    </style:style>
    <style:style style:name="P41" style:family="paragraph" style:parent-style-name="Standard" style:list-style-name="L1">
      <style:text-properties officeooo:paragraph-rsid="00382e97"/>
    </style:style>
    <style:style style:name="P42" style:family="paragraph" style:parent-style-name="Standard" style:list-style-name="L1">
      <style:text-properties officeooo:paragraph-rsid="004e9422"/>
    </style:style>
    <style:style style:name="P43" style:family="paragraph" style:parent-style-name="Standard" style:list-style-name="L2">
      <style:text-properties officeooo:paragraph-rsid="0033b01e"/>
    </style:style>
    <style:style style:name="P44" style:family="paragraph" style:parent-style-name="Standard" style:list-style-name="L2">
      <style:text-properties officeooo:rsid="001d54d6" officeooo:paragraph-rsid="003cb488"/>
    </style:style>
    <style:style style:name="P45" style:family="paragraph" style:parent-style-name="Standard" style:list-style-name="L2">
      <style:text-properties officeooo:rsid="003f3030" officeooo:paragraph-rsid="003f3030"/>
    </style:style>
    <style:style style:name="P46" style:family="paragraph" style:parent-style-name="Standard" style:list-style-name="L2">
      <style:text-properties officeooo:rsid="001dc87a" officeooo:paragraph-rsid="0033b01e"/>
    </style:style>
    <style:style style:name="P47" style:family="paragraph" style:parent-style-name="Standard" style:list-style-name="L3"/>
    <style:style style:name="P48" style:family="paragraph" style:parent-style-name="Standard" style:list-style-name="L3">
      <style:text-properties officeooo:paragraph-rsid="0019ead1"/>
    </style:style>
    <style:style style:name="P49" style:family="paragraph" style:parent-style-name="Standard" style:list-style-name="L3">
      <style:text-properties officeooo:paragraph-rsid="001a8305"/>
    </style:style>
    <style:style style:name="P50" style:family="paragraph" style:parent-style-name="Standard" style:list-style-name="L3">
      <style:text-properties officeooo:rsid="0019ead1" officeooo:paragraph-rsid="0019ead1"/>
    </style:style>
    <style:style style:name="P51" style:family="paragraph" style:parent-style-name="Standard" style:list-style-name="L3">
      <style:text-properties officeooo:rsid="001a8305" officeooo:paragraph-rsid="001a8305"/>
    </style:style>
    <style:style style:name="P52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Mono" fo:font-size="14pt" officeooo:paragraph-rsid="0038a450" fo:background-color="transparent" style:font-name-asian="Noto Sans2" style:font-size-asian="14pt" style:font-name-complex="Noto Sans2" style:font-size-complex="14pt"/>
    </style:style>
    <style:style style:name="P53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Mono" fo:font-size="14pt" officeooo:paragraph-rsid="002fc8e9" fo:background-color="transparent" style:font-name-asian="Noto Sans2" style:font-size-asian="14pt" style:font-name-complex="Noto Sans2" style:font-size-complex="14pt"/>
    </style:style>
    <style:style style:name="P54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Mono" fo:font-size="11pt" fo:background-color="transparent" style:font-name-asian="Noto Sans2" style:font-size-asian="11pt" style:font-name-complex="Noto Sans2" style:font-size-complex="11pt"/>
    </style:style>
    <style:style style:name="P55" style:family="paragraph" style:parent-style-name="Standard">
      <style:paragraph-properties fo:margin-left="0cm" fo:margin-right="0cm" style:line-height-at-least="0cm" fo:text-align="start" style:justify-single-word="false" fo:text-indent="0cm" style:auto-text-indent="false">
        <style:tab-stops/>
      </style:paragraph-properties>
      <style:text-properties fo:color="#000000" style:font-name="Noto Mono" fo:font-size="11pt" officeooo:rsid="0027a79c" officeooo:paragraph-rsid="00382e97" fo:background-color="transparent" style:font-name-asian="Noto Sans2" style:font-size-asian="11pt" style:font-name-complex="Noto Sans2" style:font-size-complex="11pt"/>
    </style:style>
    <style:style style:name="P56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Mono" officeooo:paragraph-rsid="002cb03f"/>
    </style:style>
    <style:style style:name="P57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Sans" fo:font-size="11pt" fo:font-weight="bold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58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000000" style:font-name="Noto Sans" fo:font-size="11pt" fo:font-weight="bold" officeooo:paragraph-rsid="002cb03f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59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Mono" fo:font-size="14pt" officeooo:paragraph-rsid="0038a450" style:font-size-asian="14pt" style:font-size-complex="14pt"/>
    </style:style>
    <style:style style:name="P60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9211e" style:font-name="Noto Mono" fo:font-size="14pt" officeooo:paragraph-rsid="004b32c6" fo:background-color="transparent" style:font-name-asian="Noto Sans2" style:font-size-asian="14pt" style:font-name-complex="Noto Sans2" style:font-size-complex="14pt"/>
    </style:style>
    <style:style style:name="P61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9211e" style:font-name="Noto Mono" fo:font-size="14pt" officeooo:paragraph-rsid="0051294d" style:font-size-asian="14pt" style:font-size-complex="14pt"/>
    </style:style>
    <style:style style:name="P62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9211e" style:font-name="Noto Mono" officeooo:rsid="0051294d" officeooo:paragraph-rsid="0051294d"/>
    </style:style>
    <style:style style:name="P63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fo:color="#c9211e" style:font-name="Noto Sans" fo:font-size="11pt" officeooo:rsid="0050579c" officeooo:paragraph-rsid="0050579c" fo:background-color="transparent" style:font-name-asian="Noto Sans2" style:font-size-asian="11pt" style:font-name-complex="Noto Sans2" style:font-size-complex="11pt"/>
    </style:style>
    <style:style style:name="P64" style:family="paragraph" style:parent-style-name="Standard">
      <style:paragraph-properties fo:margin-left="0cm" fo:margin-right="0cm" fo:margin-top="0cm" fo:margin-bottom="0cm" loext:contextual-spacing="false" style:line-height-at-least="0cm" fo:text-indent="0cm" style:auto-text-indent="false">
        <style:tab-stops/>
      </style:paragraph-properties>
      <style:text-properties fo:color="#000000" style:font-name="Noto Mono" fo:font-size="11pt" fo:font-weight="normal" officeooo:paragraph-rsid="002d9d72" fo:background-color="transparent" style:font-name-asian="Noto Sans2" style:font-size-asian="11pt" style:font-weight-asian="normal" style:font-name-complex="Noto Sans2" style:font-size-complex="11pt"/>
    </style:style>
    <style:style style:name="P65" style:family="paragraph" style:parent-style-name="Standard">
      <style:paragraph-properties fo:margin-left="0cm" fo:margin-right="0cm" fo:margin-top="0cm" fo:margin-bottom="0cm" loext:contextual-spacing="false" style:line-height-at-least="0cm" fo:text-align="end" style:justify-single-word="false" fo:text-indent="0cm" style:auto-text-indent="false">
        <style:tab-stops/>
      </style:paragraph-properties>
      <style:text-properties fo:color="#c9211e" style:font-name="Noto Sans" fo:font-size="11pt" fo:font-weight="normal" officeooo:rsid="0050579c" officeooo:paragraph-rsid="0050579c" fo:background-color="transparent" style:font-name-asian="Noto Sans2" style:font-size-asian="11pt" style:font-weight-asian="normal" style:font-name-complex="Noto Sans2" style:font-size-complex="11pt"/>
    </style:style>
    <style:style style:name="P66" style:family="paragraph" style:parent-style-name="Standard">
      <style:paragraph-properties fo:margin-left="0cm" fo:margin-right="0cm" fo:margin-top="0cm" fo:margin-bottom="0cm" loext:contextual-spacing="false" style:line-height-at-least="0cm" fo:text-indent="0cm" style:auto-text-indent="false">
        <style:tab-stops/>
      </style:paragraph-properties>
      <style:text-properties fo:color="#c9211e" style:font-name="Noto Mono" fo:font-size="11pt" fo:font-weight="normal" officeooo:rsid="0051294d" officeooo:paragraph-rsid="0051294d" fo:background-color="transparent" style:font-name-asian="Noto Sans2" style:font-size-asian="11pt" style:font-weight-asian="normal" style:font-name-complex="Noto Sans2" style:font-size-complex="11pt"/>
    </style:style>
    <style:style style:name="P67" style:family="paragraph" style:parent-style-name="Text_20_body">
      <style:text-properties fo:color="#000000" style:font-name="Noto Mono" fo:font-size="14pt" style:font-size-asian="14pt" style:font-size-complex="14pt"/>
    </style:style>
    <style:style style:name="P68" style:family="paragraph" style:parent-style-name="Text_20_body">
      <style:text-properties fo:color="#c9211e" style:font-name="Noto Mono" fo:font-size="14pt" officeooo:paragraph-rsid="0050579c" style:font-size-asian="14pt" style:font-size-complex="14pt"/>
    </style:style>
    <style:style style:name="P69" style:family="paragraph" style:parent-style-name="Text_20_body" style:list-style-name="">
      <style:paragraph-properties fo:text-align="start" style:justify-single-word="false" fo:orphans="2" fo:widows="2" fo:hyphenation-ladder-count="no-limit"/>
      <style:text-properties fo:color="#c9211e" fo:font-size="14pt" officeooo:rsid="00320a6a" officeooo:paragraph-rsid="004cef48" style:font-size-asian="14pt" style:font-size-complex="14pt" fo:hyphenate="true" fo:hyphenation-remain-char-count="2" fo:hyphenation-push-char-count="2"/>
    </style:style>
    <style:style style:name="P70" style:family="paragraph" style:parent-style-name="Title" style:list-style-name="WWNum1">
      <style:paragraph-properties fo:break-before="page"/>
      <style:text-properties officeooo:rsid="002a2388" officeooo:paragraph-rsid="002a2388"/>
    </style:style>
    <style:style style:name="P71" style:family="paragraph" style:parent-style-name="Title">
      <style:paragraph-properties fo:break-before="page"/>
      <style:text-properties officeooo:rsid="00382e97" officeooo:paragraph-rsid="00382e97"/>
    </style:style>
    <style:style style:name="T1" style:family="text">
      <style:text-properties officeooo:rsid="0029a436"/>
    </style:style>
    <style:style style:name="T2" style:family="text">
      <style:text-properties officeooo:rsid="0011a15b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3cb488" style:font-weight-asian="bold" style:font-weight-complex="bold"/>
    </style:style>
    <style:style style:name="T5" style:family="text">
      <style:text-properties officeooo:rsid="0012dd88"/>
    </style:style>
    <style:style style:name="T6" style:family="text">
      <style:text-properties officeooo:rsid="0014c3ae"/>
    </style:style>
    <style:style style:name="T7" style:family="text">
      <style:text-properties officeooo:rsid="0019ead1"/>
    </style:style>
    <style:style style:name="T8" style:family="text">
      <style:text-properties text:display="none"/>
    </style:style>
    <style:style style:name="T9" style:family="text">
      <style:text-properties officeooo:rsid="001e8632"/>
    </style:style>
    <style:style style:name="T10" style:family="text">
      <style:text-properties officeooo:rsid="0027a79c"/>
    </style:style>
    <style:style style:name="T11" style:family="text">
      <style:text-properties fo:font-size="11pt" fo:background-color="transparent" loext:char-shading-value="0" style:font-name-asian="Noto Sans2" style:font-size-asian="11pt" style:font-name-complex="Noto Sans2" style:font-size-complex="11pt"/>
    </style:style>
    <style:style style:name="T12" style:family="text">
      <style:text-properties fo:font-size="11pt" officeooo:rsid="0030ed9c" fo:background-color="transparent" loext:char-shading-value="0" style:font-name-asian="Noto Sans2" style:font-size-asian="11pt" style:font-name-complex="Noto Sans2" style:font-size-complex="11pt"/>
    </style:style>
    <style:style style:name="T13" style:family="text">
      <style:text-properties officeooo:rsid="002d9d72"/>
    </style:style>
    <style:style style:name="T14" style:family="text">
      <style:text-properties officeooo:rsid="0030ed9c"/>
    </style:style>
    <style:style style:name="T15" style:family="text">
      <style:text-properties officeooo:rsid="00320a6a"/>
    </style:style>
    <style:style style:name="T16" style:family="text">
      <style:text-properties officeooo:rsid="0033b01e"/>
    </style:style>
    <style:style style:name="T17" style:family="text">
      <style:text-properties officeooo:rsid="00382e97"/>
    </style:style>
    <style:style style:name="T18" style:family="text">
      <style:text-properties officeooo:rsid="003b753c"/>
    </style:style>
    <style:style style:name="T19" style:family="text">
      <style:text-properties officeooo:rsid="003cb488"/>
    </style:style>
    <style:style style:name="T20" style:family="text">
      <style:text-properties officeooo:rsid="00418cc8"/>
    </style:style>
    <style:style style:name="T21" style:family="text">
      <style:text-properties fo:color="#c9211e"/>
    </style:style>
    <style:style style:name="T22" style:family="text">
      <style:text-properties fo:color="#c9211e" officeooo:rsid="0048482f"/>
    </style:style>
    <style:style style:name="T23" style:family="text">
      <style:text-properties fo:color="#c9211e" officeooo:rsid="0049d99e"/>
    </style:style>
    <style:style style:name="T24" style:family="text">
      <style:text-properties fo:color="#c9211e" style:text-position="super 58%" officeooo:rsid="0049d99e"/>
    </style:style>
    <style:style style:name="T25" style:family="text">
      <style:text-properties fo:color="#c9211e" officeooo:rsid="004b32c6"/>
    </style:style>
    <style:style style:name="T26" style:family="text">
      <style:text-properties fo:color="#c9211e" officeooo:rsid="004e9422"/>
    </style:style>
    <style:style style:name="T27" style:family="text">
      <style:text-properties fo:color="#c9211e" style:font-name="Noto Sans" fo:font-size="11pt" officeooo:rsid="0049d99e"/>
    </style:style>
    <style:style style:name="T28" style:family="text">
      <style:text-properties fo:color="#c9211e" style:font-name="Noto Sans" fo:font-size="11pt" officeooo:rsid="004e9422"/>
    </style:style>
    <style:style style:name="T29" style:family="text">
      <style:text-properties fo:color="#c9211e" officeooo:rsid="0050579c"/>
    </style:style>
    <style:style style:name="T30" style:family="text">
      <style:text-properties fo:color="#c9211e" officeooo:rsid="0051294d"/>
    </style:style>
    <style:style style:name="T31" style:family="text">
      <style:text-properties fo:color="#c9211e" officeooo:rsid="0019ead1"/>
    </style:style>
    <style:style style:name="T32" style:family="text">
      <style:text-properties fo:color="#c9211e" officeooo:rsid="00523689"/>
    </style:style>
    <style:style style:name="T33" style:family="text">
      <style:text-properties fo:color="#c9211e" officeooo:rsid="005419f4"/>
    </style:style>
    <style:style style:name="T34" style:family="text">
      <style:text-properties officeooo:rsid="004b32c6"/>
    </style:style>
    <style:style style:name="T35" style:family="text">
      <style:text-properties style:font-name="Noto Mono" fo:background-color="transparent" loext:char-shading-value="0" style:font-name-asian="Noto Sans2" style:font-name-complex="Noto Sans2"/>
    </style:style>
    <style:style style:name="T36" style:family="text">
      <style:text-properties style:font-name="Noto Mono" officeooo:rsid="004b32c6" fo:background-color="transparent" loext:char-shading-value="0" style:font-name-asian="Noto Sans2" style:font-name-complex="Noto Sans2"/>
    </style:style>
    <style:style style:name="T37" style:family="text">
      <style:text-properties officeooo:rsid="0050579c"/>
    </style:style>
    <style:style style:name="T38" style:family="text">
      <style:text-properties officeooo:rsid="0030ed9c" fo:background-color="transparent" loext:char-shading-value="0" style:font-name-asian="Noto Sans2" style:font-name-complex="Noto Sans2"/>
    </style:style>
    <style:style style:name="T39" style:family="text">
      <style:text-properties officeooo:rsid="0050579c" fo:background-color="transparent" loext:char-shading-value="0" style:font-name-asian="Noto Sans2" style:font-name-complex="Noto Sans2"/>
    </style:style>
    <style:style style:name="T40" style:family="text">
      <style:text-properties officeooo:rsid="0051294d" fo:background-color="transparent" loext:char-shading-value="0" style:font-name-asian="Noto Sans2" style:font-name-complex="Noto Sans2"/>
    </style:style>
    <style:style style:name="T41" style:family="text">
      <style:text-properties fo:font-weight="normal" officeooo:rsid="0051294d" fo:background-color="transparent" loext:char-shading-value="0" style:font-name-asian="Noto Sans2" style:font-weight-asian="normal" style:font-name-complex="Noto Sans2"/>
    </style:style>
    <style:style style:name="T42" style:family="text">
      <style:text-properties fo:font-weight="normal" officeooo:rsid="0030ed9c" fo:background-color="transparent" loext:char-shading-value="0" style:font-name-asian="Noto Sans2" style:font-weight-asian="normal" style:font-name-complex="Noto Sans2"/>
    </style:style>
    <style:style style:name="T43" style:family="text">
      <style:text-properties officeooo:rsid="001a8305"/>
    </style:style>
    <style:style style:name="T44" style:family="text">
      <style:text-properties officeooo:rsid="005419f4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2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fo:margin-left="0cm" fo:margin-right="0cm" fo:margin-top="0cm" fo:margin-bottom="0cm" style:run-through="foreground" style:wrap="none" style:vertical-pos="from-top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8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Nachricht <text:span text:style-name="T5">A</text:span></text:h>
      <table:table table:name="Tabelle1" table:style-name="Tabelle1">
        <table:table-column table:style-name="Tabelle1.A" table:number-columns-repeated="3"/>
        <table:table-column table:style-name="Tabelle1.D"/>
        <table:table-column table:style-name="Tabelle1.A" table:number-columns-repeated="2"/>
        <table:table-column table:style-name="Tabelle1.D"/>
        <table:table-column table:style-name="Tabelle1.A" table:number-columns-repeated="3"/>
        <table:table-column table:style-name="Tabelle1.K"/>
        <table:table-column table:style-name="Tabelle1.L"/>
        <table:table-row table:style-name="Tabelle1.1">
          <table:table-cell table:style-name="Tabelle1.A1" office:value-type="string">
            <text:p text:style-name="Standard"><draw:frame draw:style-name="fr6" draw:name="Bild114" text:anchor-type="as-char" svg:width="1.199cm" svg:height="1.559cm" draw:z-index="10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15" text:anchor-type="as-char" svg:width="1.199cm" svg:height="1.559cm" draw:z-index="11"><draw:image xlink:href="Pictures/1000017700000545000006D202D92F25121DF23D.svg" xlink:type="simple" xlink:show="embed" xlink:actuate="onLoad" loext:mime-type="image/svg+xml"/><draw:image xlink:href="Pictures/1000020100000033000000426D3794F37B5B049D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16" text:anchor-type="as-char" svg:width="1.199cm" svg:height="1.559cm" draw:z-index="12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17" text:anchor-type="as-char" svg:width="1.199cm" svg:height="1.559cm" draw:z-index="13"><draw:image xlink:href="Pictures/1000018500000545000006D272A3EEA45FC3C3EA.svg" xlink:type="simple" xlink:show="embed" xlink:actuate="onLoad" loext:mime-type="image/svg+xml"/><draw:image xlink:href="Pictures/1000020100000033000000423171BB2007FFE853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18" text:anchor-type="as-char" svg:width="1.199cm" svg:height="1.559cm" draw:z-index="14"><draw:image xlink:href="Pictures/1000018500000545000006D272A3EEA45FC3C3EA.svg" xlink:type="simple" xlink:show="embed" xlink:actuate="onLoad" loext:mime-type="image/svg+xml"/><draw:image xlink:href="Pictures/1000020100000033000000423171BB2007FFE853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19" text:anchor-type="as-char" svg:width="1.199cm" svg:height="1.559cm" draw:z-index="27"><draw:image xlink:href="Pictures/1000019300000545000006D20B4343AB02833CCD.svg" xlink:type="simple" xlink:show="embed" xlink:actuate="onLoad" loext:mime-type="image/svg+xml"/><draw:image xlink:href="Pictures/10000201000000330000004221C537A25E54ACCB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20" text:anchor-type="as-char" svg:width="1.199cm" svg:height="1.559cm" draw:z-index="28"><draw:image xlink:href="Pictures/1000018500000545000006D2537D2C615B1FD476.svg" xlink:type="simple" xlink:show="embed" xlink:actuate="onLoad" loext:mime-type="image/svg+xml"/><draw:image xlink:href="Pictures/100002010000003300000042FC4B163624E96BD6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21" text:anchor-type="as-char" svg:width="1.199cm" svg:height="1.559cm" draw:z-index="29"><draw:image xlink:href="Pictures/1000018500000545000006D290D67E757AE53B7D.svg" xlink:type="simple" xlink:show="embed" xlink:actuate="onLoad" loext:mime-type="image/svg+xml"/><draw:image xlink:href="Pictures/100002010000003300000042CDD15634D912560A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22" text:anchor-type="as-char" svg:width="1.199cm" svg:height="1.559cm" draw:z-index="30"><draw:image xlink:href="Pictures/1000018500000545000006D290D67E757AE53B7D.svg" xlink:type="simple" xlink:show="embed" xlink:actuate="onLoad" loext:mime-type="image/svg+xml"/><draw:image xlink:href="Pictures/100002010000003300000042CDD15634D912560A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23" text:anchor-type="as-char" svg:width="1.199cm" svg:height="1.559cm" draw:z-index="31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><draw:frame draw:style-name="fr6" draw:name="Bild124" text:anchor-type="as-char" svg:width="1.199cm" svg:height="1.559cm" draw:z-index="32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</table:table-cell>
          <table:table-cell table:style-name="Tabelle1.A1" office:value-type="string">
            <text:p text:style-name="Standard"/>
          </table:table-cell>
        </table:table-row>
      </table:table>
      <text:h text:style-name="P33" text:outline-level="2">Nachricht B</text:h>
      <table:table table:name="Tabelle9" table:style-name="Tabelle9">
        <table:table-column table:style-name="Tabelle9.A" table:number-columns-repeated="3"/>
        <table:table-column table:style-name="Tabelle9.D"/>
        <table:table-column table:style-name="Tabelle9.A" table:number-columns-repeated="2"/>
        <table:table-column table:style-name="Tabelle9.D"/>
        <table:table-column table:style-name="Tabelle9.A" table:number-columns-repeated="3"/>
        <table:table-column table:style-name="Tabelle9.K"/>
        <table:table-column table:style-name="Tabelle9.L"/>
        <table:table-row table:style-name="Tabelle9.1">
          <table:table-cell table:style-name="Tabelle9.A1" office:value-type="string">
            <text:p text:style-name="P6"><draw:frame draw:style-name="fr6" draw:name="Bild125" text:anchor-type="as-char" svg:width="1.199cm" svg:height="1.559cm" draw:z-index="33"><draw:image xlink:href="Pictures/1000017700000545000006D2B178EF751F3EC2BA.svg" xlink:type="simple" xlink:show="embed" xlink:actuate="onLoad" loext:mime-type="image/svg+xml"/><draw:image xlink:href="Pictures/100002010000003300000042100897F4A9ACCF1F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26" text:anchor-type="as-char" svg:width="1.199cm" svg:height="1.559cm" draw:z-index="34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8" draw:name="Bild127" text:anchor-type="as-char" svg:y="-1.559cm" svg:width="1.199cm" svg:height="1.559cm" draw:z-index="3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28" text:anchor-type="as-char" svg:width="1.199cm" svg:height="1.559cm" draw:z-index="36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29" text:anchor-type="as-char" svg:width="1.199cm" svg:height="1.559cm" draw:z-index="37"><draw:image xlink:href="Pictures/1000018500000545000006D22493EC05EC7C746A.svg" xlink:type="simple" xlink:show="embed" xlink:actuate="onLoad" loext:mime-type="image/svg+xml"/><draw:image xlink:href="Pictures/100002010000003300000042F382D6FA9678E6DD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30" text:anchor-type="as-char" svg:width="1.199cm" svg:height="1.559cm" draw:z-index="38"><draw:image xlink:href="Pictures/1000017700000545000006D298A7A799A3D85F12.svg" xlink:type="simple" xlink:show="embed" xlink:actuate="onLoad" loext:mime-type="image/svg+xml"/><draw:image xlink:href="Pictures/1000020100000033000000426744D39A581BF947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31" text:anchor-type="as-char" svg:width="1.199cm" svg:height="1.559cm" draw:z-index="39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</table:table-cell>
          <table:table-cell table:style-name="Tabelle9.A1" office:value-type="string">
            <text:p text:style-name="P6"><draw:frame draw:style-name="fr6" draw:name="Bild132" text:anchor-type="as-char" svg:width="1.199cm" svg:height="1.559cm" draw:z-index="40"><draw:image xlink:href="Pictures/1000018500000545000006D22493EC05EC7C746A.svg" xlink:type="simple" xlink:show="embed" xlink:actuate="onLoad" loext:mime-type="image/svg+xml"/><draw:image xlink:href="Pictures/100002010000003300000042F382D6FA9678E6DD.png" xlink:type="simple" xlink:show="embed" xlink:actuate="onLoad" loext:mime-type="image/png"/></draw:frame></text:p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</table:table-row>
      </table:table>
      <text:h text:style-name="P34" text:outline-level="2">Nachricht <text:span text:style-name="T1">C</text:span></text:h>
      <table:table table:name="Tabelle2" table:style-name="Tabelle2">
        <table:table-column table:style-name="Tabelle2.A"/>
        <table:table-column table:style-name="Tabelle2.B"/>
        <table:table-column table:style-name="Tabelle2.A" table:number-columns-repeated="3"/>
        <table:table-column table:style-name="Tabelle2.B"/>
        <table:table-column table:style-name="Tabelle2.A" table:number-columns-repeated="4"/>
        <table:table-column table:style-name="Tabelle2.B"/>
        <table:table-column table:style-name="Tabelle2.L"/>
        <table:table-row table:style-name="Tabelle2.1">
          <table:table-cell table:style-name="Tabelle2.A1" office:value-type="string">
            <text:p text:style-name="P4"><draw:frame draw:style-name="fr6" draw:name="Image1" text:anchor-type="as-char" svg:width="1.199cm" svg:height="1.559cm" draw:z-index="125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2" text:anchor-type="as-char" svg:width="1.199cm" svg:height="1.559cm" draw:z-index="126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3" text:anchor-type="as-char" svg:width="1.199cm" svg:height="1.559cm" draw:z-index="127"><draw:image xlink:href="Pictures/1000019300000545000006D23EBBF847BB9E1C09.svg" xlink:type="simple" xlink:show="embed" xlink:actuate="onLoad" loext:mime-type="image/svg+xml"/><draw:image xlink:href="Pictures/100002010000003300000042282AC1C7FC1797B7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4" text:anchor-type="as-char" svg:width="1.199cm" svg:height="1.559cm" draw:z-index="128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58" text:anchor-type="as-char" svg:width="1.199cm" svg:height="1.559cm" draw:z-index="4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5" text:anchor-type="as-char" svg:width="1.199cm" svg:height="1.559cm" draw:z-index="129"><draw:image xlink:href="Pictures/1000019300000545000006D2BF06D1DB941A73DA.svg" xlink:type="simple" xlink:show="embed" xlink:actuate="onLoad" loext:mime-type="image/svg+xml"/><draw:image xlink:href="Pictures/1000020100000033000000422A723F5F3488318E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6" text:anchor-type="as-char" svg:width="1.199cm" svg:height="1.559cm" draw:z-index="130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7" text:anchor-type="as-char" svg:width="1.199cm" svg:height="1.559cm" draw:z-index="131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62" text:anchor-type="as-char" svg:width="1.199cm" svg:height="1.559cm" draw:z-index="42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8" text:anchor-type="as-char" svg:width="1.199cm" svg:height="1.559cm" draw:z-index="132"><draw:image xlink:href="Pictures/1000017700000545000006D2B178EF751F3EC2BA.svg" xlink:type="simple" xlink:show="embed" xlink:actuate="onLoad" loext:mime-type="image/svg+xml"/><draw:image xlink:href="Pictures/100002010000003300000042100897F4A9ACCF1F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9" text:anchor-type="as-char" svg:width="1.199cm" svg:height="1.559cm" draw:z-index="133"><draw:image xlink:href="Pictures/1000018500000545000006D2F9A1642A30695AD0.svg" xlink:type="simple" xlink:show="embed" xlink:actuate="onLoad" loext:mime-type="image/svg+xml"/><draw:image xlink:href="Pictures/100002010000003300000042F58AECB030FCBC0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0" text:anchor-type="as-char" svg:width="1.199cm" svg:height="1.559cm" draw:z-index="134"><draw:image xlink:href="Pictures/1000019300000545000006D2BF06D1DB941A73DA.svg" xlink:type="simple" xlink:show="embed" xlink:actuate="onLoad" loext:mime-type="image/svg+xml"/><draw:image xlink:href="Pictures/1000020100000033000000422A723F5F3488318E.png" xlink:type="simple" xlink:show="embed" xlink:actuate="onLoad" loext:mime-type="image/png"/></draw:frame></text:p>
          </table:table-cell>
        </table:table-row>
        <table:table-row table:style-name="Tabelle2.1">
          <table:table-cell table:style-name="Tabelle2.A1" office:value-type="string">
            <text:p text:style-name="P4"><draw:frame draw:style-name="fr6" draw:name="Bild66" text:anchor-type="as-char" svg:width="1.199cm" svg:height="1.559cm" draw:z-index="43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1" text:anchor-type="as-char" svg:width="1.199cm" svg:height="1.559cm" draw:z-index="135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2" text:anchor-type="as-char" svg:width="1.199cm" svg:height="1.559cm" draw:z-index="136"><draw:image xlink:href="Pictures/1000018500000545000006D23B82F7702B3DBD75.svg" xlink:type="simple" xlink:show="embed" xlink:actuate="onLoad" loext:mime-type="image/svg+xml"/><draw:image xlink:href="Pictures/100002010000003300000042250D4394EAA31884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3" text:anchor-type="as-char" svg:width="1.199cm" svg:height="1.559cm" draw:z-index="137"><draw:image xlink:href="Pictures/100001A100000545000006D259796081D10331AE.svg" xlink:type="simple" xlink:show="embed" xlink:actuate="onLoad" loext:mime-type="image/svg+xml"/><draw:image xlink:href="Pictures/1000020100000033000000425B8328803C4CC80A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4" text:anchor-type="as-char" svg:width="1.199cm" svg:height="1.559cm" draw:z-index="138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5" text:anchor-type="as-char" svg:width="1.199cm" svg:height="1.559cm" draw:z-index="139"><draw:image xlink:href="Pictures/1000017700000545000006D29D092C446C6E92D3.svg" xlink:type="simple" xlink:show="embed" xlink:actuate="onLoad" loext:mime-type="image/svg+xml"/><draw:image xlink:href="Pictures/100002010000003300000042B029AD551753810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6" text:anchor-type="as-char" svg:width="1.199cm" svg:height="1.559cm" draw:z-index="140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73" text:anchor-type="as-char" svg:y="-1.559cm" svg:width="1.199cm" svg:height="1.559cm" draw:z-index="44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7" text:anchor-type="as-char" svg:width="1.199cm" svg:height="1.559cm" draw:z-index="141"><draw:image xlink:href="Pictures/100001A100000545000006D259796081D10331AE.svg" xlink:type="simple" xlink:show="embed" xlink:actuate="onLoad" loext:mime-type="image/svg+xml"/><draw:image xlink:href="Pictures/1000020100000033000000425B8328803C4CC80A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8" text:anchor-type="as-char" svg:width="1.199cm" svg:height="1.559cm" draw:z-index="142"><draw:image xlink:href="Pictures/1000018500000545000006D272A3EEA45FC3C3EA.svg" xlink:type="simple" xlink:show="embed" xlink:actuate="onLoad" loext:mime-type="image/svg+xml"/><draw:image xlink:href="Pictures/1000020100000033000000423171BB2007FFE853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19" text:anchor-type="as-char" svg:width="1.199cm" svg:height="1.559cm" draw:z-index="143"><draw:image xlink:href="Pictures/1000017700000545000006D20777A4F8DDAB3FFC.svg" xlink:type="simple" xlink:show="embed" xlink:actuate="onLoad" loext:mime-type="image/svg+xml"/><draw:image xlink:href="Pictures/10000201000000330000004262F6FCE9059383BE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Image20" text:anchor-type="as-char" svg:width="1.199cm" svg:height="1.559cm" draw:z-index="144"><draw:image xlink:href="Pictures/100001A100000545000006D2ADE69964652EC21D.svg" xlink:type="simple" xlink:show="embed" xlink:actuate="onLoad" loext:mime-type="image/svg+xml"/><draw:image xlink:href="Pictures/100002010000003300000042895C793C2E8CCAB7.png" xlink:type="simple" xlink:show="embed" xlink:actuate="onLoad" loext:mime-type="image/png"/></draw:frame></text:p>
          </table:table-cell>
        </table:table-row>
        <table:table-row table:style-name="Tabelle2.1">
          <table:table-cell table:style-name="Tabelle2.A1" office:value-type="string">
            <text:p text:style-name="P4"><draw:frame draw:style-name="fr6" draw:name="Bild78" text:anchor-type="as-char" svg:width="1.199cm" svg:height="1.559cm" draw:z-index="7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79" text:anchor-type="as-char" svg:width="1.199cm" svg:height="1.559cm" draw:z-index="4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0" text:anchor-type="as-char" svg:width="1.199cm" svg:height="1.559cm" draw:z-index="46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1" text:anchor-type="as-char" svg:width="1.199cm" svg:height="1.559cm" draw:z-index="47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2" text:anchor-type="as-char" svg:width="1.199cm" svg:height="1.559cm" draw:z-index="48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3" text:anchor-type="as-char" svg:width="1.199cm" svg:height="1.559cm" draw:z-index="49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4" text:anchor-type="as-char" svg:width="1.199cm" svg:height="1.559cm" draw:z-index="5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5" text:anchor-type="as-char" svg:width="1.199cm" svg:height="1.559cm" draw:z-index="5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6" text:anchor-type="as-char" svg:width="1.199cm" svg:height="1.559cm" draw:z-index="52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7" text:anchor-type="as-char" svg:width="1.199cm" svg:height="1.559cm" draw:z-index="53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8" text:anchor-type="as-char" svg:width="1.199cm" svg:height="1.559cm" draw:z-index="6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89" text:anchor-type="as-char" svg:width="1.199cm" svg:height="1.559cm" draw:z-index="66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</table:table-row>
        <table:table-row table:style-name="Tabelle2.4">
          <table:table-cell table:style-name="Tabelle2.A1" office:value-type="string">
            <text:p text:style-name="P4"><draw:frame draw:style-name="fr6" draw:name="Bild90" text:anchor-type="as-char" svg:width="1.199cm" svg:height="1.559cm" draw:z-index="67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91" text:anchor-type="as-char" svg:y="-1.559cm" svg:width="1.199cm" svg:height="1.559cm" draw:z-index="68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92" text:anchor-type="as-char" svg:width="1.199cm" svg:height="1.559cm" draw:z-index="69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93" text:anchor-type="as-char" svg:y="-1.559cm" svg:width="1.199cm" svg:height="1.559cm" draw:z-index="7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94" text:anchor-type="as-char" svg:width="1.199cm" svg:height="1.559cm" draw:z-index="7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95" text:anchor-type="as-char" svg:y="-1.559cm" svg:width="1.199cm" svg:height="1.559cm" draw:z-index="72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96" text:anchor-type="as-char" svg:width="1.199cm" svg:height="1.559cm" draw:z-index="73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97" text:anchor-type="as-char" svg:y="-1.559cm" svg:width="1.199cm" svg:height="1.559cm" draw:z-index="74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98" text:anchor-type="as-char" svg:width="1.199cm" svg:height="1.559cm" draw:z-index="76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99" text:anchor-type="as-char" svg:y="-1.559cm" svg:width="1.199cm" svg:height="1.559cm" draw:z-index="77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6" draw:name="Bild100" text:anchor-type="as-char" svg:width="1.199cm" svg:height="1.559cm" draw:z-index="78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2.A1" office:value-type="string">
            <text:p text:style-name="P4"><draw:frame draw:style-name="fr8" draw:name="Bild101" text:anchor-type="as-char" svg:y="-1.559cm" svg:width="1.199cm" svg:height="1.559cm" draw:z-index="79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</table:table-row>
      </table:table>
      <text:h text:style-name="P35" text:outline-level="2">Nachricht <text:span text:style-name="T1">D</text:span></text:h>
      <table:table table:name="Tabelle3" table:style-name="Tabelle3">
        <table:table-column table:style-name="Tabelle3.A"/>
        <table:table-column table:style-name="Tabelle3.B"/>
        <table:table-column table:style-name="Tabelle3.A" table:number-columns-repeated="3"/>
        <table:table-column table:style-name="Tabelle3.B"/>
        <table:table-column table:style-name="Tabelle3.A" table:number-columns-repeated="4"/>
        <table:table-column table:style-name="Tabelle3.B"/>
        <table:table-column table:style-name="Tabelle3.L"/>
        <table:table-row table:style-name="Tabelle3.1">
          <table:table-cell table:style-name="Tabelle3.A1" office:value-type="string">
            <text:p text:style-name="P3"><draw:frame draw:style-name="fr6" draw:name="Image21" text:anchor-type="as-char" svg:width="1.199cm" svg:height="1.559cm" draw:z-index="145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2" text:anchor-type="as-char" svg:width="1.199cm" svg:height="1.559cm" draw:z-index="146"><draw:image xlink:href="Pictures/1000017700000545000006D2E5E15D1CF377528E.svg" xlink:type="simple" xlink:show="embed" xlink:actuate="onLoad" loext:mime-type="image/svg+xml"/><draw:image xlink:href="Pictures/100002010000003300000042D7924DFBBC25086D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3" text:anchor-type="as-char" svg:width="1.199cm" svg:height="1.559cm" draw:z-index="147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4" text:anchor-type="as-char" svg:width="1.199cm" svg:height="1.559cm" draw:z-index="148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5" text:anchor-type="as-char" svg:width="1.199cm" svg:height="1.559cm" draw:z-index="149"><draw:image xlink:href="Pictures/1000018500000545000006D272A3EEA45FC3C3EA.svg" xlink:type="simple" xlink:show="embed" xlink:actuate="onLoad" loext:mime-type="image/svg+xml"/><draw:image xlink:href="Pictures/1000020100000033000000423171BB2007FFE85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10" text:anchor-type="as-char" svg:width="1.199cm" svg:height="1.559cm" draw:z-index="8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6" text:anchor-type="as-char" svg:width="1.199cm" svg:height="1.559cm" draw:z-index="150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7" text:anchor-type="as-char" svg:width="1.199cm" svg:height="1.559cm" draw:z-index="151"><draw:image xlink:href="Pictures/1000018500000545000006D252F5ED2F61B1DCD8.svg" xlink:type="simple" xlink:show="embed" xlink:actuate="onLoad" loext:mime-type="image/svg+xml"/><draw:image xlink:href="Pictures/100002010000003300000042BF56D19EC978A809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8" text:anchor-type="as-char" svg:width="1.199cm" svg:height="1.559cm" draw:z-index="152"><draw:image xlink:href="Pictures/1000017700000545000006D226CDAE555CC470B7.svg" xlink:type="simple" xlink:show="embed" xlink:actuate="onLoad" loext:mime-type="image/svg+xml"/><draw:image xlink:href="Pictures/1000020100000033000000421E2069651BE3F509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29" text:anchor-type="as-char" svg:width="1.199cm" svg:height="1.559cm" draw:z-index="153"><draw:image xlink:href="Pictures/100001A100000545000006D259796081D10331AE.svg" xlink:type="simple" xlink:show="embed" xlink:actuate="onLoad" loext:mime-type="image/svg+xml"/><draw:image xlink:href="Pictures/1000020100000033000000425B8328803C4CC80A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0" text:anchor-type="as-char" svg:width="1.199cm" svg:height="1.559cm" draw:z-index="154"><draw:image xlink:href="Pictures/1000018500000545000006D252F5ED2F61B1DCD8.svg" xlink:type="simple" xlink:show="embed" xlink:actuate="onLoad" loext:mime-type="image/svg+xml"/><draw:image xlink:href="Pictures/100002010000003300000042BF56D19EC978A809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1" text:anchor-type="as-char" svg:width="1.199cm" svg:height="1.559cm" draw:z-index="155"><draw:image xlink:href="Pictures/1000018500000545000006D252F5ED2F61B1DCD8.svg" xlink:type="simple" xlink:show="embed" xlink:actuate="onLoad" loext:mime-type="image/svg+xml"/><draw:image xlink:href="Pictures/100002010000003300000042BF56D19EC978A809.png" xlink:type="simple" xlink:show="embed" xlink:actuate="onLoad" loext:mime-type="image/png"/></draw:frame></text:p>
          </table:table-cell>
        </table:table-row>
        <table:table-row table:style-name="Tabelle3.1">
          <table:table-cell table:style-name="Tabelle3.A1" office:value-type="string">
            <text:p text:style-name="P3"><draw:frame draw:style-name="fr6" draw:name="Bild4" text:anchor-type="as-char" svg:width="1.199cm" svg:height="1.559cm" draw:z-index="8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2" text:anchor-type="as-char" svg:width="1.199cm" svg:height="1.559cm" draw:z-index="156"><draw:image xlink:href="Pictures/1000019300000545000006D2BF06D1DB941A73DA.svg" xlink:type="simple" xlink:show="embed" xlink:actuate="onLoad" loext:mime-type="image/svg+xml"/><draw:image xlink:href="Pictures/1000020100000033000000422A723F5F3488318E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3" text:anchor-type="as-char" svg:width="1.199cm" svg:height="1.559cm" draw:z-index="157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4" text:anchor-type="as-char" svg:width="1.199cm" svg:height="1.559cm" draw:z-index="158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5" text:anchor-type="as-char" svg:width="1.199cm" svg:height="1.559cm" draw:z-index="159"><draw:image xlink:href="Pictures/1000018500000545000006D290D67E757AE53B7D.svg" xlink:type="simple" xlink:show="embed" xlink:actuate="onLoad" loext:mime-type="image/svg+xml"/><draw:image xlink:href="Pictures/100002010000003300000042CDD15634D912560A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12" text:anchor-type="as-char" svg:y="-1.559cm" svg:width="1.199cm" svg:height="1.559cm" draw:z-index="82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6" text:anchor-type="as-char" svg:width="1.199cm" svg:height="1.559cm" draw:z-index="160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7" text:anchor-type="as-char" svg:width="1.199cm" svg:height="1.559cm" draw:z-index="161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8" text:anchor-type="as-char" svg:width="1.199cm" svg:height="1.559cm" draw:z-index="162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39" text:anchor-type="as-char" svg:width="1.199cm" svg:height="1.559cm" draw:z-index="163"><draw:image xlink:href="Pictures/1000017700000545000006D20777A4F8DDAB3FFC.svg" xlink:type="simple" xlink:show="embed" xlink:actuate="onLoad" loext:mime-type="image/svg+xml"/><draw:image xlink:href="Pictures/10000201000000330000004262F6FCE9059383BE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0" text:anchor-type="as-char" svg:width="1.199cm" svg:height="1.559cm" draw:z-index="164"><draw:image xlink:href="Pictures/1000017700000545000006D22B0667C9AEFB6F95.svg" xlink:type="simple" xlink:show="embed" xlink:actuate="onLoad" loext:mime-type="image/svg+xml"/><draw:image xlink:href="Pictures/1000020100000033000000427BC37753780ADA5E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1" text:anchor-type="as-char" svg:width="1.199cm" svg:height="1.559cm" draw:z-index="165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</table:table-cell>
        </table:table-row>
        <table:table-row table:style-name="Tabelle3.1">
          <table:table-cell table:style-name="Tabelle3.A1" office:value-type="string">
            <text:p text:style-name="P3"><draw:frame draw:style-name="fr6" draw:name="Image42" text:anchor-type="as-char" svg:width="1.199cm" svg:height="1.559cm" draw:z-index="166"><draw:image xlink:href="Pictures/1000018500000545000006D22493EC05EC7C746A.svg" xlink:type="simple" xlink:show="embed" xlink:actuate="onLoad" loext:mime-type="image/svg+xml"/><draw:image xlink:href="Pictures/100002010000003300000042F382D6FA9678E6DD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3" text:anchor-type="as-char" svg:width="1.199cm" svg:height="1.559cm" draw:z-index="167"><draw:image xlink:href="Pictures/1000018500000545000006D22493EC05EC7C746A.svg" xlink:type="simple" xlink:show="embed" xlink:actuate="onLoad" loext:mime-type="image/svg+xml"/><draw:image xlink:href="Pictures/100002010000003300000042F382D6FA9678E6DD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4" text:anchor-type="as-char" svg:width="1.199cm" svg:height="1.559cm" draw:z-index="168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5" text:anchor-type="as-char" svg:width="1.199cm" svg:height="1.559cm" draw:z-index="169"><draw:image xlink:href="Pictures/1000017700000545000006D29D092C446C6E92D3.svg" xlink:type="simple" xlink:show="embed" xlink:actuate="onLoad" loext:mime-type="image/svg+xml"/><draw:image xlink:href="Pictures/100002010000003300000042B029AD5517538103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6" text:anchor-type="as-char" svg:width="1.199cm" svg:height="1.559cm" draw:z-index="170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Image47" text:anchor-type="as-char" svg:width="1.199cm" svg:height="1.559cm" draw:z-index="171"><draw:image xlink:href="Pictures/100001A100000545000006D2ADE69964652EC21D.svg" xlink:type="simple" xlink:show="embed" xlink:actuate="onLoad" loext:mime-type="image/svg+xml"/><draw:image xlink:href="Pictures/100002010000003300000042895C793C2E8CCAB7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1" text:anchor-type="as-char" svg:width="1.199cm" svg:height="1.559cm" draw:z-index="84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2" text:anchor-type="as-char" svg:width="1.199cm" svg:height="1.559cm" draw:z-index="8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3" text:anchor-type="as-char" svg:width="1.199cm" svg:height="1.559cm" draw:z-index="87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4" text:anchor-type="as-char" svg:width="1.199cm" svg:height="1.559cm" draw:z-index="88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5" text:anchor-type="as-char" svg:width="1.199cm" svg:height="1.559cm" draw:z-index="89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6" text:anchor-type="as-char" svg:width="1.199cm" svg:height="1.559cm" draw:z-index="9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</table:table-row>
        <table:table-row table:style-name="Tabelle3.4">
          <table:table-cell table:style-name="Tabelle3.A1" office:value-type="string">
            <text:p text:style-name="P3"><draw:frame draw:style-name="fr6" draw:name="Bild37" text:anchor-type="as-char" svg:width="1.199cm" svg:height="1.559cm" draw:z-index="9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38" text:anchor-type="as-char" svg:y="-1.559cm" svg:width="1.199cm" svg:height="1.559cm" draw:z-index="11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39" text:anchor-type="as-char" svg:width="1.199cm" svg:height="1.559cm" draw:z-index="111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40" text:anchor-type="as-char" svg:y="-1.559cm" svg:width="1.199cm" svg:height="1.559cm" draw:z-index="112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41" text:anchor-type="as-char" svg:width="1.199cm" svg:height="1.559cm" draw:z-index="113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42" text:anchor-type="as-char" svg:y="-1.559cm" svg:width="1.199cm" svg:height="1.559cm" draw:z-index="114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43" text:anchor-type="as-char" svg:width="1.199cm" svg:height="1.559cm" draw:z-index="115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44" text:anchor-type="as-char" svg:y="-1.559cm" svg:width="1.199cm" svg:height="1.559cm" draw:z-index="116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45" text:anchor-type="as-char" svg:width="1.199cm" svg:height="1.559cm" draw:z-index="117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46" text:anchor-type="as-char" svg:y="-1.559cm" svg:width="1.199cm" svg:height="1.559cm" draw:z-index="118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6" draw:name="Bild47" text:anchor-type="as-char" svg:width="1.199cm" svg:height="1.559cm" draw:z-index="119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  <table:table-cell table:style-name="Tabelle3.A1" office:value-type="string">
            <text:p text:style-name="P3"><draw:frame draw:style-name="fr8" draw:name="Bild48" text:anchor-type="as-char" svg:y="-1.559cm" svg:width="1.199cm" svg:height="1.559cm" draw:z-index="120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</table:table-cell>
        </table:table-row>
      </table:table>
      <text:p text:style-name="Standard"/>
      <text:p text:style-name="P14">Brailleschrift</text:p>
      <table:table table:name="Tabelle4" table:style-name="Tabelle4">
        <table:table-column table:style-name="Tabelle4.A" table:number-columns-repeated="3"/>
        <table:table-column table:style-name="Tabelle4.D"/>
        <table:table-column table:style-name="Tabelle4.A" table:number-columns-repeated="2"/>
        <table:table-column table:style-name="Tabelle4.D"/>
        <table:table-column table:style-name="Tabelle4.A" table:number-columns-repeated="3"/>
        <table:table-column table:style-name="Tabelle4.K"/>
        <table:table-column table:style-name="Tabelle4.L"/>
        <table:table-row table:style-name="Tabelle4.1">
          <table:table-cell table:style-name="Tabelle4.A1" office:value-type="string">
            <text:p text:style-name="P3"><draw:frame draw:style-name="fr8" draw:name="Bild53" text:anchor-type="as-char" svg:y="-1.559cm" svg:width="1.199cm" svg:height="1.559cm" draw:z-index="83"><draw:image xlink:href="Pictures/1000013000000545000006D2B4C831E54F8F4792.svg" xlink:type="simple" xlink:show="embed" xlink:actuate="onLoad" loext:mime-type="image/svg+xml"/><draw:image xlink:href="Pictures/10000201000000330000004280EE09CFDBAC4750.png" xlink:type="simple" xlink:show="embed" xlink:actuate="onLoad" loext:mime-type="image/png"/></draw:frame></text:p>
            <text:p text:style-name="P3">(leer)</text:p>
          </table:table-cell>
          <table:table-cell table:style-name="Tabelle4.A1" office:value-type="string">
            <text:p text:style-name="P3"><draw:frame draw:style-name="fr6" draw:name="Grafik 1" text:anchor-type="as-char" svg:width="1.199cm" svg:height="1.559cm" draw:z-index="54"><draw:image xlink:href="Pictures/100001A100000545000006D259796081D10331AE.svg" xlink:type="simple" xlink:show="embed" xlink:actuate="onLoad" loext:mime-type="image/svg+xml"/><draw:image xlink:href="Pictures/1000020100000033000000425B8328803C4CC80A.png" xlink:type="simple" xlink:show="embed" xlink:actuate="onLoad" loext:mime-type="image/png"/></draw:frame></text:p>
            <text:p text:style-name="P3"><text:span text:style-name="T9">a</text:span> / 1</text:p>
          </table:table-cell>
          <table:table-cell table:style-name="Tabelle4.A1" office:value-type="string">
            <text:p text:style-name="P3"><draw:frame draw:style-name="fr6" draw:name="Grafik 2" text:anchor-type="as-char" svg:width="1.199cm" svg:height="1.559cm" draw:z-index="55"><draw:image xlink:href="Pictures/1000019300000545000006D2BF06D1DB941A73DA.svg" xlink:type="simple" xlink:show="embed" xlink:actuate="onLoad" loext:mime-type="image/svg+xml"/><draw:image xlink:href="Pictures/1000020100000033000000422A723F5F3488318E.png" xlink:type="simple" xlink:show="embed" xlink:actuate="onLoad" loext:mime-type="image/png"/></draw:frame></text:p>
            <text:p text:style-name="P3"><text:span text:style-name="T9">b</text:span> / 2</text:p>
          </table:table-cell>
          <table:table-cell table:style-name="Tabelle4.A1" office:value-type="string">
            <text:p text:style-name="P3"><draw:frame draw:style-name="fr6" draw:name="Grafik 3" text:anchor-type="as-char" svg:width="1.199cm" svg:height="1.559cm" draw:z-index="56"><draw:image xlink:href="Pictures/1000019300000545000006D23EBBF847BB9E1C09.svg" xlink:type="simple" xlink:show="embed" xlink:actuate="onLoad" loext:mime-type="image/svg+xml"/><draw:image xlink:href="Pictures/100002010000003300000042282AC1C7FC1797B7.png" xlink:type="simple" xlink:show="embed" xlink:actuate="onLoad" loext:mime-type="image/png"/></draw:frame></text:p>
            <text:p text:style-name="P3"><text:span text:style-name="T9">c</text:span> / 3</text:p>
          </table:table-cell>
          <table:table-cell table:style-name="Tabelle4.A1" office:value-type="string">
            <text:p text:style-name="P3"><draw:frame draw:style-name="fr6" draw:name="Grafik 4" text:anchor-type="as-char" svg:width="1.199cm" svg:height="1.559cm" draw:z-index="57"><draw:image xlink:href="Pictures/1000018500000545000006D2F9A1642A30695AD0.svg" xlink:type="simple" xlink:show="embed" xlink:actuate="onLoad" loext:mime-type="image/svg+xml"/><draw:image xlink:href="Pictures/100002010000003300000042F58AECB030FCBC00.png" xlink:type="simple" xlink:show="embed" xlink:actuate="onLoad" loext:mime-type="image/png"/></draw:frame></text:p>
            <text:p text:style-name="P3"><text:span text:style-name="T9">d</text:span> / 4</text:p>
          </table:table-cell>
          <table:table-cell table:style-name="Tabelle4.A1" office:value-type="string">
            <text:p text:style-name="P3"><draw:frame draw:style-name="fr6" draw:name="Grafik 5" text:anchor-type="as-char" svg:width="1.199cm" svg:height="1.559cm" draw:z-index="58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/text:p>
            <text:p text:style-name="P3"><text:span text:style-name="T9">e</text:span> / 5</text:p>
          </table:table-cell>
          <table:table-cell table:style-name="Tabelle4.A1" office:value-type="string">
            <text:p text:style-name="P3"><draw:frame draw:style-name="fr6" draw:name="Grafik 6" text:anchor-type="as-char" svg:width="1.199cm" svg:height="1.559cm" draw:z-index="59"><draw:image xlink:href="Pictures/1000018500000545000006D22493EC05EC7C746A.svg" xlink:type="simple" xlink:show="embed" xlink:actuate="onLoad" loext:mime-type="image/svg+xml"/><draw:image xlink:href="Pictures/100002010000003300000042F382D6FA9678E6DD.png" xlink:type="simple" xlink:show="embed" xlink:actuate="onLoad" loext:mime-type="image/png"/></draw:frame></text:p>
            <text:p text:style-name="P3"><text:span text:style-name="T9">f</text:span> / 6</text:p>
          </table:table-cell>
          <table:table-cell table:style-name="Tabelle4.A1" office:value-type="string">
            <text:p text:style-name="P3"><draw:frame draw:style-name="fr6" draw:name="Grafik 7" text:anchor-type="as-char" svg:width="1.199cm" svg:height="1.559cm" draw:z-index="60"><draw:image xlink:href="Pictures/1000017700000545000006D24FBAB40A1648111A.svg" xlink:type="simple" xlink:show="embed" xlink:actuate="onLoad" loext:mime-type="image/svg+xml"/><draw:image xlink:href="Pictures/100002010000003300000042847BFB6F38384584.png" xlink:type="simple" xlink:show="embed" xlink:actuate="onLoad" loext:mime-type="image/png"/></draw:frame></text:p>
            <text:p text:style-name="P3"><text:span text:style-name="T9">g</text:span> / 7</text:p>
          </table:table-cell>
          <table:table-cell table:style-name="Tabelle4.A1" office:value-type="string">
            <text:p text:style-name="P3"><draw:frame draw:style-name="fr6" draw:name="Grafik 8" text:anchor-type="as-char" svg:width="1.199cm" svg:height="1.559cm" draw:z-index="61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  <text:p text:style-name="P3"><text:span text:style-name="T9">h</text:span> / 8</text:p>
          </table:table-cell>
          <table:table-cell table:style-name="Tabelle4.A1" office:value-type="string">
            <text:p text:style-name="P3"><draw:frame draw:style-name="fr6" draw:name="Grafik 9" text:anchor-type="as-char" svg:width="1.199cm" svg:height="1.559cm" draw:z-index="62"><draw:image xlink:href="Pictures/1000019300000545000006D26EB01E2DE51EEC98.svg" xlink:type="simple" xlink:show="embed" xlink:actuate="onLoad" loext:mime-type="image/svg+xml"/><draw:image xlink:href="Pictures/100002010000003300000042A65F96D4E2EB5833.png" xlink:type="simple" xlink:show="embed" xlink:actuate="onLoad" loext:mime-type="image/png"/></draw:frame></text:p>
            <text:p text:style-name="P3"><text:span text:style-name="T9">i</text:span> / 9</text:p>
          </table:table-cell>
          <table:table-cell table:style-name="Tabelle4.A1" office:value-type="string">
            <text:p text:style-name="P3"><draw:frame draw:style-name="fr6" draw:name="Grafik 10" text:anchor-type="as-char" svg:width="1.199cm" svg:height="1.559cm" draw:z-index="63"><draw:image xlink:href="Pictures/1000018500000545000006D23B82F7702B3DBD75.svg" xlink:type="simple" xlink:show="embed" xlink:actuate="onLoad" loext:mime-type="image/svg+xml"/><draw:image xlink:href="Pictures/100002010000003300000042250D4394EAA31884.png" xlink:type="simple" xlink:show="embed" xlink:actuate="onLoad" loext:mime-type="image/png"/></draw:frame></text:p>
            <text:p text:style-name="P3"><text:span text:style-name="T9">j</text:span> / 0</text:p>
          </table:table-cell>
          <table:table-cell table:style-name="Tabelle4.A1" office:value-type="string">
            <text:p text:style-name="P3"><draw:frame draw:style-name="fr6" draw:name="Grafik 11" text:anchor-type="as-char" svg:width="1.199cm" svg:height="1.559cm" draw:z-index="64"><draw:image xlink:href="Pictures/1000019300000545000006D20B4343AB02833CCD.svg" xlink:type="simple" xlink:show="embed" xlink:actuate="onLoad" loext:mime-type="image/svg+xml"/><draw:image xlink:href="Pictures/10000201000000330000004221C537A25E54ACCB.png" xlink:type="simple" xlink:show="embed" xlink:actuate="onLoad" loext:mime-type="image/png"/></draw:frame></text:p>
            <text:p text:style-name="P3">k</text:p>
          </table:table-cell>
        </table:table-row>
        <table:table-row table:style-name="Tabelle4.1">
          <table:table-cell table:style-name="Tabelle4.A1" office:value-type="string">
            <text:p text:style-name="P3"><draw:frame draw:style-name="fr6" draw:name="Grafik 12" text:anchor-type="as-char" svg:width="1.199cm" svg:height="1.559cm" draw:z-index="15"><draw:image xlink:href="Pictures/1000018500000545000006D272A3EEA45FC3C3EA.svg" xlink:type="simple" xlink:show="embed" xlink:actuate="onLoad" loext:mime-type="image/svg+xml"/><draw:image xlink:href="Pictures/1000020100000033000000423171BB2007FFE853.png" xlink:type="simple" xlink:show="embed" xlink:actuate="onLoad" loext:mime-type="image/png"/></draw:frame></text:p>
            <text:p text:style-name="P3">l</text:p>
          </table:table-cell>
          <table:table-cell table:style-name="Tabelle4.A1" office:value-type="string">
            <text:p text:style-name="P3"><draw:frame draw:style-name="fr6" draw:name="Grafik 13" text:anchor-type="as-char" svg:width="1.199cm" svg:height="1.559cm" draw:z-index="16"><draw:image xlink:href="Pictures/1000018500000545000006D290D67E757AE53B7D.svg" xlink:type="simple" xlink:show="embed" xlink:actuate="onLoad" loext:mime-type="image/svg+xml"/><draw:image xlink:href="Pictures/100002010000003300000042CDD15634D912560A.png" xlink:type="simple" xlink:show="embed" xlink:actuate="onLoad" loext:mime-type="image/png"/></draw:frame></text:p>
            <text:p text:style-name="P3">m</text:p>
          </table:table-cell>
          <table:table-cell table:style-name="Tabelle4.A1" office:value-type="string">
            <text:p text:style-name="P3"><draw:frame draw:style-name="fr6" draw:name="Grafik 14" text:anchor-type="as-char" svg:width="1.199cm" svg:height="1.559cm" draw:z-index="17"><draw:image xlink:href="Pictures/1000017700000545000006D207136C905818672B.svg" xlink:type="simple" xlink:show="embed" xlink:actuate="onLoad" loext:mime-type="image/svg+xml"/><draw:image xlink:href="Pictures/1000020100000033000000428AEBD229AFDAC11F.png" xlink:type="simple" xlink:show="embed" xlink:actuate="onLoad" loext:mime-type="image/png"/></draw:frame></text:p>
            <text:p text:style-name="P3">n</text:p>
          </table:table-cell>
          <table:table-cell table:style-name="Tabelle4.A1" office:value-type="string">
            <text:p text:style-name="P3"><draw:frame draw:style-name="fr6" draw:name="Grafik 15" text:anchor-type="as-char" svg:width="1.199cm" svg:height="1.559cm" draw:z-index="18"><draw:image xlink:href="Pictures/1000018500000545000006D2537D2C615B1FD476.svg" xlink:type="simple" xlink:show="embed" xlink:actuate="onLoad" loext:mime-type="image/svg+xml"/><draw:image xlink:href="Pictures/100002010000003300000042FC4B163624E96BD6.png" xlink:type="simple" xlink:show="embed" xlink:actuate="onLoad" loext:mime-type="image/png"/></draw:frame></text:p>
            <text:p text:style-name="P3">o</text:p>
          </table:table-cell>
          <table:table-cell table:style-name="Tabelle4.A1" office:value-type="string">
            <text:p text:style-name="P3"><draw:frame draw:style-name="fr6" draw:name="Grafik 16" text:anchor-type="as-char" svg:width="1.199cm" svg:height="1.559cm" draw:z-index="19"><draw:image xlink:href="Pictures/1000017700000545000006D226CDAE555CC470B7.svg" xlink:type="simple" xlink:show="embed" xlink:actuate="onLoad" loext:mime-type="image/svg+xml"/><draw:image xlink:href="Pictures/1000020100000033000000421E2069651BE3F509.png" xlink:type="simple" xlink:show="embed" xlink:actuate="onLoad" loext:mime-type="image/png"/></draw:frame></text:p>
            <text:p text:style-name="P3">p</text:p>
          </table:table-cell>
          <table:table-cell table:style-name="Tabelle4.A1" office:value-type="string">
            <text:p text:style-name="P3"><draw:frame draw:style-name="fr6" draw:name="Grafik 17" text:anchor-type="as-char" svg:width="1.199cm" svg:height="1.559cm" draw:z-index="20"><draw:image xlink:href="Pictures/1000016900000545000006D20765CCEC50616546.svg" xlink:type="simple" xlink:show="embed" xlink:actuate="onLoad" loext:mime-type="image/svg+xml"/><draw:image xlink:href="Pictures/100002010000003300000042C3804412D708DEBE.png" xlink:type="simple" xlink:show="embed" xlink:actuate="onLoad" loext:mime-type="image/png"/></draw:frame></text:p>
            <text:p text:style-name="P3">q</text:p>
          </table:table-cell>
          <table:table-cell table:style-name="Tabelle4.A1" office:value-type="string">
            <text:p text:style-name="P3"><draw:frame draw:style-name="fr6" draw:name="Grafik 18" text:anchor-type="as-char" svg:width="1.199cm" svg:height="1.559cm" draw:z-index="21"><draw:image xlink:href="Pictures/1000017700000545000006D29D092C446C6E92D3.svg" xlink:type="simple" xlink:show="embed" xlink:actuate="onLoad" loext:mime-type="image/svg+xml"/><draw:image xlink:href="Pictures/100002010000003300000042B029AD5517538103.png" xlink:type="simple" xlink:show="embed" xlink:actuate="onLoad" loext:mime-type="image/png"/></draw:frame></text:p>
            <text:p text:style-name="P3">r</text:p>
          </table:table-cell>
          <table:table-cell table:style-name="Tabelle4.A1" office:value-type="string">
            <text:p text:style-name="P3"><draw:frame draw:style-name="fr6" draw:name="Grafik 19" text:anchor-type="as-char" svg:width="1.199cm" svg:height="1.559cm" draw:z-index="22"><draw:image xlink:href="Pictures/1000018500000545000006D252F5ED2F61B1DCD8.svg" xlink:type="simple" xlink:show="embed" xlink:actuate="onLoad" loext:mime-type="image/svg+xml"/><draw:image xlink:href="Pictures/100002010000003300000042BF56D19EC978A809.png" xlink:type="simple" xlink:show="embed" xlink:actuate="onLoad" loext:mime-type="image/png"/></draw:frame></text:p>
            <text:p text:style-name="P3">s</text:p>
          </table:table-cell>
          <table:table-cell table:style-name="Tabelle4.A1" office:value-type="string">
            <text:p text:style-name="P3"><draw:frame draw:style-name="fr6" draw:name="Grafik 20" text:anchor-type="as-char" svg:width="1.199cm" svg:height="1.559cm" draw:z-index="23"><draw:image xlink:href="Pictures/1000017700000545000006D20777A4F8DDAB3FFC.svg" xlink:type="simple" xlink:show="embed" xlink:actuate="onLoad" loext:mime-type="image/svg+xml"/><draw:image xlink:href="Pictures/10000201000000330000004262F6FCE9059383BE.png" xlink:type="simple" xlink:show="embed" xlink:actuate="onLoad" loext:mime-type="image/png"/></draw:frame></text:p>
            <text:p text:style-name="P3">t</text:p>
          </table:table-cell>
          <table:table-cell table:style-name="Tabelle4.A1" office:value-type="string">
            <text:p text:style-name="P3"><draw:frame draw:style-name="fr6" draw:name="Grafik 21" text:anchor-type="as-char" svg:width="1.199cm" svg:height="1.559cm" draw:z-index="24"><draw:image xlink:href="Pictures/1000018500000545000006D22B955D39C406142B.svg" xlink:type="simple" xlink:show="embed" xlink:actuate="onLoad" loext:mime-type="image/svg+xml"/><draw:image xlink:href="Pictures/100002010000003300000042A6635A24B4E1F1E9.png" xlink:type="simple" xlink:show="embed" xlink:actuate="onLoad" loext:mime-type="image/png"/></draw:frame></text:p>
            <text:p text:style-name="P3">u</text:p>
          </table:table-cell>
          <table:table-cell table:style-name="Tabelle4.A1" office:value-type="string">
            <text:p text:style-name="P3"><draw:frame draw:style-name="fr6" draw:name="Grafik 22" text:anchor-type="as-char" svg:width="1.199cm" svg:height="1.559cm" draw:z-index="25"><draw:image xlink:href="Pictures/1000017700000545000006D2E5E15D1CF377528E.svg" xlink:type="simple" xlink:show="embed" xlink:actuate="onLoad" loext:mime-type="image/svg+xml"/><draw:image xlink:href="Pictures/100002010000003300000042D7924DFBBC25086D.png" xlink:type="simple" xlink:show="embed" xlink:actuate="onLoad" loext:mime-type="image/png"/></draw:frame></text:p>
            <text:p text:style-name="P3">v</text:p>
          </table:table-cell>
          <table:table-cell table:style-name="Tabelle4.A1" office:value-type="string">
            <text:p text:style-name="P3"><draw:frame draw:style-name="fr6" draw:name="Grafik 26" text:anchor-type="as-char" svg:width="1.199cm" svg:height="1.559cm" draw:z-index="26"><draw:image xlink:href="Pictures/1000017700000545000006D202D92F25121DF23D.svg" xlink:type="simple" xlink:show="embed" xlink:actuate="onLoad" loext:mime-type="image/svg+xml"/><draw:image xlink:href="Pictures/1000020100000033000000426D3794F37B5B049D.png" xlink:type="simple" xlink:show="embed" xlink:actuate="onLoad" loext:mime-type="image/png"/></draw:frame></text:p>
            <text:p text:style-name="P3">w</text:p>
          </table:table-cell>
        </table:table-row>
        <table:table-row table:style-name="Tabelle4.1">
          <table:table-cell table:style-name="Tabelle4.A1" office:value-type="string">
            <text:p text:style-name="P3"><draw:frame draw:style-name="fr6" draw:name="Grafik 27" text:anchor-type="as-char" svg:width="1.199cm" svg:height="1.559cm" draw:z-index="92"><draw:image xlink:href="Pictures/1000017700000545000006D27FFB1DC8C701A776.svg" xlink:type="simple" xlink:show="embed" xlink:actuate="onLoad" loext:mime-type="image/svg+xml"/><draw:image xlink:href="Pictures/100002010000003300000042D5CAB36374BAAE54.png" xlink:type="simple" xlink:show="embed" xlink:actuate="onLoad" loext:mime-type="image/png"/></draw:frame></text:p>
            <text:p text:style-name="P3">x</text:p>
          </table:table-cell>
          <table:table-cell table:style-name="Tabelle4.A1" office:value-type="string">
            <text:p text:style-name="P3"><draw:frame draw:style-name="fr6" draw:name="Grafik 28" text:anchor-type="as-char" svg:width="1.199cm" svg:height="1.559cm" draw:z-index="93"><draw:image xlink:href="Pictures/1000016900000545000006D2B16A876192F49800.svg" xlink:type="simple" xlink:show="embed" xlink:actuate="onLoad" loext:mime-type="image/svg+xml"/><draw:image xlink:href="Pictures/100002010000003300000042086A9E14B85185E3.png" xlink:type="simple" xlink:show="embed" xlink:actuate="onLoad" loext:mime-type="image/png"/></draw:frame></text:p>
            <text:p text:style-name="P3">y</text:p>
          </table:table-cell>
          <table:table-cell table:style-name="Tabelle4.A1" office:value-type="string">
            <text:p text:style-name="P3"><draw:frame draw:style-name="fr6" draw:name="Grafik 29" text:anchor-type="as-char" svg:width="1.199cm" svg:height="1.559cm" draw:z-index="94"><draw:image xlink:href="Pictures/1000017700000545000006D22B0667C9AEFB6F95.svg" xlink:type="simple" xlink:show="embed" xlink:actuate="onLoad" loext:mime-type="image/svg+xml"/><draw:image xlink:href="Pictures/1000020100000033000000427BC37753780ADA5E.png" xlink:type="simple" xlink:show="embed" xlink:actuate="onLoad" loext:mime-type="image/png"/></draw:frame></text:p>
            <text:p text:style-name="P3">z</text:p>
          </table:table-cell>
          <table:table-cell table:style-name="Tabelle4.A1" office:value-type="string">
            <text:p text:style-name="P3"><draw:frame draw:style-name="fr6" draw:name="Grafik 23" text:anchor-type="as-char" svg:width="1.199cm" svg:height="1.559cm" draw:z-index="95"><draw:image xlink:href="Pictures/1000018500000545000006D2732B2FEA656DCB44.svg" xlink:type="simple" xlink:show="embed" xlink:actuate="onLoad" loext:mime-type="image/svg+xml"/><draw:image xlink:href="Pictures/1000020100000033000000421307EB360D577A3A.png" xlink:type="simple" xlink:show="embed" xlink:actuate="onLoad" loext:mime-type="image/png"/></draw:frame></text:p>
            <text:p text:style-name="P3">ä</text:p>
          </table:table-cell>
          <table:table-cell table:style-name="Tabelle4.A1" office:value-type="string">
            <text:p text:style-name="P3"><draw:frame draw:style-name="fr6" draw:name="Grafik 24" text:anchor-type="as-char" svg:width="1.199cm" svg:height="1.559cm" draw:z-index="96"><draw:image xlink:href="Pictures/1000018D00000545000006D26908BE33386B7D6E.svg" xlink:type="simple" xlink:show="embed" xlink:actuate="onLoad" loext:mime-type="image/svg+xml"/><draw:image xlink:href="Pictures/10000201000000330000004242B6A33A41D591EA.png" xlink:type="simple" xlink:show="embed" xlink:actuate="onLoad" loext:mime-type="image/png"/></draw:frame></text:p>
            <text:p text:style-name="P3">ö</text:p>
          </table:table-cell>
          <table:table-cell table:style-name="Tabelle4.A1" office:value-type="string">
            <text:p text:style-name="P3"><draw:frame draw:style-name="fr6" draw:name="Grafik 25" text:anchor-type="as-char" svg:width="1.199cm" svg:height="1.559cm" draw:z-index="97"><draw:image xlink:href="Pictures/1000017700000545000006D298A7A799A3D85F12.svg" xlink:type="simple" xlink:show="embed" xlink:actuate="onLoad" loext:mime-type="image/svg+xml"/><draw:image xlink:href="Pictures/1000020100000033000000426744D39A581BF947.png" xlink:type="simple" xlink:show="embed" xlink:actuate="onLoad" loext:mime-type="image/png"/></draw:frame></text:p>
            <text:p text:style-name="P3">ü</text:p>
          </table:table-cell>
          <table:table-cell table:style-name="Tabelle4.A1" office:value-type="string">
            <text:p text:style-name="P3"><draw:frame draw:style-name="fr6" draw:name="Grafik 242" text:anchor-type="as-char" svg:width="1.199cm" svg:height="1.559cm" draw:z-index="98"><draw:image xlink:href="Pictures/100001A100000545000006D2ADE69964652EC21D.svg" xlink:type="simple" xlink:show="embed" xlink:actuate="onLoad" loext:mime-type="image/svg+xml"/><draw:image xlink:href="Pictures/100002010000003300000042895C793C2E8CCAB7.png" xlink:type="simple" xlink:show="embed" xlink:actuate="onLoad" loext:mime-type="image/png"/></draw:frame></text:p>
            <text:p text:style-name="P3">.</text:p>
          </table:table-cell>
          <table:table-cell table:style-name="Tabelle4.A1" office:value-type="string">
            <text:p text:style-name="P3"><draw:frame draw:style-name="fr6" draw:name="Grafik 244" text:anchor-type="as-char" svg:width="1.199cm" svg:height="1.559cm" draw:z-index="99"><draw:image xlink:href="Pictures/100001A100000545000006D22C5BB0F84AAAADCE.svg" xlink:type="simple" xlink:show="embed" xlink:actuate="onLoad" loext:mime-type="image/svg+xml"/><draw:image xlink:href="Pictures/1000020100000033000000428B0487A4E6136C8E.png" xlink:type="simple" xlink:show="embed" xlink:actuate="onLoad" loext:mime-type="image/png"/></draw:frame></text:p>
            <text:p text:style-name="P3">,</text:p>
          </table:table-cell>
          <table:table-cell table:style-name="Tabelle4.A1" office:value-type="string">
            <text:p text:style-name="P3"><draw:frame draw:style-name="fr6" draw:name="Bild52" text:anchor-type="as-char" svg:width="1.199cm" svg:height="1.559cm" draw:z-index="121"><draw:image xlink:href="Pictures/1000019300000545000006D261B6AF11CD648CD9.svg" xlink:type="simple" xlink:show="embed" xlink:actuate="onLoad" loext:mime-type="image/svg+xml"/><draw:image xlink:href="Pictures/1000020100000033000000420715E2DF667AACE9.png" xlink:type="simple" xlink:show="embed" xlink:actuate="onLoad" loext:mime-type="image/png"/></draw:frame></text:p>
            <text:p text:style-name="P3">-</text:p>
          </table:table-cell>
          <table:table-cell table:style-name="Tabelle4.A1" office:value-type="string">
            <text:p text:style-name="P3"><draw:frame draw:style-name="fr6" draw:name="Grafik 247" text:anchor-type="as-char" svg:width="1.199cm" svg:height="1.559cm" draw:z-index="106"><draw:image xlink:href="Pictures/1000019300000545000006D23D2E9751991796D9.svg" xlink:type="simple" xlink:show="embed" xlink:actuate="onLoad" loext:mime-type="image/svg+xml"/><draw:image xlink:href="Pictures/100002010000003300000042311F4A7D818ECE57.png" xlink:type="simple" xlink:show="embed" xlink:actuate="onLoad" loext:mime-type="image/png"/></draw:frame></text:p>
            <text:p text:style-name="P3">?</text:p>
          </table:table-cell>
          <table:table-cell table:style-name="Tabelle4.A1" office:value-type="string">
            <text:p text:style-name="P3"><draw:frame draw:style-name="fr6" draw:name="Bild102" text:anchor-type="as-char" svg:width="1.199cm" svg:height="1.559cm" draw:z-index="123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/text:p>
            <text:p text:style-name="P5">$</text:p>
          </table:table-cell>
          <table:table-cell table:style-name="Tabelle4.A1" office:value-type="string">
            <text:p text:style-name="P3"><draw:frame draw:style-name="fr6" draw:name="Grafik 246" text:anchor-type="as-char" svg:width="1.199cm" svg:height="1.559cm" draw:z-index="86"><draw:image xlink:href="Pictures/1000017700000545000006D2B178EF751F3EC2BA.svg" xlink:type="simple" xlink:show="embed" xlink:actuate="onLoad" loext:mime-type="image/svg+xml"/><draw:image xlink:href="Pictures/100002010000003300000042100897F4A9ACCF1F.png" xlink:type="simple" xlink:show="embed" xlink:actuate="onLoad" loext:mime-type="image/png"/></draw:frame></text:p>
            <text:p text:style-name="P3">#</text:p>
          </table:table-cell>
        </table:table-row>
      </table:table>
      <text:p text:style-name="P2"/>
      <text:p text:style-name="Standard">In der Brailleschrift werden für die Ziffern die gleichen Muster wie für die Buchstaben a bis j verwendet. Eine Zahl wird markiert, indem man ihr ein Hashtag-Zeichen # voranstellt.</text:p>
      <text:p text:style-name="Standard"/>
      <text:p text:style-name="Standard">Auf eine ähnliche <text:span text:style-name="T10">W</text:span>eise werden Grossbuchstaben dargestellt. Ein Dollarzeichen $ bedeutet, dass der nächste Buchstabe gross geschrieben wird.</text:p>
      <text:p text:style-name="Standard"/>
      <table:table table:name="Tabelle8" table:style-name="Tabelle8">
        <table:table-column table:style-name="Tabelle8.A" table:number-columns-repeated="3"/>
        <table:table-row>
          <table:table-cell table:style-name="Tabelle8.A1" office:value-type="string">
            <text:p text:style-name="P10"><draw:frame draw:style-name="fr6" draw:name="Bild103" text:anchor-type="as-char" svg:width="1.199cm" svg:height="1.559cm" draw:z-index="100"><draw:image xlink:href="Pictures/1000017700000545000006D24FBAB40A1648111A.svg" xlink:type="simple" xlink:show="embed" xlink:actuate="onLoad" loext:mime-type="image/svg+xml"/><draw:image xlink:href="Pictures/100002010000003300000042847BFB6F38384584.png" xlink:type="simple" xlink:show="embed" xlink:actuate="onLoad" loext:mime-type="image/png"/></draw:frame><draw:frame draw:style-name="fr6" draw:name="Bild104" text:anchor-type="as-char" svg:width="1.199cm" svg:height="1.559cm" draw:z-index="101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draw:frame draw:style-name="fr6" draw:name="Bild105" text:anchor-type="as-char" svg:width="1.199cm" svg:height="1.559cm" draw:z-index="102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  <text:p text:style-name="P9">geh</text:p>
          </table:table-cell>
          <table:table-cell table:style-name="Tabelle8.A1" office:value-type="string">
            <text:p text:style-name="P11"><draw:frame draw:style-name="fr6" draw:name="Bild109" text:anchor-type="as-char" svg:width="1.199cm" svg:height="1.559cm" draw:z-index="124"><draw:image xlink:href="Pictures/1000017700000545000006D2B178EF751F3EC2BA.svg" xlink:type="simple" xlink:show="embed" xlink:actuate="onLoad" loext:mime-type="image/svg+xml"/><draw:image xlink:href="Pictures/100002010000003300000042100897F4A9ACCF1F.png" xlink:type="simple" xlink:show="embed" xlink:actuate="onLoad" loext:mime-type="image/png"/></draw:frame><draw:frame draw:style-name="fr6" draw:name="Bild106" text:anchor-type="as-char" svg:width="1.199cm" svg:height="1.559cm" draw:z-index="103"><draw:image xlink:href="Pictures/1000017700000545000006D24FBAB40A1648111A.svg" xlink:type="simple" xlink:show="embed" xlink:actuate="onLoad" loext:mime-type="image/svg+xml"/><draw:image xlink:href="Pictures/100002010000003300000042847BFB6F38384584.png" xlink:type="simple" xlink:show="embed" xlink:actuate="onLoad" loext:mime-type="image/png"/></draw:frame><draw:frame draw:style-name="fr6" draw:name="Bild107" text:anchor-type="as-char" svg:width="1.199cm" svg:height="1.559cm" draw:z-index="104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draw:frame draw:style-name="fr6" draw:name="Bild108" text:anchor-type="as-char" svg:width="1.199cm" svg:height="1.559cm" draw:z-index="105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  <text:p text:style-name="P9">758</text:p>
          </table:table-cell>
          <table:table-cell table:style-name="Tabelle8.A1" office:value-type="string">
            <text:p text:style-name="P11"><draw:frame draw:style-name="fr8" draw:name="Bild113" text:anchor-type="as-char" svg:y="-1.559cm" svg:width="1.199cm" svg:height="1.559cm" draw:z-index="122"><draw:image xlink:href="Pictures/1000019300000545000006D2DF5B0780BC316E4E.svg" xlink:type="simple" xlink:show="embed" xlink:actuate="onLoad" loext:mime-type="image/svg+xml"/><draw:image xlink:href="Pictures/1000020100000033000000429DDD06BA03B9F7A3.png" xlink:type="simple" xlink:show="embed" xlink:actuate="onLoad" loext:mime-type="image/png"/></draw:frame><draw:frame draw:style-name="fr6" draw:name="Bild110" text:anchor-type="as-char" svg:width="1.199cm" svg:height="1.559cm" draw:z-index="107"><draw:image xlink:href="Pictures/1000017700000545000006D24FBAB40A1648111A.svg" xlink:type="simple" xlink:show="embed" xlink:actuate="onLoad" loext:mime-type="image/svg+xml"/><draw:image xlink:href="Pictures/100002010000003300000042847BFB6F38384584.png" xlink:type="simple" xlink:show="embed" xlink:actuate="onLoad" loext:mime-type="image/png"/></draw:frame><draw:frame draw:style-name="fr6" draw:name="Bild111" text:anchor-type="as-char" svg:width="1.199cm" svg:height="1.559cm" draw:z-index="108"><draw:image xlink:href="Pictures/1000019300000545000006D2623459F4480F5D60.svg" xlink:type="simple" xlink:show="embed" xlink:actuate="onLoad" loext:mime-type="image/svg+xml"/><draw:image xlink:href="Pictures/1000020100000033000000424D7EE9EE519C1D57.png" xlink:type="simple" xlink:show="embed" xlink:actuate="onLoad" loext:mime-type="image/png"/></draw:frame><draw:frame draw:style-name="fr6" draw:name="Bild112" text:anchor-type="as-char" svg:width="1.199cm" svg:height="1.559cm" draw:z-index="109"><draw:image xlink:href="Pictures/1000018500000545000006D21BD4F4FB154FA247.svg" xlink:type="simple" xlink:show="embed" xlink:actuate="onLoad" loext:mime-type="image/svg+xml"/><draw:image xlink:href="Pictures/100002010000003300000042F7D21228F8631A39.png" xlink:type="simple" xlink:show="embed" xlink:actuate="onLoad" loext:mime-type="image/png"/></draw:frame></text:p>
            <text:p text:style-name="P9">Geh</text:p>
          </table:table-cell>
        </table:table-row>
      </table:table>
      <text:p text:style-name="Standard"/>
      <text:h text:style-name="Heading_20_1" text:outline-level="1"><text:span text:style-name="T10">A</text:span>ufgaben</text:h>
      <text:p text:style-name="P2">Halten Sie Ihre Antworten schriftlich fest.</text:p>
      <text:list xml:id="list1195286285" text:style-name="WWNum1">
        <text:list-item>
          <text:p text:style-name="P37"><text:span text:style-name="T1">Übersetzen</text:span> Sie die Nachricht <text:span text:style-name="T5">A.<text:line-break/></text:span><text:span text:style-name="T22">Willkommen</text:span></text:p>
        </text:list-item>
        <text:list-item>
          <text:p text:style-name="P38"><text:span text:style-name="T1">Übersetzen</text:span> Sie die Nachricht <text:span text:style-name="T1">B.<text:line-break/></text:span><text:span text:style-name="T22">5 Fünf</text:span></text:p>
        </text:list-item>
        <text:list-item>
          <text:p text:style-name="P37">Internetrecherche: Wer hat die Blindenschrift erfunden und wieso?<text:line-break/><text:span text:style-name="T21">Louis Braille, </text:span><text:span text:style-name="T22">1825, er war selber blind</text:span></text:p>
        </text:list-item>
        <text:list-item>
          <text:p text:style-name="P37">Schreiben <text:span text:style-name="T6">Sie bei Nachricht C</text:span> «Ich bin XX Jahre alt.» <text:span text:style-name="T5">in Blindenschrift.</text:span></text:p>
        </text:list-item>
        <text:list-item>
          <text:p text:style-name="P39">Verfassen Sie <text:span text:style-name="T5">bei Nachricht D </text:span>eine kurze eigene Nachricht, welche später von jemand anderem entziffert werden kann.<text:line-break/><text:span text:style-name="T30">Viel Spass beim Entziffern.</text:span></text:p>
        </text:list-item>
        <text:list-item>
          <text:p text:style-name="P37">Warum werden Felder mit sechs Punkten verwendet? Würden vier Punkte ausreichen? Oder fünf Punkte?<text:line-break/><text:span text:style-name="T23">4 Punkte → 2</text:span><text:span text:style-name="T24">4</text:span><text:span text:style-name="T23"> = 16 Möglichkeiten<text:line-break/>5 Punkte → 2</text:span><text:span text:style-name="T24">5</text:span><text:span text:style-name="T23"> = 32 Möglichkeiten<text:line-break/>→ würde nicht reichen für alle Buchstaben, </text:span><text:span text:style-name="T26">Umlaute</text:span><text:span text:style-name="T23"> und Sonderzeichen</text:span></text:p>
        </text:list-item>
        <text:list-item>
          <text:p text:style-name="P37">Wie viele unterschiedliche Zeichen kann man mit zwei, drei, vier, fünf und sechs Punkten darstellen?<text:line-break/><text:span text:style-name="T23">2 Punkte → 4 Zeichen, 3 Punkte → 8 Zeichen, 4 Punkte → 16 Zeichen,<text:line-break/>5 Punkte → 32 Zeichen, 6 Punkte → 64 Zeichen</text:span></text:p>
        </text:list-item>
      </text:list>
      <text:h text:style-name="P31" text:outline-level="1">Nachricht A</text:h>
      <text:p text:style-name="P59">010001 011101 011000 101010 101010 100010 100110 110010 110010 100100 110110</text:p>
      <text:h text:style-name="P27" text:outline-level="1">Nachricht B</text:h>
      <text:p text:style-name="P52">010111 100100 000000 111000 101101 110110 111000</text:p>
      <text:h text:style-name="P27" text:outline-level="1">Nachricht <text:span text:style-name="T15">C</text:span></text:h>
      <text:p text:style-name="P60">010<text:span text:style-name="T34">00</text:span>1 011000 110000 101100 000000 101000 011000 110110 000000 010111 110100 101000 000000 010001 011100 100000 101100 101110 100100 000000 100000 101010 011110 010000</text:p>
      <text:p text:style-name="P13"/>
      <text:p text:style-name="P13"/>
      <text:p text:style-name="P13"/>
      <text:p text:style-name="P13"/>
      <text:p text:style-name="P13"/>
      <text:h text:style-name="P28" text:outline-level="1">Nachricht D</text:h>
      <text:p text:style-name="P69"><text:span text:style-name="T35">010</text:span><text:span text:style-name="T36">00</text:span><text:span text:style-name="T35">1 101011 011000 100100 101010 000000 010001 011010 111010 100000 011010 011010 000000 101000 100100 011000 110010 000000 010001 100100 110110 011110 100111 011000 111000 111000 100100 101110 110110 010000</text:span></text:p>
      <text:p text:style-name="P71">Hexacode</text:p>
      <text:p text:style-name="P16"/>
      <table:table table:name="Tabelle7" table:style-name="Tabelle7">
        <table:table-column table:style-name="Tabelle7.A" table:number-columns-repeated="3"/>
        <table:table-column table:style-name="Tabelle7.D"/>
        <table:table-column table:style-name="Tabelle7.A"/>
        <table:table-column table:style-name="Tabelle7.F"/>
        <table:table-row table:style-name="Tabelle7.1">
          <table:table-cell table:style-name="Tabelle7.A1" office:value-type="string">
            <text:p text:style-name="P17">Zeichen</text:p>
          </table:table-cell>
          <table:table-cell table:style-name="Tabelle7.A1" office:value-type="string">
            <text:p text:style-name="P57">Code</text:p>
          </table:table-cell>
          <table:table-cell table:style-name="Tabelle7.A1" office:value-type="string">
            <text:p text:style-name="P17">Zeichen</text:p>
          </table:table-cell>
          <table:table-cell table:style-name="Tabelle7.A1" office:value-type="string">
            <text:p text:style-name="P57">Code</text:p>
          </table:table-cell>
          <table:table-cell table:style-name="Tabelle7.A1" office:value-type="string">
            <text:p text:style-name="P17">Zeichen</text:p>
          </table:table-cell>
          <table:table-cell table:style-name="Tabelle7.A1" office:value-type="string">
            <text:p text:style-name="P57">Code</text:p>
          </table:table-cell>
        </table:table-row>
        <table:table-row table:style-name="Tabelle7.1">
          <table:table-cell table:style-name="Tabelle7.A1" office:value-type="string">
            <text:p text:style-name="P20">(leer)</text:p>
          </table:table-cell>
          <table:table-cell table:style-name="Tabelle7.A1" office:value-type="string">
            <text:p text:style-name="P54">000000</text:p>
          </table:table-cell>
          <table:table-cell table:style-name="Tabelle7.A1" office:value-type="string">
            <text:p text:style-name="P20">l</text:p>
          </table:table-cell>
          <table:table-cell table:style-name="Tabelle7.A1" office:value-type="string">
            <text:p text:style-name="P54">101010</text:p>
          </table:table-cell>
          <table:table-cell table:style-name="Tabelle7.A1" office:value-type="string">
            <text:p text:style-name="P20">x</text:p>
          </table:table-cell>
          <table:table-cell table:style-name="Tabelle7.A1" office:value-type="string">
            <text:p text:style-name="P54">110011</text:p>
          </table:table-cell>
        </table:table-row>
        <table:table-row table:style-name="Tabelle7.1">
          <table:table-cell table:style-name="Tabelle7.A1" office:value-type="string">
            <text:p text:style-name="P20">a / 1</text:p>
          </table:table-cell>
          <table:table-cell table:style-name="Tabelle7.A1" office:value-type="string">
            <text:p text:style-name="P54">100000</text:p>
          </table:table-cell>
          <table:table-cell table:style-name="Tabelle7.A1" office:value-type="string">
            <text:p text:style-name="P20">m</text:p>
          </table:table-cell>
          <table:table-cell table:style-name="Tabelle7.A1" office:value-type="string">
            <text:p text:style-name="P54">110010</text:p>
          </table:table-cell>
          <table:table-cell table:style-name="Tabelle7.A1" office:value-type="string">
            <text:p text:style-name="P20">y</text:p>
          </table:table-cell>
          <table:table-cell table:style-name="Tabelle7.A1" office:value-type="string">
            <text:p text:style-name="P54">110111</text:p>
          </table:table-cell>
        </table:table-row>
        <table:table-row table:style-name="Tabelle7.1">
          <table:table-cell table:style-name="Tabelle7.A1" office:value-type="string">
            <text:p text:style-name="P20">b / 2</text:p>
          </table:table-cell>
          <table:table-cell table:style-name="Tabelle7.A1" office:value-type="string">
            <text:p text:style-name="P54">101000</text:p>
          </table:table-cell>
          <table:table-cell table:style-name="Tabelle7.A1" office:value-type="string">
            <text:p text:style-name="P20">n</text:p>
          </table:table-cell>
          <table:table-cell table:style-name="Tabelle7.A1" office:value-type="string">
            <text:p text:style-name="P54">110110</text:p>
          </table:table-cell>
          <table:table-cell table:style-name="Tabelle7.A1" office:value-type="string">
            <text:p text:style-name="P20">z</text:p>
          </table:table-cell>
          <table:table-cell table:style-name="Tabelle7.A1" office:value-type="string">
            <text:p text:style-name="P54">100111</text:p>
          </table:table-cell>
        </table:table-row>
        <table:table-row table:style-name="Tabelle7.1">
          <table:table-cell table:style-name="Tabelle7.A1" office:value-type="string">
            <text:p text:style-name="P20">c / 3</text:p>
          </table:table-cell>
          <table:table-cell table:style-name="Tabelle7.A1" office:value-type="string">
            <text:p text:style-name="P54">110000</text:p>
          </table:table-cell>
          <table:table-cell table:style-name="Tabelle7.A1" office:value-type="string">
            <text:p text:style-name="P20">o</text:p>
          </table:table-cell>
          <table:table-cell table:style-name="Tabelle7.A1" office:value-type="string">
            <text:p text:style-name="P54">100110</text:p>
          </table:table-cell>
          <table:table-cell table:style-name="Tabelle7.A1" office:value-type="string">
            <text:p text:style-name="P20">ä</text:p>
          </table:table-cell>
          <table:table-cell table:style-name="Tabelle7.A1" office:value-type="string">
            <text:p text:style-name="P54">010110</text:p>
          </table:table-cell>
        </table:table-row>
        <table:table-row table:style-name="Tabelle7.1">
          <table:table-cell table:style-name="Tabelle7.A1" office:value-type="string">
            <text:p text:style-name="P20">d / 4</text:p>
          </table:table-cell>
          <table:table-cell table:style-name="Tabelle7.A1" office:value-type="string">
            <text:p text:style-name="P54">110100</text:p>
          </table:table-cell>
          <table:table-cell table:style-name="Tabelle7.A1" office:value-type="string">
            <text:p text:style-name="P20">p</text:p>
          </table:table-cell>
          <table:table-cell table:style-name="Tabelle7.A1" office:value-type="string">
            <text:p text:style-name="P54">111010</text:p>
          </table:table-cell>
          <table:table-cell table:style-name="Tabelle7.A1" office:value-type="string">
            <text:p text:style-name="P20">ö</text:p>
          </table:table-cell>
          <table:table-cell table:style-name="Tabelle7.A1" office:value-type="string">
            <text:p text:style-name="P54">011001</text:p>
          </table:table-cell>
        </table:table-row>
        <table:table-row table:style-name="Tabelle7.1">
          <table:table-cell table:style-name="Tabelle7.A1" office:value-type="string">
            <text:p text:style-name="P20">e / 5</text:p>
          </table:table-cell>
          <table:table-cell table:style-name="Tabelle7.A1" office:value-type="string">
            <text:p text:style-name="P54">100100</text:p>
          </table:table-cell>
          <table:table-cell table:style-name="Tabelle7.A1" office:value-type="string">
            <text:p text:style-name="P20">q</text:p>
          </table:table-cell>
          <table:table-cell table:style-name="Tabelle7.A1" office:value-type="string">
            <text:p text:style-name="P54">111110</text:p>
          </table:table-cell>
          <table:table-cell table:style-name="Tabelle7.A1" office:value-type="string">
            <text:p text:style-name="P20">ü</text:p>
          </table:table-cell>
          <table:table-cell table:style-name="Tabelle7.A1" office:value-type="string">
            <text:p text:style-name="P54">101101</text:p>
          </table:table-cell>
        </table:table-row>
        <table:table-row table:style-name="Tabelle7.1">
          <table:table-cell table:style-name="Tabelle7.A1" office:value-type="string">
            <text:p text:style-name="P20">f / 6</text:p>
          </table:table-cell>
          <table:table-cell table:style-name="Tabelle7.A1" office:value-type="string">
            <text:p text:style-name="P54">111000</text:p>
          </table:table-cell>
          <table:table-cell table:style-name="Tabelle7.A1" office:value-type="string">
            <text:p text:style-name="P20">r</text:p>
          </table:table-cell>
          <table:table-cell table:style-name="Tabelle7.A1" office:value-type="string">
            <text:p text:style-name="P54">101110</text:p>
          </table:table-cell>
          <table:table-cell table:style-name="Tabelle7.A1" office:value-type="string">
            <text:p text:style-name="P20">.</text:p>
          </table:table-cell>
          <table:table-cell table:style-name="Tabelle7.A1" office:value-type="string">
            <text:p text:style-name="P54">010000</text:p>
          </table:table-cell>
        </table:table-row>
        <table:table-row table:style-name="Tabelle7.1">
          <table:table-cell table:style-name="Tabelle7.A1" office:value-type="string">
            <text:p text:style-name="P20">g / 7</text:p>
          </table:table-cell>
          <table:table-cell table:style-name="Tabelle7.A1" office:value-type="string">
            <text:p text:style-name="P54">111100</text:p>
          </table:table-cell>
          <table:table-cell table:style-name="Tabelle7.A1" office:value-type="string">
            <text:p text:style-name="P20">s</text:p>
          </table:table-cell>
          <table:table-cell table:style-name="Tabelle7.A1" office:value-type="string">
            <text:p text:style-name="P54">011010</text:p>
          </table:table-cell>
          <table:table-cell table:style-name="Tabelle7.A1" office:value-type="string">
            <text:p text:style-name="P20">,</text:p>
          </table:table-cell>
          <table:table-cell table:style-name="Tabelle7.A1" office:value-type="string">
            <text:p text:style-name="P54">001000</text:p>
          </table:table-cell>
        </table:table-row>
        <table:table-row table:style-name="Tabelle7.1">
          <table:table-cell table:style-name="Tabelle7.A1" office:value-type="string">
            <text:p text:style-name="P20">h / 8</text:p>
          </table:table-cell>
          <table:table-cell table:style-name="Tabelle7.A1" office:value-type="string">
            <text:p text:style-name="P54">101100</text:p>
          </table:table-cell>
          <table:table-cell table:style-name="Tabelle7.A1" office:value-type="string">
            <text:p text:style-name="P20">t</text:p>
          </table:table-cell>
          <table:table-cell table:style-name="Tabelle7.A1" office:value-type="string">
            <text:p text:style-name="P54">011110</text:p>
          </table:table-cell>
          <table:table-cell table:style-name="Tabelle7.A1" office:value-type="string">
            <text:p text:style-name="P20">-</text:p>
          </table:table-cell>
          <table:table-cell table:style-name="Tabelle7.A1" office:value-type="string">
            <text:p text:style-name="P54">000011</text:p>
          </table:table-cell>
        </table:table-row>
        <table:table-row table:style-name="Tabelle7.1">
          <table:table-cell table:style-name="Tabelle7.A1" office:value-type="string">
            <text:p text:style-name="P20">i / 9</text:p>
          </table:table-cell>
          <table:table-cell table:style-name="Tabelle7.A1" office:value-type="string">
            <text:p text:style-name="P54">011000</text:p>
          </table:table-cell>
          <table:table-cell table:style-name="Tabelle7.A1" office:value-type="string">
            <text:p text:style-name="P20">u</text:p>
          </table:table-cell>
          <table:table-cell table:style-name="Tabelle7.A1" office:value-type="string">
            <text:p text:style-name="P54">100011</text:p>
          </table:table-cell>
          <table:table-cell table:style-name="Tabelle7.A1" office:value-type="string">
            <text:p text:style-name="P20">?</text:p>
          </table:table-cell>
          <table:table-cell table:style-name="Tabelle7.A1" office:value-type="string">
            <text:p text:style-name="P54">001001</text:p>
          </table:table-cell>
        </table:table-row>
        <table:table-row table:style-name="Tabelle7.1">
          <table:table-cell table:style-name="Tabelle7.A1" office:value-type="string">
            <text:p text:style-name="P20">j / 0</text:p>
          </table:table-cell>
          <table:table-cell table:style-name="Tabelle7.A1" office:value-type="string">
            <text:p text:style-name="P54">011100</text:p>
          </table:table-cell>
          <table:table-cell table:style-name="Tabelle7.A1" office:value-type="string">
            <text:p text:style-name="P20">v</text:p>
          </table:table-cell>
          <table:table-cell table:style-name="Tabelle7.A1" office:value-type="string">
            <text:p text:style-name="P54">101011</text:p>
          </table:table-cell>
          <table:table-cell table:style-name="Tabelle7.A1" office:value-type="string">
            <text:p text:style-name="P20">$</text:p>
          </table:table-cell>
          <table:table-cell table:style-name="Tabelle7.A1" office:value-type="string">
            <text:p text:style-name="P54">010001</text:p>
          </table:table-cell>
        </table:table-row>
        <table:table-row table:style-name="Tabelle7.1">
          <table:table-cell table:style-name="Tabelle7.A1" office:value-type="string">
            <text:p text:style-name="P20">k</text:p>
          </table:table-cell>
          <table:table-cell table:style-name="Tabelle7.A1" office:value-type="string">
            <text:p text:style-name="P54">100010</text:p>
          </table:table-cell>
          <table:table-cell table:style-name="Tabelle7.A1" office:value-type="string">
            <text:p text:style-name="P20">w</text:p>
          </table:table-cell>
          <table:table-cell table:style-name="Tabelle7.A1" office:value-type="string">
            <text:p text:style-name="P54">011101</text:p>
          </table:table-cell>
          <table:table-cell table:style-name="Tabelle7.A1" office:value-type="string">
            <text:p text:style-name="P20">#</text:p>
          </table:table-cell>
          <table:table-cell table:style-name="Tabelle7.A1" office:value-type="string">
            <text:p text:style-name="P54">010111</text:p>
          </table:table-cell>
        </table:table-row>
      </table:table>
      <text:p text:style-name="P16"/>
      <text:p text:style-name="P8">In <text:span text:style-name="T17">Hexacode </text:span>werden für die Ziffern die gleichen Muster wie für die Buchstaben a bis j verwendet. Eine Zahl wird markiert, indem man ihr ein Hashtag-Zeichen # voranstellt.</text:p>
      <text:p text:style-name="P8"/>
      <text:p text:style-name="P8">Auf eine ähnliche <text:span text:style-name="T10">W</text:span>eise werden Grossbuchstaben dargestellt. Ein Dollarzeichen $ bedeutet, dass der nächste Buchstabe gross geschrieben wird.</text:p>
      <table:table table:name="Tabelle10" table:style-name="Tabelle10">
        <table:table-column table:style-name="Tabelle10.A"/>
        <table:table-column table:style-name="Tabelle10.B"/>
        <table:table-row>
          <table:table-cell table:style-name="Tabelle10.A1" office:value-type="string">
            <text:p text:style-name="P12">geh</text:p>
          </table:table-cell>
          <table:table-cell table:style-name="Tabelle10.A1" office:value-type="string">
            <text:p text:style-name="P55">111100 100100 101100</text:p>
          </table:table-cell>
        </table:table-row>
        <table:table-row table:style-name="Tabelle10.2">
          <table:table-cell table:style-name="Tabelle10.A1" office:value-type="string">
            <text:p text:style-name="P12">578</text:p>
          </table:table-cell>
          <table:table-cell table:style-name="Tabelle10.A1" office:value-type="string">
            <text:p text:style-name="P55">010111 111100 100100 101100</text:p>
          </table:table-cell>
        </table:table-row>
        <table:table-row>
          <table:table-cell table:style-name="Tabelle10.A1" office:value-type="string">
            <text:p text:style-name="P12">Geh</text:p>
          </table:table-cell>
          <table:table-cell table:style-name="Tabelle10.A1" office:value-type="string">
            <text:p text:style-name="P55">010001 111100 100100 101100</text:p>
          </table:table-cell>
        </table:table-row>
      </table:table>
      <text:h text:style-name="P30" text:outline-level="1"><text:span text:style-name="T10">A</text:span>ufgaben</text:h>
      <text:p text:style-name="P8">Halten Sie Ihre Antworten schriftlich fest.</text:p>
      <text:list xml:id="list1815091456" text:style-name="L1">
        <text:list-item>
          <text:p text:style-name="P41">Übersetzen Sie die Nachricht A.<text:line-break/><text:span text:style-name="T25">Willkommen</text:span></text:p>
        </text:list-item>
        <text:list-item>
          <text:p text:style-name="P41">Übersetzen Sie die Nachricht B.<text:line-break/><text:span text:style-name="T25">5 Fünf</text:span></text:p>
        </text:list-item>
        <text:list-item>
          <text:p text:style-name="P41">Schreiben Sie bei Nachricht C «Ich bin XX Jahre alt.» in Hexacode</text:p>
        </text:list-item>
        <text:list-item>
          <text:p text:style-name="P41">Verfassen Sie bei Nachricht D eine kurze eigene Nachricht, welche später von jemand anderem entziffert werden kann.<text:line-break/><text:span text:style-name="T30">Viel Spass beim Entziffern.</text:span></text:p>
        </text:list-item>
        <text:list-item>
          <text:p text:style-name="P42">Warum werden sechs <text:span text:style-name="T17">Bit </text:span>verwendet? Würden vier <text:span text:style-name="T17">Bit </text:span>ausreichen? Oder fünf <text:span text:style-name="T17">Bit</text:span>?<text:line-break/><text:span text:style-name="T23">4 Punkte → 2</text:span><text:span text:style-name="T24">4</text:span><text:span text:style-name="T23"> = 16 Möglichkeiten<text:line-break/>5 Punkte → 2</text:span><text:span text:style-name="T24">5</text:span><text:span text:style-name="T23"> = 32 Möglichkeiten<text:line-break/>→ würde nicht reichen für alle Buchstaben, </text:span><text:span text:style-name="T26">Umlaute und</text:span><text:span text:style-name="T23"> Sonderzeichen</text:span></text:p>
        </text:list-item>
        <text:list-item>
          <text:p text:style-name="P42">Wie viele unterschiedliche Zeichen kann man mit zwei, drei, vier, fünf und sechs <text:span text:style-name="T17">Bits </text:span>darstellen?<text:line-break/><text:span text:style-name="T23">2 </text:span><text:span text:style-name="T27">B</text:span><text:span text:style-name="T28">it</text:span><text:span text:style-name="T23"> → 4 Zeichen, 3 </text:span><text:span text:style-name="T27">B</text:span><text:span text:style-name="T28">it</text:span><text:span text:style-name="T23"> → 8 Zeichen, 4 </text:span><text:span text:style-name="T27">B</text:span><text:span text:style-name="T28">it</text:span><text:span text:style-name="T23"> → 16 Zeichen,<text:line-break/>5 </text:span><text:span text:style-name="T26">Bit</text:span><text:span text:style-name="T23"> → 32 Zeichen, 6 </text:span><text:span text:style-name="T26">Bit</text:span><text:span text:style-name="T23"> → 64 Zeichen</text:span></text:p>
        </text:list-item>
      </text:list>
      <text:h text:style-name="P32" text:outline-level="1">Nachricht A</text:h>
      <text:p text:style-name="P53">01010111 01101001 01101100 01101100 01101011 01101111 01101101 01101101 01100101 01101110</text:p>
      <text:h text:style-name="Heading_20_1" text:outline-level="1">Nachricht B</text:h>
      <text:p text:style-name="P67">00110101 00100000 01000110 01110101 01100101 01101110 01100110</text:p>
      <text:h text:style-name="Heading_20_1" text:outline-level="1">Nachricht <text:span text:style-name="T15">C</text:span></text:h>
      <text:p text:style-name="P68">01<text:span text:style-name="T37">001001 </text:span><text:span text:style-name="T38">0</text:span><text:span text:style-name="T39">1100011 </text:span><text:span text:style-name="T38">0</text:span><text:span text:style-name="T39">1101000 </text:span><text:span text:style-name="T38">0</text:span><text:span text:style-name="T39">0100000 </text:span><text:span text:style-name="T38">0</text:span><text:span text:style-name="T39">1100010 </text:span><text:span text:style-name="T38">0</text:span><text:span text:style-name="T39">1101001 </text:span><text:span text:style-name="T38">0</text:span><text:span text:style-name="T39">1101110 </text:span><text:span text:style-name="T38">0</text:span><text:span text:style-name="T39">0100000 </text:span><text:span text:style-name="T38">0</text:span><text:span text:style-name="T39">0110100 </text:span><text:span text:style-name="T38">0</text:span><text:span text:style-name="T39">0110010 </text:span><text:span text:style-name="T38">0</text:span><text:span text:style-name="T39">0100000 </text:span><text:span text:style-name="T38">0</text:span><text:span text:style-name="T39">1001010 </text:span><text:span text:style-name="T38">0</text:span><text:span text:style-name="T39">1100001 </text:span><text:span text:style-name="T38">0</text:span><text:span text:style-name="T39">1101000 </text:span><text:span text:style-name="T38">0</text:span><text:span text:style-name="T39">1110010 </text:span><text:span text:style-name="T38">0</text:span><text:span text:style-name="T39">1100101 </text:span><text:span text:style-name="T38">0</text:span><text:span text:style-name="T39">0100000 </text:span><text:span text:style-name="T38">0</text:span><text:span text:style-name="T39">1100001 </text:span><text:span text:style-name="T38">0</text:span><text:span text:style-name="T39">1101100 </text:span><text:span text:style-name="T38">0</text:span><text:span text:style-name="T39">1110100 </text:span><text:span text:style-name="T38">0</text:span><text:span text:style-name="T39">0101110</text:span></text:p>
      <text:p text:style-name="Text_20_body"/>
      <text:p text:style-name="Text_20_body"/>
      <text:p text:style-name="Text_20_body"/>
      <text:p text:style-name="Text_20_body"/>
      <text:p text:style-name="Text_20_body"/>
      <text:h text:style-name="P29" text:outline-level="1">Nachricht D</text:h>
      <text:p text:style-name="P61"><text:span text:style-name="T38">0</text:span><text:span text:style-name="T39">1110100 </text:span><text:span text:style-name="T38">0</text:span><text:span text:style-name="T39">1110010 </text:span><text:span text:style-name="T40">10000100 </text:span><text:span text:style-name="T38">0</text:span><text:span text:style-name="T40">1101110 </text:span><text:span text:style-name="T38">0</text:span><text:span text:style-name="T40">1100101 </text:span><text:span text:style-name="T38">0</text:span><text:span text:style-name="T40">1101110 </text:span><text:span text:style-name="T41">10000001 </text:span><text:span text:style-name="T42">0</text:span><text:span text:style-name="T41">1100010 </text:span><text:span text:style-name="T42">0</text:span><text:span text:style-name="T41">1100101 </text:span><text:span text:style-name="T42">0</text:span><text:span text:style-name="T41">1110010 </text:span><text:span text:style-name="T42">0</text:span><text:span text:style-name="T41">1110011 </text:span><text:span text:style-name="T42">0</text:span><text:span text:style-name="T41">1110100 </text:span><text:span text:style-name="T42">0</text:span><text:span text:style-name="T41">1110010 10010100 </text:span><text:span text:style-name="T42">0</text:span><text:span text:style-name="T41">1101101 </text:span><text:span text:style-name="T42">0</text:span><text:span text:style-name="T41">1110100</text:span></text:p>
      <text:list xml:id="list105233780222609" text:continue-list="list1195286285" text:style-name="WWNum1">
        <text:list-header>
          <text:p text:style-name="P70">ASCII</text:p>
        </text:list-header>
      </text:list>
      <text:p text:style-name="P23"><draw:frame draw:style-name="fr2" draw:name="Rahmen5" text:anchor-type="paragraph" svg:x="-0.125cm" svg:y="0.367cm" svg:width="9.689cm" draw:z-index="9"><draw:text-box fo:min-height="18.463cm"><table:table table:name="Tabelle11" table:style-name="Tabelle11"><table:table-column table:style-name="Tabelle11.A"/><table:table-column table:style-name="Tabelle11.B"/><table:table-column table:style-name="Tabelle11.A"/><table:table-column table:style-name="Tabelle11.B"/><table:table-column table:style-name="Tabelle11.A"/><table:table-column table:style-name="Tabelle11.B"/><table:table-row table:style-name="Tabelle11.1"><table:table-cell table:style-name="Tabelle11.A1" office:value-type="string"><text:p text:style-name="P18"/></table:table-cell><table:table-cell table:style-name="Tabelle11.B1" office:value-type="string"><text:p text:style-name="P58">Code</text:p></table:table-cell><table:table-cell table:style-name="Tabelle11.C1" office:value-type="string"><text:p text:style-name="P18"/></table:table-cell><table:table-cell table:style-name="Tabelle11.D1" office:value-type="string"><text:p text:style-name="P58">Code</text:p></table:table-cell><table:table-cell table:style-name="Tabelle11.A1" office:value-type="string"><text:p text:style-name="P18"/></table:table-cell><table:table-cell table:style-name="Tabelle11.A1" office:value-type="string"><text:p text:style-name="P58">Code</text:p></table:table-cell></table:table-row><table:table-row table:style-name="Tabelle11.1"><table:table-cell table:style-name="Tabelle11.A1" office:value-type="string"><text:p text:style-name="P19"/></table:table-cell><table:table-cell table:style-name="Tabelle11.B2" office:value-type="string"><text:p text:style-name="P56"><text:span text:style-name="T12">0</text:span><text:span text:style-name="T11">0100000</text:span></text:p></table:table-cell><table:table-cell table:style-name="Tabelle11.C2" office:value-type="string"><text:p text:style-name="P21">@</text:p></table:table-cell><table:table-cell table:style-name="Tabelle11.D2" office:value-type="string"><text:p text:style-name="P56"><text:span text:style-name="T12">0</text:span><text:span text:style-name="T11">1000000</text:span></text:p></table:table-cell><table:table-cell table:style-name="Tabelle11.A1" office:value-type="string"><text:p text:style-name="P21">\</text:p></table:table-cell><table:table-cell table:style-name="Tabelle11.A1" office:value-type="string"><text:p text:style-name="P56"><text:span text:style-name="T12">0</text:span><text:span text:style-name="T11">1100000</text:span></text:p></table:table-cell></table:table-row><table:table-row table:style-name="Tabelle11.1"><table:table-cell table:style-name="Tabelle11.A1" office:value-type="string"><text:p text:style-name="P21">!</text:p></table:table-cell><table:table-cell table:style-name="Tabelle11.B2" office:value-type="string"><text:p text:style-name="P56"><text:span text:style-name="T12">0</text:span><text:span text:style-name="T11">0100001</text:span></text:p></table:table-cell><table:table-cell table:style-name="Tabelle11.C2" office:value-type="string"><text:p text:style-name="P21">A</text:p></table:table-cell><table:table-cell table:style-name="Tabelle11.D2" office:value-type="string"><text:p text:style-name="P56"><text:span text:style-name="T12">0</text:span><text:span text:style-name="T11">1000001</text:span></text:p></table:table-cell><table:table-cell table:style-name="Tabelle11.A1" office:value-type="string"><text:p text:style-name="P21">a</text:p></table:table-cell><table:table-cell table:style-name="Tabelle11.A1" office:value-type="string"><text:p text:style-name="P56"><text:span text:style-name="T12">0</text:span><text:span text:style-name="T11">1100001</text:span></text:p></table:table-cell></table:table-row><table:table-row table:style-name="Tabelle11.1"><table:table-cell table:style-name="Tabelle11.A1" office:value-type="string"><text:p text:style-name="P21">"</text:p></table:table-cell><table:table-cell table:style-name="Tabelle11.B2" office:value-type="string"><text:p text:style-name="P56"><text:span text:style-name="T12">0</text:span><text:span text:style-name="T11">0100010</text:span></text:p></table:table-cell><table:table-cell table:style-name="Tabelle11.C2" office:value-type="string"><text:p text:style-name="P21">B</text:p></table:table-cell><table:table-cell table:style-name="Tabelle11.D2" office:value-type="string"><text:p text:style-name="P56"><text:span text:style-name="T12">0</text:span><text:span text:style-name="T11">1000010</text:span></text:p></table:table-cell><table:table-cell table:style-name="Tabelle11.A1" office:value-type="string"><text:p text:style-name="P21">b</text:p></table:table-cell><table:table-cell table:style-name="Tabelle11.A1" office:value-type="string"><text:p text:style-name="P56"><text:span text:style-name="T12">0</text:span><text:span text:style-name="T11">1100010</text:span></text:p></table:table-cell></table:table-row><table:table-row table:style-name="Tabelle11.1"><table:table-cell table:style-name="Tabelle11.A1" office:value-type="string"><text:p text:style-name="P21">#</text:p></table:table-cell><table:table-cell table:style-name="Tabelle11.B2" office:value-type="string"><text:p text:style-name="P56"><text:span text:style-name="T12">0</text:span><text:span text:style-name="T11">0100011</text:span></text:p></table:table-cell><table:table-cell table:style-name="Tabelle11.C2" office:value-type="string"><text:p text:style-name="P21">C</text:p></table:table-cell><table:table-cell table:style-name="Tabelle11.D2" office:value-type="string"><text:p text:style-name="P56"><text:span text:style-name="T12">0</text:span><text:span text:style-name="T11">1000011</text:span></text:p></table:table-cell><table:table-cell table:style-name="Tabelle11.A1" office:value-type="string"><text:p text:style-name="P21">c</text:p></table:table-cell><table:table-cell table:style-name="Tabelle11.A1" office:value-type="string"><text:p text:style-name="P56"><text:span text:style-name="T12">0</text:span><text:span text:style-name="T11">1100011</text:span></text:p></table:table-cell></table:table-row><table:table-row table:style-name="Tabelle11.1"><table:table-cell table:style-name="Tabelle11.A1" office:value-type="string"><text:p text:style-name="P21">$</text:p></table:table-cell><table:table-cell table:style-name="Tabelle11.B2" office:value-type="string"><text:p text:style-name="P56"><text:span text:style-name="T12">0</text:span><text:span text:style-name="T11">0100100</text:span></text:p></table:table-cell><table:table-cell table:style-name="Tabelle11.C2" office:value-type="string"><text:p text:style-name="P21">D</text:p></table:table-cell><table:table-cell table:style-name="Tabelle11.D2" office:value-type="string"><text:p text:style-name="P56"><text:span text:style-name="T12">0</text:span><text:span text:style-name="T11">1000100</text:span></text:p></table:table-cell><table:table-cell table:style-name="Tabelle11.A1" office:value-type="string"><text:p text:style-name="P21">d</text:p></table:table-cell><table:table-cell table:style-name="Tabelle11.A1" office:value-type="string"><text:p text:style-name="P56"><text:span text:style-name="T12">0</text:span><text:span text:style-name="T11">1100100</text:span></text:p></table:table-cell></table:table-row><table:table-row table:style-name="Tabelle11.1"><table:table-cell table:style-name="Tabelle11.A1" office:value-type="string"><text:p text:style-name="P21">%</text:p></table:table-cell><table:table-cell table:style-name="Tabelle11.B2" office:value-type="string"><text:p text:style-name="P56"><text:span text:style-name="T12">0</text:span><text:span text:style-name="T11">0100101</text:span></text:p></table:table-cell><table:table-cell table:style-name="Tabelle11.C2" office:value-type="string"><text:p text:style-name="P21">E</text:p></table:table-cell><table:table-cell table:style-name="Tabelle11.D2" office:value-type="string"><text:p text:style-name="P56"><text:span text:style-name="T12">0</text:span><text:span text:style-name="T11">1000101</text:span></text:p></table:table-cell><table:table-cell table:style-name="Tabelle11.A1" office:value-type="string"><text:p text:style-name="P21">e</text:p></table:table-cell><table:table-cell table:style-name="Tabelle11.A1" office:value-type="string"><text:p text:style-name="P56"><text:span text:style-name="T12">0</text:span><text:span text:style-name="T11">1100101</text:span></text:p></table:table-cell></table:table-row><table:table-row table:style-name="Tabelle11.1"><table:table-cell table:style-name="Tabelle11.A1" office:value-type="string"><text:p text:style-name="P21">&amp;</text:p></table:table-cell><table:table-cell table:style-name="Tabelle11.B2" office:value-type="string"><text:p text:style-name="P56"><text:span text:style-name="T12">0</text:span><text:span text:style-name="T11">0100110</text:span></text:p></table:table-cell><table:table-cell table:style-name="Tabelle11.C2" office:value-type="string"><text:p text:style-name="P21">F</text:p></table:table-cell><table:table-cell table:style-name="Tabelle11.D2" office:value-type="string"><text:p text:style-name="P56"><text:span text:style-name="T12">0</text:span><text:span text:style-name="T11">1000110</text:span></text:p></table:table-cell><table:table-cell table:style-name="Tabelle11.A1" office:value-type="string"><text:p text:style-name="P21">f</text:p></table:table-cell><table:table-cell table:style-name="Tabelle11.A1" office:value-type="string"><text:p text:style-name="P56"><text:span text:style-name="T12">0</text:span><text:span text:style-name="T11">1100110</text:span></text:p></table:table-cell></table:table-row><table:table-row table:style-name="Tabelle11.1"><table:table-cell table:style-name="Tabelle11.A1" office:value-type="string"><text:p text:style-name="P21">'</text:p></table:table-cell><table:table-cell table:style-name="Tabelle11.B2" office:value-type="string"><text:p text:style-name="P56"><text:span text:style-name="T12">0</text:span><text:span text:style-name="T11">0100111</text:span></text:p></table:table-cell><table:table-cell table:style-name="Tabelle11.C2" office:value-type="string"><text:p text:style-name="P21">G</text:p></table:table-cell><table:table-cell table:style-name="Tabelle11.D2" office:value-type="string"><text:p text:style-name="P56"><text:span text:style-name="T12">0</text:span><text:span text:style-name="T11">1000111</text:span></text:p></table:table-cell><table:table-cell table:style-name="Tabelle11.A1" office:value-type="string"><text:p text:style-name="P21">g</text:p></table:table-cell><table:table-cell table:style-name="Tabelle11.A1" office:value-type="string"><text:p text:style-name="P56"><text:span text:style-name="T12">0</text:span><text:span text:style-name="T11">1100111</text:span></text:p></table:table-cell></table:table-row><table:table-row table:style-name="Tabelle11.1"><table:table-cell table:style-name="Tabelle11.A1" office:value-type="string"><text:p text:style-name="P21">(</text:p></table:table-cell><table:table-cell table:style-name="Tabelle11.B2" office:value-type="string"><text:p text:style-name="P56"><text:span text:style-name="T12">0</text:span><text:span text:style-name="T11">0101000</text:span></text:p></table:table-cell><table:table-cell table:style-name="Tabelle11.C2" office:value-type="string"><text:p text:style-name="P21">H</text:p></table:table-cell><table:table-cell table:style-name="Tabelle11.D2" office:value-type="string"><text:p text:style-name="P56"><text:span text:style-name="T12">0</text:span><text:span text:style-name="T11">1001000</text:span></text:p></table:table-cell><table:table-cell table:style-name="Tabelle11.A1" office:value-type="string"><text:p text:style-name="P21">h</text:p></table:table-cell><table:table-cell table:style-name="Tabelle11.A1" office:value-type="string"><text:p text:style-name="P56"><text:span text:style-name="T12">0</text:span><text:span text:style-name="T11">1101000</text:span></text:p></table:table-cell></table:table-row><table:table-row table:style-name="Tabelle11.1"><table:table-cell table:style-name="Tabelle11.A1" office:value-type="string"><text:p text:style-name="P21">)</text:p></table:table-cell><table:table-cell table:style-name="Tabelle11.B2" office:value-type="string"><text:p text:style-name="P56"><text:span text:style-name="T12">0</text:span><text:span text:style-name="T11">0101001</text:span></text:p></table:table-cell><table:table-cell table:style-name="Tabelle11.C2" office:value-type="string"><text:p text:style-name="P21">I</text:p></table:table-cell><table:table-cell table:style-name="Tabelle11.D2" office:value-type="string"><text:p text:style-name="P56"><text:span text:style-name="T12">0</text:span><text:span text:style-name="T11">1001001</text:span></text:p></table:table-cell><table:table-cell table:style-name="Tabelle11.A1" office:value-type="string"><text:p text:style-name="P21">i</text:p></table:table-cell><table:table-cell table:style-name="Tabelle11.A1" office:value-type="string"><text:p text:style-name="P56"><text:span text:style-name="T12">0</text:span><text:span text:style-name="T11">1101001</text:span></text:p></table:table-cell></table:table-row><table:table-row table:style-name="Tabelle11.1"><table:table-cell table:style-name="Tabelle11.A1" office:value-type="string"><text:p text:style-name="P21">*</text:p></table:table-cell><table:table-cell table:style-name="Tabelle11.B2" office:value-type="string"><text:p text:style-name="P56"><text:span text:style-name="T12">0</text:span><text:span text:style-name="T11">0101010</text:span></text:p></table:table-cell><table:table-cell table:style-name="Tabelle11.C2" office:value-type="string"><text:p text:style-name="P21">J</text:p></table:table-cell><table:table-cell table:style-name="Tabelle11.D2" office:value-type="string"><text:p text:style-name="P56"><text:span text:style-name="T12">0</text:span><text:span text:style-name="T11">1001010</text:span></text:p></table:table-cell><table:table-cell table:style-name="Tabelle11.A1" office:value-type="string"><text:p text:style-name="P21">j</text:p></table:table-cell><table:table-cell table:style-name="Tabelle11.A1" office:value-type="string"><text:p text:style-name="P56"><text:span text:style-name="T12">0</text:span><text:span text:style-name="T11">1101010</text:span></text:p></table:table-cell></table:table-row><table:table-row table:style-name="Tabelle11.1"><table:table-cell table:style-name="Tabelle11.A1" office:value-type="string"><text:p text:style-name="P21">+</text:p></table:table-cell><table:table-cell table:style-name="Tabelle11.B2" office:value-type="string"><text:p text:style-name="P56"><text:span text:style-name="T12">0</text:span><text:span text:style-name="T11">0101011</text:span></text:p></table:table-cell><table:table-cell table:style-name="Tabelle11.C2" office:value-type="string"><text:p text:style-name="P21">K</text:p></table:table-cell><table:table-cell table:style-name="Tabelle11.D2" office:value-type="string"><text:p text:style-name="P56"><text:span text:style-name="T12">0</text:span><text:span text:style-name="T11">1001011</text:span></text:p></table:table-cell><table:table-cell table:style-name="Tabelle11.A1" office:value-type="string"><text:p text:style-name="P21">k</text:p></table:table-cell><table:table-cell table:style-name="Tabelle11.A1" office:value-type="string"><text:p text:style-name="P56"><text:span text:style-name="T12">0</text:span><text:span text:style-name="T11">1101011</text:span></text:p></table:table-cell></table:table-row><table:table-row table:style-name="Tabelle11.1"><table:table-cell table:style-name="Tabelle11.A1" office:value-type="string"><text:p text:style-name="P21">,</text:p></table:table-cell><table:table-cell table:style-name="Tabelle11.B2" office:value-type="string"><text:p text:style-name="P56"><text:span text:style-name="T12">0</text:span><text:span text:style-name="T11">0101100</text:span></text:p></table:table-cell><table:table-cell table:style-name="Tabelle11.C2" office:value-type="string"><text:p text:style-name="P21">L</text:p></table:table-cell><table:table-cell table:style-name="Tabelle11.D2" office:value-type="string"><text:p text:style-name="P56"><text:span text:style-name="T12">0</text:span><text:span text:style-name="T11">1001100</text:span></text:p></table:table-cell><table:table-cell table:style-name="Tabelle11.A1" office:value-type="string"><text:p text:style-name="P21">l</text:p></table:table-cell><table:table-cell table:style-name="Tabelle11.A1" office:value-type="string"><text:p text:style-name="P56"><text:span text:style-name="T12">0</text:span><text:span text:style-name="T11">1101100</text:span></text:p></table:table-cell></table:table-row><table:table-row table:style-name="Tabelle11.1"><table:table-cell table:style-name="Tabelle11.A1" office:value-type="string"><text:p text:style-name="P21">-</text:p></table:table-cell><table:table-cell table:style-name="Tabelle11.B2" office:value-type="string"><text:p text:style-name="P56"><text:span text:style-name="T12">0</text:span><text:span text:style-name="T11">0101101</text:span></text:p></table:table-cell><table:table-cell table:style-name="Tabelle11.C2" office:value-type="string"><text:p text:style-name="P21">M</text:p></table:table-cell><table:table-cell table:style-name="Tabelle11.D2" office:value-type="string"><text:p text:style-name="P56"><text:span text:style-name="T12">0</text:span><text:span text:style-name="T11">1001101</text:span></text:p></table:table-cell><table:table-cell table:style-name="Tabelle11.A1" office:value-type="string"><text:p text:style-name="P21">m</text:p></table:table-cell><table:table-cell table:style-name="Tabelle11.A1" office:value-type="string"><text:p text:style-name="P56"><text:span text:style-name="T12">0</text:span><text:span text:style-name="T11">1101101</text:span></text:p></table:table-cell></table:table-row><table:table-row table:style-name="Tabelle11.1"><table:table-cell table:style-name="Tabelle11.A1" office:value-type="string"><text:p text:style-name="P21">.</text:p></table:table-cell><table:table-cell table:style-name="Tabelle11.B2" office:value-type="string"><text:p text:style-name="P56"><text:span text:style-name="T12">0</text:span><text:span text:style-name="T11">0101110</text:span></text:p></table:table-cell><table:table-cell table:style-name="Tabelle11.C2" office:value-type="string"><text:p text:style-name="P21">N</text:p></table:table-cell><table:table-cell table:style-name="Tabelle11.D2" office:value-type="string"><text:p text:style-name="P56"><text:span text:style-name="T12">0</text:span><text:span text:style-name="T11">1001110</text:span></text:p></table:table-cell><table:table-cell table:style-name="Tabelle11.A1" office:value-type="string"><text:p text:style-name="P21">n</text:p></table:table-cell><table:table-cell table:style-name="Tabelle11.A1" office:value-type="string"><text:p text:style-name="P56"><text:span text:style-name="T12">0</text:span><text:span text:style-name="T11">1101110</text:span></text:p></table:table-cell></table:table-row><table:table-row table:style-name="Tabelle11.1"><table:table-cell table:style-name="Tabelle11.A1" office:value-type="string"><text:p text:style-name="P21">/</text:p></table:table-cell><table:table-cell table:style-name="Tabelle11.B2" office:value-type="string"><text:p text:style-name="P56"><text:span text:style-name="T12">0</text:span><text:span text:style-name="T11">0101111</text:span></text:p></table:table-cell><table:table-cell table:style-name="Tabelle11.C2" office:value-type="string"><text:p text:style-name="P21">O</text:p></table:table-cell><table:table-cell table:style-name="Tabelle11.D2" office:value-type="string"><text:p text:style-name="P56"><text:span text:style-name="T12">0</text:span><text:span text:style-name="T11">1001111</text:span></text:p></table:table-cell><table:table-cell table:style-name="Tabelle11.A1" office:value-type="string"><text:p text:style-name="P21">o</text:p></table:table-cell><table:table-cell table:style-name="Tabelle11.A1" office:value-type="string"><text:p text:style-name="P56"><text:span text:style-name="T12">0</text:span><text:span text:style-name="T11">1101111</text:span></text:p></table:table-cell></table:table-row><table:table-row table:style-name="Tabelle11.1"><table:table-cell table:style-name="Tabelle11.A1" office:value-type="string"><text:p text:style-name="P21">0</text:p></table:table-cell><table:table-cell table:style-name="Tabelle11.B2" office:value-type="string"><text:p text:style-name="P56"><text:span text:style-name="T12">0</text:span><text:span text:style-name="T11">0110000</text:span></text:p></table:table-cell><table:table-cell table:style-name="Tabelle11.C2" office:value-type="string"><text:p text:style-name="P21">P</text:p></table:table-cell><table:table-cell table:style-name="Tabelle11.D2" office:value-type="string"><text:p text:style-name="P56"><text:span text:style-name="T12">0</text:span><text:span text:style-name="T11">1010000</text:span></text:p></table:table-cell><table:table-cell table:style-name="Tabelle11.A1" office:value-type="string"><text:p text:style-name="P21">p</text:p></table:table-cell><table:table-cell table:style-name="Tabelle11.A1" office:value-type="string"><text:p text:style-name="P56"><text:span text:style-name="T12">0</text:span><text:span text:style-name="T11">1110000</text:span></text:p></table:table-cell></table:table-row><table:table-row table:style-name="Tabelle11.1"><table:table-cell table:style-name="Tabelle11.A1" office:value-type="string"><text:p text:style-name="P21">1</text:p></table:table-cell><table:table-cell table:style-name="Tabelle11.B2" office:value-type="string"><text:p text:style-name="P56"><text:span text:style-name="T12">0</text:span><text:span text:style-name="T11">0110001</text:span></text:p></table:table-cell><table:table-cell table:style-name="Tabelle11.C2" office:value-type="string"><text:p text:style-name="P21">Q</text:p></table:table-cell><table:table-cell table:style-name="Tabelle11.D2" office:value-type="string"><text:p text:style-name="P56"><text:span text:style-name="T12">0</text:span><text:span text:style-name="T11">1010001</text:span></text:p></table:table-cell><table:table-cell table:style-name="Tabelle11.A1" office:value-type="string"><text:p text:style-name="P21">q</text:p></table:table-cell><table:table-cell table:style-name="Tabelle11.A1" office:value-type="string"><text:p text:style-name="P56"><text:span text:style-name="T12">0</text:span><text:span text:style-name="T11">1110001</text:span></text:p></table:table-cell></table:table-row><table:table-row table:style-name="Tabelle11.1"><table:table-cell table:style-name="Tabelle11.A1" office:value-type="string"><text:p text:style-name="P21">2</text:p></table:table-cell><table:table-cell table:style-name="Tabelle11.B2" office:value-type="string"><text:p text:style-name="P56"><text:span text:style-name="T12">0</text:span><text:span text:style-name="T11">0110010</text:span></text:p></table:table-cell><table:table-cell table:style-name="Tabelle11.C2" office:value-type="string"><text:p text:style-name="P21">R</text:p></table:table-cell><table:table-cell table:style-name="Tabelle11.D2" office:value-type="string"><text:p text:style-name="P56"><text:span text:style-name="T12">0</text:span><text:span text:style-name="T11">1010010</text:span></text:p></table:table-cell><table:table-cell table:style-name="Tabelle11.A1" office:value-type="string"><text:p text:style-name="P21">r</text:p></table:table-cell><table:table-cell table:style-name="Tabelle11.A1" office:value-type="string"><text:p text:style-name="P56"><text:span text:style-name="T12">0</text:span><text:span text:style-name="T11">1110010</text:span></text:p></table:table-cell></table:table-row><table:table-row table:style-name="Tabelle11.1"><table:table-cell table:style-name="Tabelle11.A1" office:value-type="string"><text:p text:style-name="P21">3</text:p></table:table-cell><table:table-cell table:style-name="Tabelle11.B2" office:value-type="string"><text:p text:style-name="P56"><text:span text:style-name="T12">0</text:span><text:span text:style-name="T11">0110011</text:span></text:p></table:table-cell><table:table-cell table:style-name="Tabelle11.C2" office:value-type="string"><text:p text:style-name="P21">S</text:p></table:table-cell><table:table-cell table:style-name="Tabelle11.D2" office:value-type="string"><text:p text:style-name="P56"><text:span text:style-name="T12">0</text:span><text:span text:style-name="T11">1010011</text:span></text:p></table:table-cell><table:table-cell table:style-name="Tabelle11.A1" office:value-type="string"><text:p text:style-name="P21">s</text:p></table:table-cell><table:table-cell table:style-name="Tabelle11.A1" office:value-type="string"><text:p text:style-name="P56"><text:span text:style-name="T12">0</text:span><text:span text:style-name="T11">1110011</text:span></text:p></table:table-cell></table:table-row><table:table-row table:style-name="Tabelle11.1"><table:table-cell table:style-name="Tabelle11.A1" office:value-type="string"><text:p text:style-name="P21">4</text:p></table:table-cell><table:table-cell table:style-name="Tabelle11.B2" office:value-type="string"><text:p text:style-name="P56"><text:span text:style-name="T12">0</text:span><text:span text:style-name="T11">0110100</text:span></text:p></table:table-cell><table:table-cell table:style-name="Tabelle11.C2" office:value-type="string"><text:p text:style-name="P21">T</text:p></table:table-cell><table:table-cell table:style-name="Tabelle11.D2" office:value-type="string"><text:p text:style-name="P56"><text:span text:style-name="T12">0</text:span><text:span text:style-name="T11">1010100</text:span></text:p></table:table-cell><table:table-cell table:style-name="Tabelle11.A1" office:value-type="string"><text:p text:style-name="P21">t</text:p></table:table-cell><table:table-cell table:style-name="Tabelle11.A1" office:value-type="string"><text:p text:style-name="P56"><text:span text:style-name="T12">0</text:span><text:span text:style-name="T11">1110100</text:span></text:p></table:table-cell></table:table-row><table:table-row table:style-name="Tabelle11.1"><table:table-cell table:style-name="Tabelle11.A1" office:value-type="string"><text:p text:style-name="P21">5</text:p></table:table-cell><table:table-cell table:style-name="Tabelle11.B2" office:value-type="string"><text:p text:style-name="P56"><text:span text:style-name="T12">0</text:span><text:span text:style-name="T11">0110101</text:span></text:p></table:table-cell><table:table-cell table:style-name="Tabelle11.C2" office:value-type="string"><text:p text:style-name="P21">U</text:p></table:table-cell><table:table-cell table:style-name="Tabelle11.D2" office:value-type="string"><text:p text:style-name="P56"><text:span text:style-name="T12">0</text:span><text:span text:style-name="T11">1010101</text:span></text:p></table:table-cell><table:table-cell table:style-name="Tabelle11.A1" office:value-type="string"><text:p text:style-name="P21">u</text:p></table:table-cell><table:table-cell table:style-name="Tabelle11.A1" office:value-type="string"><text:p text:style-name="P56"><text:span text:style-name="T12">0</text:span><text:span text:style-name="T11">1110101</text:span></text:p></table:table-cell></table:table-row><table:table-row table:style-name="Tabelle11.1"><table:table-cell table:style-name="Tabelle11.A1" office:value-type="string"><text:p text:style-name="P21">6</text:p></table:table-cell><table:table-cell table:style-name="Tabelle11.B2" office:value-type="string"><text:p text:style-name="P56"><text:span text:style-name="T12">0</text:span><text:span text:style-name="T11">0110110</text:span></text:p></table:table-cell><table:table-cell table:style-name="Tabelle11.C2" office:value-type="string"><text:p text:style-name="P21">V</text:p></table:table-cell><table:table-cell table:style-name="Tabelle11.D2" office:value-type="string"><text:p text:style-name="P56"><text:span text:style-name="T12">0</text:span><text:span text:style-name="T11">1010110</text:span></text:p></table:table-cell><table:table-cell table:style-name="Tabelle11.A1" office:value-type="string"><text:p text:style-name="P21">v</text:p></table:table-cell><table:table-cell table:style-name="Tabelle11.A1" office:value-type="string"><text:p text:style-name="P56"><text:span text:style-name="T12">0</text:span><text:span text:style-name="T11">1110110</text:span></text:p></table:table-cell></table:table-row><table:table-row table:style-name="Tabelle11.1"><table:table-cell table:style-name="Tabelle11.A1" office:value-type="string"><text:p text:style-name="P21">7</text:p></table:table-cell><table:table-cell table:style-name="Tabelle11.B2" office:value-type="string"><text:p text:style-name="P56"><text:span text:style-name="T12">0</text:span><text:span text:style-name="T11">0110111</text:span></text:p></table:table-cell><table:table-cell table:style-name="Tabelle11.C2" office:value-type="string"><text:p text:style-name="P22">W</text:p></table:table-cell><table:table-cell table:style-name="Tabelle11.D2" office:value-type="string"><text:p text:style-name="P56"><text:span text:style-name="T12">0</text:span><text:span text:style-name="T11">1010111</text:span></text:p></table:table-cell><table:table-cell table:style-name="Tabelle11.A1" office:value-type="string"><text:p text:style-name="P21">w</text:p></table:table-cell><table:table-cell table:style-name="Tabelle11.A1" office:value-type="string"><text:p text:style-name="P56"><text:span text:style-name="T12">0</text:span><text:span text:style-name="T11">1110111</text:span></text:p></table:table-cell></table:table-row><table:table-row table:style-name="Tabelle11.1"><table:table-cell table:style-name="Tabelle11.A1" office:value-type="string"><text:p text:style-name="P21">8</text:p></table:table-cell><table:table-cell table:style-name="Tabelle11.B2" office:value-type="string"><text:p text:style-name="P56"><text:span text:style-name="T12">0</text:span><text:span text:style-name="T11">0111000</text:span></text:p></table:table-cell><table:table-cell table:style-name="Tabelle11.C2" office:value-type="string"><text:p text:style-name="P21">X</text:p></table:table-cell><table:table-cell table:style-name="Tabelle11.D2" office:value-type="string"><text:p text:style-name="P56"><text:span text:style-name="T12">0</text:span><text:span text:style-name="T11">1011000</text:span></text:p></table:table-cell><table:table-cell table:style-name="Tabelle11.A1" office:value-type="string"><text:p text:style-name="P21">x</text:p></table:table-cell><table:table-cell table:style-name="Tabelle11.A1" office:value-type="string"><text:p text:style-name="P56"><text:span text:style-name="T12">0</text:span><text:span text:style-name="T11">1111000</text:span></text:p></table:table-cell></table:table-row><table:table-row table:style-name="Tabelle11.1"><table:table-cell table:style-name="Tabelle11.A1" office:value-type="string"><text:p text:style-name="P21">9</text:p></table:table-cell><table:table-cell table:style-name="Tabelle11.B2" office:value-type="string"><text:p text:style-name="P56"><text:span text:style-name="T12">0</text:span><text:span text:style-name="T11">0111001</text:span></text:p></table:table-cell><table:table-cell table:style-name="Tabelle11.C2" office:value-type="string"><text:p text:style-name="P21">Y</text:p></table:table-cell><table:table-cell table:style-name="Tabelle11.D2" office:value-type="string"><text:p text:style-name="P56"><text:span text:style-name="T12">0</text:span><text:span text:style-name="T11">1011001</text:span></text:p></table:table-cell><table:table-cell table:style-name="Tabelle11.A1" office:value-type="string"><text:p text:style-name="P21">y</text:p></table:table-cell><table:table-cell table:style-name="Tabelle11.A1" office:value-type="string"><text:p text:style-name="P56"><text:span text:style-name="T12">0</text:span><text:span text:style-name="T11">1111001</text:span></text:p></table:table-cell></table:table-row><table:table-row table:style-name="Tabelle11.1"><table:table-cell table:style-name="Tabelle11.A1" office:value-type="string"><text:p text:style-name="P21">:</text:p></table:table-cell><table:table-cell table:style-name="Tabelle11.B2" office:value-type="string"><text:p text:style-name="P56"><text:span text:style-name="T12">0</text:span><text:span text:style-name="T11">0111010</text:span></text:p></table:table-cell><table:table-cell table:style-name="Tabelle11.C2" office:value-type="string"><text:p text:style-name="P21">Z</text:p></table:table-cell><table:table-cell table:style-name="Tabelle11.D2" office:value-type="string"><text:p text:style-name="P56"><text:span text:style-name="T12">0</text:span><text:span text:style-name="T11">1011010</text:span></text:p></table:table-cell><table:table-cell table:style-name="Tabelle11.A1" office:value-type="string"><text:p text:style-name="P21">z</text:p></table:table-cell><table:table-cell table:style-name="Tabelle11.A1" office:value-type="string"><text:p text:style-name="P56"><text:span text:style-name="T12">0</text:span><text:span text:style-name="T11">1111010</text:span></text:p></table:table-cell></table:table-row><table:table-row table:style-name="Tabelle11.1"><table:table-cell table:style-name="Tabelle11.A1" office:value-type="string"><text:p text:style-name="P21">;</text:p></table:table-cell><table:table-cell table:style-name="Tabelle11.B2" office:value-type="string"><text:p text:style-name="P56"><text:span text:style-name="T12">0</text:span><text:span text:style-name="T11">0111011</text:span></text:p></table:table-cell><table:table-cell table:style-name="Tabelle11.C2" office:value-type="string"><text:p text:style-name="P21">[</text:p></table:table-cell><table:table-cell table:style-name="Tabelle11.D2" office:value-type="string"><text:p text:style-name="P56"><text:span text:style-name="T12">0</text:span><text:span text:style-name="T11">1011011</text:span></text:p></table:table-cell><table:table-cell table:style-name="Tabelle11.A1" office:value-type="string"><text:p text:style-name="P21">{</text:p></table:table-cell><table:table-cell table:style-name="Tabelle11.A1" office:value-type="string"><text:p text:style-name="P56"><text:span text:style-name="T12">0</text:span><text:span text:style-name="T11">1111011</text:span></text:p></table:table-cell></table:table-row><table:table-row table:style-name="Tabelle11.1"><table:table-cell table:style-name="Tabelle11.A1" office:value-type="string"><text:p text:style-name="P21">&lt;</text:p></table:table-cell><table:table-cell table:style-name="Tabelle11.B2" office:value-type="string"><text:p text:style-name="P56"><text:span text:style-name="T12">0</text:span><text:span text:style-name="T11">0111100</text:span></text:p></table:table-cell><table:table-cell table:style-name="Tabelle11.C2" office:value-type="string"><text:p text:style-name="P21">\</text:p></table:table-cell><table:table-cell table:style-name="Tabelle11.D2" office:value-type="string"><text:p text:style-name="P56"><text:span text:style-name="T12">0</text:span><text:span text:style-name="T11">1011100</text:span></text:p></table:table-cell><table:table-cell table:style-name="Tabelle11.A1" office:value-type="string"><text:p text:style-name="P21">\</text:p></table:table-cell><table:table-cell table:style-name="Tabelle11.A1" office:value-type="string"><text:p text:style-name="P64"><text:span text:style-name="T14">0</text:span>1111<text:span text:style-name="T13">100</text:span></text:p></table:table-cell></table:table-row><table:table-row table:style-name="Tabelle11.1"><table:table-cell table:style-name="Tabelle11.A1" office:value-type="string"><text:p text:style-name="P21">=</text:p></table:table-cell><table:table-cell table:style-name="Tabelle11.B2" office:value-type="string"><text:p text:style-name="P56"><text:span text:style-name="T12">0</text:span><text:span text:style-name="T11">0111101</text:span></text:p></table:table-cell><table:table-cell table:style-name="Tabelle11.C2" office:value-type="string"><text:p text:style-name="P21">]</text:p></table:table-cell><table:table-cell table:style-name="Tabelle11.D2" office:value-type="string"><text:p text:style-name="P56"><text:span text:style-name="T12">0</text:span><text:span text:style-name="T11">1011101</text:span></text:p></table:table-cell><table:table-cell table:style-name="Tabelle11.A1" office:value-type="string"><text:p text:style-name="P21">}</text:p></table:table-cell><table:table-cell table:style-name="Tabelle11.A1" office:value-type="string"><text:p text:style-name="P56"><text:span text:style-name="T12">0</text:span><text:span text:style-name="T11">1111101</text:span></text:p></table:table-cell></table:table-row><table:table-row table:style-name="Tabelle11.1"><table:table-cell table:style-name="Tabelle11.A1" office:value-type="string"><text:p text:style-name="P21">&gt;</text:p></table:table-cell><table:table-cell table:style-name="Tabelle11.B2" office:value-type="string"><text:p text:style-name="P56"><text:span text:style-name="T12">0</text:span><text:span text:style-name="T11">0111110</text:span></text:p></table:table-cell><table:table-cell table:style-name="Tabelle11.C2" office:value-type="string"><text:p text:style-name="P21">^</text:p></table:table-cell><table:table-cell table:style-name="Tabelle11.D2" office:value-type="string"><text:p text:style-name="P56"><text:span text:style-name="T12">0</text:span><text:span text:style-name="T11">1011110</text:span></text:p></table:table-cell><table:table-cell table:style-name="Tabelle11.A1" office:value-type="string"><text:p text:style-name="P21">~</text:p></table:table-cell><table:table-cell table:style-name="Tabelle11.A1" office:value-type="string"><text:p text:style-name="P56"><text:span text:style-name="T12">0</text:span><text:span text:style-name="T11">1111110</text:span></text:p></table:table-cell></table:table-row><table:table-row table:style-name="Tabelle11.1"><table:table-cell table:style-name="Tabelle11.A1" office:value-type="string"><text:p text:style-name="P21">?</text:p></table:table-cell><table:table-cell table:style-name="Tabelle11.B2" office:value-type="string"><text:p text:style-name="P56"><text:span text:style-name="T12">0</text:span><text:span text:style-name="T11">0111111</text:span></text:p></table:table-cell><table:table-cell table:style-name="Tabelle11.C2" office:value-type="string"><text:p text:style-name="P21">_</text:p></table:table-cell><table:table-cell table:style-name="Tabelle11.D2" office:value-type="string"><text:p text:style-name="P56"><text:span text:style-name="T12">0</text:span><text:span text:style-name="T11">1011111</text:span></text:p></table:table-cell><table:table-cell table:style-name="Tabelle11.A1" office:value-type="string"><text:p text:style-name="P25"/></table:table-cell><table:table-cell table:style-name="Tabelle11.A1" office:value-type="string"><text:p text:style-name="P26"/></table:table-cell></table:table-row><table:table-row table:style-name="Tabelle11.34"><table:table-cell table:style-name="Tabelle11.A34" office:value-type="string"><text:p text:style-name="P63">Ä</text:p></table:table-cell><table:table-cell table:style-name="Tabelle11.B34" office:value-type="string"><text:p text:style-name="P62">10001110</text:p></table:table-cell><table:table-cell table:style-name="Tabelle11.C34" office:value-type="string"><text:p text:style-name="P63">Ö</text:p></table:table-cell><table:table-cell table:style-name="Tabelle11.D34" office:value-type="string"><text:p text:style-name="P62">10011001</text:p></table:table-cell><table:table-cell table:style-name="Tabelle11.A34" office:value-type="string"><text:p text:style-name="P65">Ü</text:p></table:table-cell><table:table-cell table:style-name="Tabelle11.A34" office:value-type="string"><text:p text:style-name="P66">10011010</text:p></table:table-cell></table:table-row><table:table-row table:style-name="Tabelle11.35"><table:table-cell table:style-name="Tabelle11.A34" office:value-type="string"><text:p text:style-name="P63">ä</text:p></table:table-cell><table:table-cell table:style-name="Tabelle11.B34" office:value-type="string"><text:p text:style-name="P62">10000100</text:p></table:table-cell><table:table-cell table:style-name="Tabelle11.C34" office:value-type="string"><text:p text:style-name="P63">ö</text:p></table:table-cell><table:table-cell table:style-name="Tabelle11.D34" office:value-type="string"><text:p text:style-name="P62">10010100</text:p></table:table-cell><table:table-cell table:style-name="Tabelle11.A34" office:value-type="string"><text:p text:style-name="P65">ü</text:p></table:table-cell><table:table-cell table:style-name="Tabelle11.A34" office:value-type="string"><text:p text:style-name="P66">10000001</text:p></table:table-cell></table:table-row><table:table-row table:style-name="Tabelle11.35"><table:table-cell table:style-name="Tabelle11.A34" office:value-type="string"><text:p text:style-name="P63"/></table:table-cell><table:table-cell table:style-name="Tabelle11.B34" office:value-type="string"><text:p text:style-name="P62"/></table:table-cell><table:table-cell table:style-name="Tabelle11.C34" office:value-type="string"><text:p text:style-name="P63"/></table:table-cell><table:table-cell table:style-name="Tabelle11.D34" office:value-type="string"><text:p text:style-name="P62"/></table:table-cell><table:table-cell table:style-name="Tabelle11.A34" office:value-type="string"><text:p text:style-name="P65"/></table:table-cell><table:table-cell table:style-name="Tabelle11.A34" office:value-type="string"><text:p text:style-name="P66"/></table:table-cell></table:table-row><table:table-row table:style-name="Tabelle11.35"><table:table-cell table:style-name="Tabelle11.A34" office:value-type="string"><text:p text:style-name="P63"/></table:table-cell><table:table-cell table:style-name="Tabelle11.B34" office:value-type="string"><text:p text:style-name="P62"/></table:table-cell><table:table-cell table:style-name="Tabelle11.C34" office:value-type="string"><text:p text:style-name="P63"/></table:table-cell><table:table-cell table:style-name="Tabelle11.D34" office:value-type="string"><text:p text:style-name="P62"/></table:table-cell><table:table-cell table:style-name="Tabelle11.A34" office:value-type="string"><text:p text:style-name="P65"/></table:table-cell><table:table-cell table:style-name="Tabelle11.A34" office:value-type="string"><text:p text:style-name="P66"/></table:table-cell></table:table-row><table:table-row table:style-name="Tabelle11.35"><table:table-cell table:style-name="Tabelle11.A34" office:value-type="string"><text:p text:style-name="P63"/></table:table-cell><table:table-cell table:style-name="Tabelle11.B34" office:value-type="string"><text:p text:style-name="P62"/></table:table-cell><table:table-cell table:style-name="Tabelle11.C34" office:value-type="string"><text:p text:style-name="P63"/></table:table-cell><table:table-cell table:style-name="Tabelle11.D34" office:value-type="string"><text:p text:style-name="P62"/></table:table-cell><table:table-cell table:style-name="Tabelle11.A34" office:value-type="string"><text:p text:style-name="P65"/></table:table-cell><table:table-cell table:style-name="Tabelle11.A34" office:value-type="string"><text:p text:style-name="P66"/></table:table-cell></table:table-row></table:table><text:p text:style-name="P7"/></draw:text-box></draw:frame></text:p>
      <text:p text:style-name="P24">ASCII ist ein weit verbreiterter Standard, um Zeichen binär darzustellen. ASCII verwendet 7 Bit für ein Zeichen. Die kleinste Datenmenge in modernen Computer ist ein Byte. So ist bei ASCII das erste Bit immer 0.</text:p>
      <text:h text:style-name="Heading_20_1" text:outline-level="1">Aufgaben</text:h>
      <text:list xml:id="list2825063228" text:style-name="L2">
        <text:list-item>
          <text:p text:style-name="P43"><text:span text:style-name="T16">Übersetzen</text:span> Sie die Nachricht <text:span text:style-name="T5">A.<text:line-break/></text:span><text:span text:style-name="T29">Willkommen</text:span></text:p>
        </text:list-item>
        <text:list-item>
          <text:p text:style-name="P43"><text:span text:style-name="T16">Übersetzen</text:span> Sie die Nachricht <text:span text:style-name="T16">B.<text:line-break/></text:span><text:span text:style-name="T29">5 Fuenf</text:span></text:p>
        </text:list-item>
        <text:list-item>
          <text:p text:style-name="P43">Schreiben <text:span text:style-name="T6">Sie bei Nachricht C</text:span> «Ich bin XX Jahre alt.» <text:span text:style-name="T5">in ASCII.</text:span></text:p>
        </text:list-item>
        <text:list-item>
          <text:p text:style-name="P44">Versuchen Sie, <text:span text:style-name="T16">ASCII</text:span> so zu erweitern, dass auch <text:span text:style-name="T16">Umlaute</text:span> dargestellt werden können.</text:p>
        </text:list-item>
        <text:list-item>
          <text:p text:style-name="P43">Verfassen Sie <text:span text:style-name="T5">bei Nachricht D </text:span>eine kurze eigene Nachricht, <text:span text:style-name="T19">die einen </text:span><text:span text:style-name="T4">Umlaut </text:span><text:span text:style-name="T19">enthält</text:span>, welche später von jemand anderem entziffert werden kann.<text:line-break/><text:span text:style-name="T30">tränenüberströmt</text:span></text:p>
        </text:list-item>
        <text:list-item>
          <text:p text:style-name="P45">Interpretieren Sie die Bitfolgen des <text:span text:style-name="T3">Leerzeichens</text:span>, <text:span text:style-name="T20">sowie der Buchstaben</text:span> <text:span text:style-name="T3">A</text:span> und <text:span text:style-name="T3">a</text:span> als binäre Zahl. Welche Werte erhalten Sie?<text:line-break/><text:span text:style-name="T29">Leerzeichen: 32<text:line-break/>A: 65<text:line-break/>a: 97</text:span></text:p>
        </text:list-item>
        <text:list-item>
          <text:p text:style-name="P46">Wie viele unterschiedliche Zeichen könn<text:span text:style-name="T18">t</text:span>en 7 und 8 <text:span text:style-name="T18">Bit maxmial </text:span>dargestellt werden?<text:line-break/><text:span text:style-name="T29">7 Bit → 128 Zeichen<text:line-break/>8 Bit → 256 Zeichen</text:span></text:p>
        </text:list-item>
      </text:list>
      <text:p text:style-name="P15">QR-Code</text:p>
      <text:h text:style-name="P36" text:outline-level="2"><draw:frame draw:style-name="fr1" draw:name="Rahmen4" text:anchor-type="paragraph" svg:x="9.589cm" svg:y="0.245cm" svg:width="7.28cm" draw:z-index="7"><draw:text-box fo:min-height="7.28cm"><text:p text:style-name="Illustration"><draw:frame draw:style-name="fr7" draw:name="Bild49" text:anchor-type="as-char" svg:y="-7.371cm" svg:width="7.28cm" style:rel-width="100%" svg:height="7.28cm" style:rel-height="scale" draw:z-index="8"><draw:image xlink:href="Pictures/1000000000000190000001904BA892B1B4986380.jpg" xlink:type="simple" xlink:show="embed" xlink:actuate="onLoad" loext:mime-type="image/jpeg"/></draw:frame><text:span text:style-name="T8"><text:line-break/></text:span>Nachricht</text:p></draw:text-box></draw:frame>Aufgaben</text:h>
      <text:list xml:id="list3391877248" text:style-name="L3">
        <text:list-item>
          <text:p text:style-name="P47">Entziffern Sie die <text:span text:style-name="T7">nebenstehende Nachricht.<text:line-break/></text:span><text:span text:style-name="T30">Herzlich Willkommen im Informatikunterricht</text:span></text:p>
        </text:list-item>
        <text:list-item>
          <text:p text:style-name="P48"><text:span text:style-name="T7">Recherchieren Sie zu QR-Codes: Wozu </text:span><text:span text:style-name="T31">werden sie benutzt?<text:line-break/>Ursprünglich zur maschinenlesbaren Markierung von Komponenten bei der Automobilproduktion, heute h</text:span><text:span text:style-name="T32">äufig für Links zu Webseiten, als 2-dimensionaler Barcode oder für Rätsel</text:span></text:p>
        </text:list-item>
        <text:list-item>
          <text:p text:style-name="P50">Wozu dienen die drei Quadrate in den Ecken?<text:line-break/><text:span text:style-name="T32">Zum Feststellen der Position und Ausrichtung</text:span></text:p>
        </text:list-item>
        <text:list-item>
          <text:p text:style-name="P48"><text:span text:style-name="T7">Wo genau im QR-Code steckt die Nachricht?<text:line-break/></text:span><draw:frame draw:style-name="fr5" draw:name="Image48" text:anchor-type="as-char" svg:width="3.519cm" svg:height="3.519cm" draw:z-index="172"><draw:image xlink:href="Pictures/10001DA600000DBF00000DBFB4211EF305652373.svg" xlink:type="simple" xlink:show="embed" xlink:actuate="onLoad" loext:mime-type="image/svg+xml"/><draw:image xlink:href="Pictures/100002010000008500000085E97E1AE1E4DC93C4.png" xlink:type="simple" xlink:show="embed" xlink:actuate="onLoad" loext:mime-type="image/png"/><svg:title>Datenfeld/ Nutz- und Fehlerkorrektur Daten</svg:title></draw:frame> <text:span text:style-name="T32">In den blauen Bereichen wird die Nachricht codiert. In den anderen Bereichen die Version und das Format.</text:span></text:p>
        </text:list-item>
        <text:list-item>
          <text:p text:style-name="P51">Öffnen Sie den QR-Code-Generator auf dem Handy (Link als QR-Code unten).</text:p>
        </text:list-item>
        <text:list-item>
          <text:p text:style-name="P49"><draw:frame draw:style-name="fr4" draw:name="Image49" text:anchor-type="paragraph" svg:x="1.334cm" svg:y="1cm" svg:width="5.821cm" svg:height="5.821cm" draw:z-index="173"><draw:image xlink:href="Pictures/10000201000000DC000000DC14E859C03C284949.png" xlink:type="simple" xlink:show="embed" xlink:actuate="onLoad" loext:mime-type="image/png"/></draw:frame><draw:frame draw:style-name="fr3" draw:name="Image50" text:anchor-type="paragraph" svg:x="10.151cm" svg:y="0.984cm" svg:width="5.821cm" svg:height="5.821cm" draw:z-index="174"><draw:image xlink:href="Pictures/10000201000000DC000000DC67EC2D1C5173EF1B.png" xlink:type="simple" xlink:show="embed" xlink:actuate="onLoad" loext:mime-type="image/png"/></draw:frame><text:span text:style-name="T43">Stellen Sie die Nachricht «Ich bin XX Jahre alt.» als QR-Code dar. Überprüfen Sie, ob das stimmt.<text:line-break/></text:span></text:p>
        </text:list-item>
        <text:list-item>
          <text:p text:style-name="P51">Wie verändert sich der QR-Code, wenn die Nachricht länger bzw. kürzer wird?<text:line-break/><text:span text:style-name="T32">Je länger die Nachricht, desto mehr Bildpunkte werden verwendet (grössere Auflösung)</text:span></text:p>
        </text:list-item>
        <text:list-item>
          <text:p text:style-name="P51">Können Sie einen QR-Code erzeugen, der eine Webseite öffnet? <text:span text:style-name="T33">Siehe bei 6.</text:span></text:p>
        </text:list-item>
        <text:list-item>
          <text:p text:style-name="P40">Verfassen Sie eine eigene Nachricht, erstellen Sie davon einen QR-Code und schicken Sie diesen an den Lehrer/die Lehrerin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StarSymbol" svg:font-family="StarSymbol"/>
    <style:font-face style:name="Noto Mono" svg:font-family="'Noto Mono'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adornments="Fett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Noto Sans" fo:font-family="'Noto Sans'" style:font-style-name="Standard" style:font-family-generic="swiss" style:font-pitch="variable" fo:font-size="11pt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margin-top="0cm" fo:margin-bottom="0.212cm" loext:contextual-spacing="false" fo:text-align="center" style:justify-single-word="false"/>
      <style:text-properties style:font-name="Noto Sans1" fo:font-family="'Noto Sans'" style:font-style-name="Fett" style:font-family-generic="swiss" style:font-pitch="variable" fo:font-size="20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top="0.423cm" fo:margin-bottom="0.212cm" loext:contextual-spacing="false" fo:text-align="start" style:justify-single-word="false" style:page-number="auto"/>
      <style:text-properties style:font-name="Noto Sans1" fo:font-family="'Noto Sans'" style:font-style-name="Fett" style:font-family-generic="swiss" style:font-pitch="variable"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4cm" fo:margin-bottom="0.199cm" loext:contextual-spacing="false"/>
      <style:text-properties style:font-name="Noto Sans1" fo:font-family="'Noto Sans'" style:font-style-name="Fett" style:font-family-generic="swiss" style:font-pitch="variable" fo:font-size="10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TG_5f_Standard" style:display-name="ITG_Standard" style:family="paragraph" style:parent-style-name="Standard" style:class="text">
      <style:paragraph-properties fo:margin-left="0.199cm" fo:margin-right="0.199cm" fo:margin-top="0.101cm" fo:margin-bottom="0.199cm" loext:contextual-spacing="false" fo:text-align="justify" style:justify-single-word="false" fo:text-indent="0cm" style:auto-text-indent="false" style:shadow="none"/>
      <style:text-properties style:font-name="Arial1" fo:font-family="Arial" style:font-style-name="Standard" style:font-family-generic="swiss" style:font-pitch="variable" fo:font-size="11pt" fo:background-color="transparent" style:font-size-asian="11pt" style:font-size-complex="11pt"/>
    </style:style>
    <style:style style:name="ITG_5f_Aufgabe_5f_Text" style:display-name="ITG_Aufgabe_Text" style:family="paragraph" style:parent-style-name="ITG_5f_Standard" style:list-style-name="Numbering_20_1" style:master-page-name="">
      <loext:graphic-properties draw:fill="none" draw:fill-color="#cfe7f5"/>
      <style:paragraph-properties fo:margin-left="1cm" fo:margin-right="0.499cm" fo:margin-top="0.101cm" fo:margin-bottom="0cm" loext:contextual-spacing="false" fo:text-align="start" style:justify-single-word="false" fo:text-indent="-0.499cm" style:auto-text-indent="false" style:page-number="auto" fo:background-color="transparent" style:shadow="none" text:number-lines="true" text:line-number="1">
        <style:tab-stops/>
      </style:paragraph-properties>
      <style:text-properties fo:font-variant="normal" fo:text-transform="none" style:use-window-font-color="true" style:font-name="Arial" fo:font-family="Arial" style:font-style-name="Fett" style:font-family-generic="swiss" style:font-pitch="variable" fo:font-size="11pt" fo:letter-spacing="normal" fo:font-style="italic" fo:text-shadow="none" fo:font-weight="normal" fo:background-color="transparent" style:font-size-asian="13pt" style:font-style-asian="normal" style:font-size-complex="13pt" style:font-style-complex="normal"/>
    </style:style>
    <style:style style:name="Figure" style:family="paragraph" style:parent-style-name="Caption" style:class="extra"/>
    <style:style style:name="Illustration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4cm" fo:margin-right="0.4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0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6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1.0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1.6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2.0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2.6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3.0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3.6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4.0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4.6cm" fo:margin-left="5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paragraph-rsid="0010483c"/>
    </style:style>
    <style:style style:name="MT1" style:family="text">
      <style:text-properties officeooo:rsid="0029a436"/>
    </style:style>
    <style:style style:name="MT2" style:family="text">
      <style:text-properties officeooo:rsid="0011a15b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text:tab/><text:tab/><text:span text:style-name="MT1">24.10.2019</text:span></text:p>
      </style:header>
      <style:footer>
        <text:p text:style-name="MP1"><draw:frame draw:style-name="Mfr1" draw:name="Bild50" text:anchor-type="as-char" svg:y="-0.342cm" svg:width="2.117cm" svg:height="0.397cm" draw:z-index="6"><draw:image xlink:href="Pictures/10002D8B000008450000018D74CEF80AF9C497CE.svg" xlink:type="simple" xlink:show="embed" xlink:actuate="onLoad" loext:mime-type="image/svg+xml"/><draw:image xlink:href="Pictures/10000201000000500000000F4E9CC975C562E390.png" xlink:type="simple" xlink:show="embed" xlink:actuate="onLoad" loext:mime-type="image/png"/></draw:frame><text:s/><text:span text:style-name="MT2">Monika Eisenmann, Stefan Rothe<text:tab/>https://rothe.io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office="urn:oasis:names:tc:opendocument:xmlns:office:1.0" xmlns:xlink="http://www.w3.org/1999/xlink" xmlns:ooo="http://openoffice.org/2004/office" office:version="1.2">
  <office:meta>
    <meta:creation-date>2019-10-12T23:52:28.265101497</meta:creation-date>
    <dc:title>Standard Stefan</dc:title>
    <meta:editing-cycles>56</meta:editing-cycles>
    <meta:editing-duration>PT5H37M23S</meta:editing-duration>
    <meta:generator>LibreOffice/6.3.2.2$Linux_X86_64 LibreOffice_project/30$Build-2</meta:generator>
    <dc:date>2019-10-31T10:52:23.205639581</dc:date>
    <dc:creator>Thomas Jampen</dc:creator>
    <meta:document-statistic meta:table-count="9" meta:image-count="167" meta:object-count="0" meta:page-count="7" meta:paragraph-count="548" meta:word-count="1233" meta:character-count="6926" meta:non-whitespace-character-count="6111"/>
    <meta:template xlink:type="simple" xlink:actuate="onRequest" xlink:title="Standard Stefan" xlink:href="../../../../../../../../../../.config/libreoffice/4/user/template/Vorlagen/Standard%20Stefan.ott" meta:date="2019-10-12T23:52:27.664529201"/>
  </office:meta>
</office:document-meta>
</file>