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settings.xml" manifest:media-type="text/xml"/>
  <manifest:file-entry manifest:full-path="Thumbnails/thumbnail.png" manifest:media-type="image/png"/>
  <manifest:file-entry manifest:full-path="Object 1/settings.xml" manifest:media-type="text/xml"/>
  <manifest:file-entry manifest:full-path="Object 1/content.xml" manifest:media-type="text/xml"/>
  <manifest:file-entry manifest:full-path="Object 1/" manifest:version="1.2" manifest:media-type="application/vnd.oasis.opendocument.formula"/>
  <manifest:file-entry manifest:full-path="manifest.rdf" manifest:media-type="application/rdf+xml"/>
  <manifest:file-entry manifest:full-path="meta.xml" manifest:media-type="text/xml"/>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1000000100000299000002697B470C48FA8BEFF0.png" manifest:media-type="image/png"/>
  <manifest:file-entry manifest:full-path="Pictures/100000010000012600000278A7CC6450F08B17CC.png" manifest:media-type="image/png"/>
  <manifest:file-entry manifest:full-path="Pictures/10000001000002860000027C5A687D9DECB77FCB.png" manifest:media-type="image/png"/>
  <manifest:file-entry manifest:full-path="Pictures/100000010000032800000210726889ACAFB6BDEC.png" manifest:media-type="image/png"/>
  <manifest:file-entry manifest:full-path="Pictures/10000001000002F8000003882AFE4C78A7093BCF.png" manifest:media-type="image/png"/>
  <manifest:file-entry manifest:full-path="Pictures/100000010000023C0000015AAA48777C761FC7F2.png" manifest:media-type="image/png"/>
  <manifest:file-entry manifest:full-path="Pictures/10000001000001C60000020B894E49E24415B3AE.png" manifest:media-type="image/png"/>
  <manifest:file-entry manifest:full-path="Pictures/10000001000003E8000002A1C41268ADC81B4845.png" manifest:media-type="image/png"/>
  <manifest:file-entry manifest:full-path="Pictures/10000001000001DA000001BC1B7F065E0B91B886.png" manifest:media-type="image/png"/>
  <manifest:file-entry manifest:full-path="Pictures/100000010000063A00000598D79CFA1C2AAAA080.png" manifest:media-type="image/pn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FreeSans1" svg:font-family="FreeSan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Standard">
      <style:text-properties style:font-name="Arial" officeooo:rsid="001422b4" officeooo:paragraph-rsid="001422b4"/>
    </style:style>
    <style:style style:name="P2" style:family="paragraph" style:parent-style-name="Standard">
      <style:text-properties style:font-name="Arial" fo:font-size="18pt" fo:font-weight="bold" officeooo:rsid="001422b4" officeooo:paragraph-rsid="001422b4" style:font-size-asian="18pt" style:font-weight-asian="bold" style:font-size-complex="18pt" style:font-weight-complex="bold"/>
    </style:style>
    <style:style style:name="P3" style:family="paragraph" style:parent-style-name="Standard">
      <style:text-properties style:font-name="Arial" fo:font-weight="bold" officeooo:rsid="001422b4" officeooo:paragraph-rsid="001422b4" style:font-weight-asian="bold" style:font-weight-complex="bold"/>
    </style:style>
    <style:style style:name="P4" style:family="paragraph" style:parent-style-name="Standard">
      <style:paragraph-properties fo:break-before="page"/>
      <style:text-properties style:font-name="Arial" fo:font-weight="bold" officeooo:rsid="001422b4" officeooo:paragraph-rsid="001422b4" style:font-weight-asian="bold" style:font-weight-complex="bold"/>
    </style:style>
    <style:style style:name="P5" style:family="paragraph" style:parent-style-name="Standard">
      <style:text-properties style:font-name="Arial" fo:font-weight="bold" officeooo:paragraph-rsid="001422b4" style:font-weight-asian="bold" style:font-weight-complex="bold"/>
    </style:style>
    <style:style style:name="P6" style:family="paragraph" style:parent-style-name="Standard">
      <style:text-properties style:font-name="Arial" officeooo:paragraph-rsid="001422b4"/>
    </style:style>
    <style:style style:name="P7" style:family="paragraph" style:parent-style-name="Standard">
      <style:text-properties style:font-name="Arial" officeooo:rsid="0015a7c9" officeooo:paragraph-rsid="0015a7c9"/>
    </style:style>
    <style:style style:name="P8" style:family="paragraph" style:parent-style-name="Standard">
      <style:text-properties style:font-name="Arial" officeooo:rsid="001422b4" officeooo:paragraph-rsid="001422b4"/>
    </style:style>
    <style:style style:name="T1" style:family="text">
      <style:text-properties officeooo:rsid="001422b4"/>
    </style:style>
    <style:style style:name="T2" style:family="text">
      <style:text-properties officeooo:rsid="0017f813"/>
    </style:style>
    <style:style style:name="T3" style:family="text">
      <style:text-properties officeooo:rsid="0018e419"/>
    </style:style>
    <style:style style:name="T4" style:family="text">
      <style:text-properties officeooo:rsid="00198e3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5" style:family="graphic" style:parent-style-name="Formula">
      <style:graphic-properties style:vertical-pos="from-top" style:horizontal-pos="from-left" style:horizontal-rel="paragraph-content" draw:ole-draw-aspect="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Algorithmus oder nicht?</text:p>
      <text:p text:style-name="P1"/>
      <text:p text:style-name="P1">Schauen Sie sich die folgenden Beispiele an und bestimmen Sie, ob und weshalb sie als Algorithmus gelten resp. eben nicht. Halten Sie Ihre Ergebnisse fest, so dass wir sie anschliessend besprechen können.</text:p>
      <text:p text:style-name="P6"/>
      <text:p text:style-name="P6"/>
      <text:p text:style-name="P6"/>
      <text:p text:style-name="P3">1. Zeitungsartikel</text:p>
      <text:p text:style-name="P3"/>
      <text:p text:style-name="P1"><draw:frame draw:style-name="fr4" draw:name="Image1" text:anchor-type="paragraph" svg:width="17cm" svg:height="15.272cm" draw:z-index="0"><draw:image xlink:href="Pictures/100000010000063A00000598D79CFA1C2AAAA080.png" xlink:type="simple" xlink:show="embed" xlink:actuate="onLoad" draw:mime-type="image/png"/></draw:frame></text:p>
      <text:p text:style-name="P1"><draw:frame draw:style-name="fr1" draw:name="Image5" text:anchor-type="char" svg:x="12.333cm" svg:y="0.318cm" svg:width="4.6cm" svg:height="4.309cm" draw:z-index="5"><draw:image xlink:href="Pictures/10000001000001DA000001BC1B7F065E0B91B886.png" xlink:type="simple" xlink:show="embed" xlink:actuate="onLoad" draw:mime-type="image/png"/></draw:frame></text:p>
      <text:p text:style-name="P1"/>
      <text:p text:style-name="P1"/>
      <text:p text:style-name="P3">2. Kalender</text:p>
      <text:p text:style-name="P1"/>
      <text:p text:style-name="P1">Ein Kalender mit Tagen, Monaten und Jahren</text:p>
      <text:p text:style-name="P4">3. Playlist</text:p>
      <text:p text:style-name="P1"/>
      <text:p text:style-name="P1">Es gibt diverse Dateiformate, welche eine Playlist abspeichern. Sie alle verweisen auf abspielbare Dateien und ordnen diese in einer Reihenfolge an. Eine Music-App spielt die Songs dann ab.</text:p>
      <text:p text:style-name="P1"/>
      <text:p text:style-name="P1"><draw:frame draw:style-name="fr4" draw:name="Image2" text:anchor-type="paragraph" svg:width="17cm" svg:height="20.221cm" draw:z-index="1"><draw:image xlink:href="Pictures/10000001000002F8000003882AFE4C78A7093BCF.png" xlink:type="simple" xlink:show="embed" xlink:actuate="onLoad" draw:mime-type="image/png"/></draw:frame></text:p>
      <text:p text:style-name="P4">4. Lego-Anleitung</text:p>
      <text:p text:style-name="P1"/>
      <text:p text:style-name="P1">Eine Anleitung zum Bau eines Lego-Sets, z.B. das folgende Auto:</text:p>
      <text:p text:style-name="P1"/>
      <text:p text:style-name="P1"><draw:frame draw:style-name="fr4" draw:name="Image3" text:anchor-type="paragraph" svg:width="17cm" svg:height="11.441cm" draw:z-index="2"><draw:image xlink:href="Pictures/10000001000003E8000002A1C41268ADC81B4845.png" xlink:type="simple" xlink:show="embed" xlink:actuate="onLoad" draw:mime-type="image/png"/></draw:frame></text:p>
      <text:p text:style-name="P1"/>
      <text:p text:style-name="P1"/>
      <text:p text:style-name="P1"/>
      <text:p text:style-name="P1"/>
      <text:p text:style-name="P1"><draw:frame draw:style-name="fr1" draw:name="Image6" text:anchor-type="char" svg:x="7.669cm" svg:y="0.192cm" svg:width="9.165cm" svg:height="5.988cm" draw:z-index="6"><draw:image xlink:href="Pictures/100000010000032800000210726889ACAFB6BDEC.png" xlink:type="simple" xlink:show="embed" xlink:actuate="onLoad" draw:mime-type="image/png"/></draw:frame></text:p>
      <text:p text:style-name="P1"/>
      <text:p text:style-name="P3">5. Stundenplan</text:p>
      <text:p text:style-name="P1"/>
      <text:p text:style-name="P1">Ihr Stundenplan, so wie Sie ihn auf <text:span text:style-name="T2">der I</text:span>ntern-<text:span text:style-name="T2">Webseite </text:span>finden.</text:p>
      <text:p text:style-name="P6"/>
      <text:p text:style-name="P6"/>
      <text:p text:style-name="P6"/>
      <text:p text:style-name="P6"/>
      <text:p text:style-name="P6"/>
      <text:p text:style-name="P6"/>
      <text:p text:style-name="P6"/>
      <text:p text:style-name="P3">6. BMI</text:p>
      <text:p text:style-name="P1"/>
      <text:p text:style-name="P1">Der sogenannte Body-Mass-Index berechnet sich wie folgt:</text:p>
      <text:p text:style-name="P1"/>
      <text:p text:style-name="P1"><draw:frame draw:style-name="fr5" draw:name="Object1" text:anchor-type="as-char" svg:y="-0.619cm" svg:width="2.722cm" svg:height="1.058cm" draw:z-index="3"><draw:object xlink:href="./Object 1" xlink:type="simple" xlink:show="embed" xlink:actuate="onLoad"/><draw:image xlink:href="./ObjectReplacements/Object 1" xlink:type="simple" xlink:show="embed" xlink:actuate="onLoad"/></draw:frame></text:p>
      <text:p text:style-name="P1"/>
      <text:p text:style-name="P4">7. Bedienungsanleitung</text:p>
      <text:p text:style-name="P1"/>
      <text:p text:style-name="P1"><draw:frame draw:style-name="fr3" draw:name="Image4" text:anchor-type="paragraph" svg:x="0.058cm" svg:y="0.097cm" svg:width="8.419cm" svg:height="8.287cm" draw:z-index="4"><draw:image xlink:href="Pictures/10000001000002860000027C5A687D9DECB77FCB.png" xlink:type="simple" xlink:show="embed" xlink:actuate="onLoad" draw:mime-type="image/png"/></draw:frame></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draw:frame draw:style-name="fr1" draw:name="Image7" text:anchor-type="char" svg:x="10.028cm" svg:y="0.231cm" svg:width="6.572cm" svg:height="7.571cm" draw:z-index="8"><draw:image xlink:href="Pictures/10000001000001C60000020B894E49E24415B3AE.png" xlink:type="simple" xlink:show="embed" xlink:actuate="onLoad" draw:mime-type="image/png"/></draw:frame></text:p>
      <text:p text:style-name="P1"/>
      <text:p text:style-name="P1"/>
      <text:p text:style-name="P1"/>
      <text:p text:style-name="P1"/>
      <text:p text:style-name="P3">8. Spielregeln</text:p>
      <text:p text:style-name="P1"/>
      <text:p text:style-name="P1"/>
      <text:p text:style-name="P1"/>
      <text:p text:style-name="P1"><draw:frame draw:style-name="fr1" draw:name="Image8" text:anchor-type="char" svg:x="0.044cm" svg:y="2.745cm" svg:width="15.134cm" svg:height="9.155cm" draw:z-index="7"><draw:image xlink:href="Pictures/100000010000023C0000015AAA48777C761FC7F2.png" xlink:type="simple" xlink:show="embed" xlink:actuate="onLoad" draw:mime-type="image/png"/></draw:frame></text:p>
      <text:p text:style-name="P1"/>
      <text:p text:style-name="P1"/>
      <text:p text:style-name="P1"/>
      <text:p text:style-name="P1"/>
      <text:p text:style-name="P5"><text:soft-page-break/><text:span text:style-name="T4">9</text:span><text:span text:style-name="T1">. </text:span><text:bookmark text:name="wegbeschreibung"/>Wegbeschreibung</text:p>
      <text:p text:style-name="P1"><draw:frame draw:style-name="fr1" draw:name="Image10" text:anchor-type="char" svg:x="5.851cm" svg:y="0.035cm" svg:width="5.427cm" svg:height="11.666cm" draw:z-index="10"><draw:image xlink:href="Pictures/100000010000012600000278A7CC6450F08B17CC.png" xlink:type="simple" xlink:show="embed" xlink:actuate="onLoad" draw:mime-type="image/png"/></draw:frame></text:p>
      <text:p text:style-name="P1"><text:a xlink:type="simple" xlink:href="https://goo.gl/maps/A4bwjue4uezqUHMt5" text:style-name="Internet_20_link" text:visited-style-name="Visited_20_Internet_20_Link"/></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3"><text:span text:style-name="T4">10</text:span>. Organigramm</text:p>
      <text:p text:style-name="P1"/>
      <text:p text:style-name="P1">Die Organigramme auf unserer Gymer-Webseite:</text:p>
      <text:p text:style-name="P7"/>
      <text:p text:style-name="P1"><draw:frame draw:style-name="fr2" draw:name="Image9" text:anchor-type="char" svg:width="11.335cm" svg:height="10.516cm" draw:z-index="9"><draw:image xlink:href="Pictures/1000000100000299000002697B470C48FA8BEFF0.png" xlink:type="simple" xlink:show="embed" xlink:actuate="onLoad" draw:mime-type="image/png"/></draw:frame><text:a xlink:type="simple" xlink:href="http://www.gymkirchenfeld.ch/organisation/organigramm/" text:style-name="Internet_20_link" text:visited-style-name="Visited_20_Internet_20_Link"/></text:p>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FreeSans1" svg:font-family="FreeSan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CH" style:letter-kerning="true" style:font-name-asian="DejaVu 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CH" style:letter-kerning="true" style:font-name-asian="DejaVu Sans" style:font-size-asian="10.5pt" style:language-asian="zh" style:country-asian="CN" style:font-name-complex="Free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 style:font-family-asian="'DejaVu Sans'" style:font-family-generic-asian="system" style:font-pitch-asian="variable" style:font-size-asian="18pt" style:font-weight-asian="bold" style:font-name-complex="FreeSans" style:font-family-complex="FreeSans" style:font-family-generic-complex="system" style:font-pitch-complex="variable" style:font-size-complex="18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Thomas Jampen</meta:initial-creator>
    <meta:creation-date>2019-11-27T08:43:43.404533867</meta:creation-date>
    <dc:date>2021-11-29T13:51:12.440158471</dc:date>
    <meta:editing-duration>PT30M13S</meta:editing-duration>
    <meta:editing-cycles>5</meta:editing-cycles>
    <meta:generator>LibreOffice/7.2.2.2$Linux_X86_64 LibreOffice_project/20$Build-2</meta:generator>
    <meta:document-statistic meta:table-count="0" meta:image-count="10" meta:object-count="1" meta:page-count="5" meta:paragraph-count="19" meta:word-count="122" meta:character-count="830" meta:non-whitespace-character-count="726"/>
  </office:meta>
</office:document-meta>
</file>

<file path=Object 1/content.xml><?xml version="1.0" encoding="utf-8"?>
<math xmlns="http://www.w3.org/1998/Math/MathML" display="block">
  <semantics>
    <mrow>
      <mi mathvariant="italic">bmi</mi>
      <mo stretchy="false">=</mo>
      <mfrac>
        <mi mathvariant="italic">Gewicht</mi>
        <msup>
          <mi mathvariant="italic">Grösse</mi>
          <mn>2</mn>
        </msup>
      </mfrac>
    </mrow>
    <annotation encoding="StarMath 5.0">bmi = {Gewicht} over { Grösse^{2}} </annotation>
  </semantics>
</math>
</file>